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face style:name="Calibri1" svg:font-family="Calibri"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Liberation Mono" svg:font-family="'Liberation Mono'" style:font-family-generic="roman"/>
    <style:font-face style:name="Liberation Mono1" svg:font-family="'Liberation Mono'" style:font-family-generic="system" style:font-pitch="variable"/>
    <style:font-face style:name="Liberation Sans" svg:font-family="'Liberation Sans'" style:font-family-generic="swiss"/>
    <style:font-face style:name="Liberation Serif" svg:font-family="'Liberation Serif'" style:font-family-generic="roman"/>
    <style:font-face style:name="Liberation Serif:subs&amp;sups&amp;dlig" svg:font-family="'Liberation Serif:subs&amp;sups&amp;dlig'" style:font-family-generic="roman"/>
    <style:font-face style:name="Noto Sans CJK SC" svg:font-family="'Noto Sans CJK SC'" style:font-family-generic="system" style:font-pitch="variable"/>
  </office:font-face-decls>
  <office:automatic-styles>
    <style:style style:name="P1" style:family="paragraph" style:parent-style-name="Heading_20_1">
      <style:paragraph-properties fo:margin-left="0cm" fo:margin-top="1cm" fo:margin-bottom="1cm" style:contextual-spacing="false" fo:line-height="100%" fo:text-align="center" style:justify-single-word="false" fo:orphans="2" fo:widows="2" fo:hyphenation-ladder-count="no-limit" fo:hyphenation-keep="auto" loext:hyphenation-keep-type="column" loext:hyphenation-keep-line="false" fo:text-indent="0cm" style:auto-text-indent="false" fo:keep-with-next="always" text:number-lines="false" text:line-number="0" style:vertical-align="middle"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Heading_20_2" style:master-page-name="Converted1">
      <style:paragraph-properties fo:margin-left="0cm" fo:text-indent="0cm" style:auto-text-indent="false" style:page-number="auto"/>
    </style:style>
    <style:style style:name="P3" style:family="paragraph" style:parent-style-name="Text_20_body">
      <style:paragraph-properties fo:orphans="2" fo:widows="2"/>
    </style:style>
    <style:style style:name="P4" style:family="paragraph" style:parent-style-name="Heading_20_2">
      <style:paragraph-properties fo:margin-left="0cm" fo:margin-top="0cm" fo:margin-bottom="1cm" style:contextual-spacing="false" fo:text-indent="0cm" style:auto-text-indent="false" fo:break-before="page"/>
    </style:style>
    <style:style style:name="P5" style:family="paragraph" style:parent-style-name="Varum">
      <style:paragraph-properties fo:margin-left="0cm" fo:text-indent="0cm" style:auto-text-indent="false"/>
      <style:text-properties officeooo:paragraph-rsid="0020b26d"/>
    </style:style>
    <style:style style:name="P6" style:family="paragraph" style:parent-style-name="Text_20_body">
      <style:paragraph-properties fo:margin-left="0cm" fo:margin-right="0.252cm" fo:margin-top="0.083cm" fo:margin-bottom="0cm" style:contextual-spacing="false" fo:line-height="150%" fo:text-align="justify" style:justify-single-word="false" loext:word-spacing-minimum="75%" loext:word-spacing-maximum="133%"/>
    </style:style>
    <style:style style:name="P7" style:family="paragraph" style:parent-style-name="Text_20_body">
      <style:paragraph-properties fo:keep-together="always"/>
    </style:style>
    <style:style style:name="P8" style:family="paragraph" style:parent-style-name="Text_20_body">
      <style:text-properties style:font-name="Liberation Serif" fo:language="fr" fo:country="FR"/>
    </style:style>
    <style:style style:name="P9" style:family="paragraph" style:parent-style-name="Text_20_body">
      <style:text-properties officeooo:paragraph-rsid="002eed8f"/>
    </style:style>
    <style:style style:name="P10" style:family="paragraph" style:parent-style-name="Text_20_body">
      <style:text-properties fo:language="fr" fo:country="FR"/>
    </style:style>
    <style:style style:name="P11" style:family="paragraph" style:parent-style-name="Text_20_body">
      <style:paragraph-properties fo:margin-top="0cm" fo:margin-bottom="0.101cm" style:contextual-spacing="false" fo:break-before="page"/>
    </style:style>
    <style:style style:name="P12" style:family="paragraph" style:parent-style-name="Text_20_body">
      <style:paragraph-properties fo:margin-left="0cm" fo:margin-right="0.473cm" fo:margin-top="0.055cm" fo:margin-bottom="0cm" style:contextual-spacing="false" fo:line-height="150%" fo:text-align="justify" style:justify-single-word="false" loext:word-spacing-minimum="75%" loext:word-spacing-maximum="133%">
        <style:tab-stops>
          <style:tab-stop style:position="1.903cm"/>
          <style:tab-stop style:position="11.065cm"/>
        </style:tab-stops>
      </style:paragraph-properties>
      <style:text-properties style:font-name="Liberation Serif" fo:font-size="12pt" fo:language="fr" fo:country="FR" style:font-size-asian="12pt" style:font-size-complex="12pt" style:text-scale="90%"/>
    </style:style>
    <style:style style:name="P13" style:family="paragraph" style:parent-style-name="Text_20_body">
      <style:paragraph-properties fo:margin-left="0.176cm" fo:margin-right="0.245cm" fo:margin-top="0.007cm" fo:margin-bottom="0cm" style:contextual-spacing="false" fo:line-height="150%" fo:text-align="justify" style:justify-single-word="false" loext:word-spacing-minimum="75%" loext:word-spacing-maximum="133%">
        <style:tab-stops>
          <style:tab-stop style:position="5.823cm"/>
          <style:tab-stop style:position="7.721cm"/>
          <style:tab-stop style:position="10.735cm"/>
        </style:tab-stops>
      </style:paragraph-properties>
      <style:text-properties style:font-name="Liberation Serif" fo:font-size="12pt" fo:language="fr" fo:country="FR" style:font-size-asian="12pt" style:font-size-complex="12pt" style:text-scale="90%"/>
    </style:style>
    <style:style style:name="P14" style:family="paragraph" style:parent-style-name="Text_20_body">
      <style:paragraph-properties fo:margin-left="0.176cm" fo:margin-right="0.497cm" fo:margin-top="0.012cm" fo:margin-bottom="0cm" style:contextual-spacing="false" fo:line-height="150%" fo:text-align="justify" style:justify-single-word="false" loext:word-spacing-minimum="75%" loext:word-spacing-maximum="133%"/>
      <style:text-properties style:font-name="Liberation Serif" fo:font-size="12pt" fo:language="fr" fo:country="FR" style:font-size-asian="12pt" style:font-size-complex="12pt" style:text-scale="90%"/>
    </style:style>
    <style:style style:name="P15" style:family="paragraph" style:parent-style-name="Text_20_body">
      <style:paragraph-properties fo:margin-left="0cm" fo:margin-top="0.004cm" fo:margin-bottom="0cm" style:contextual-spacing="false" fo:line-height="150%" fo:text-align="justify" style:justify-single-word="false" loext:word-spacing-minimum="75%" loext:word-spacing-maximum="133%"/>
      <style:text-properties style:font-name="Liberation Serif" fo:font-size="12pt" fo:language="fr" fo:country="FR" style:font-size-asian="12pt" style:font-size-complex="12pt" style:text-scale="90%"/>
    </style:style>
    <style:style style:name="P16" style:family="paragraph" style:parent-style-name="Text_20_body">
      <style:paragraph-properties fo:margin-left="0cm" fo:margin-right="0.355cm" fo:margin-top="0.007cm" fo:margin-bottom="0cm" style:contextual-spacing="false" fo:line-height="150%" fo:text-align="justify" style:justify-single-word="false" loext:word-spacing-minimum="75%" loext:word-spacing-maximum="133%"/>
      <style:text-properties style:font-name="Liberation Serif" fo:font-size="12pt" fo:language="fr" fo:country="FR" style:font-size-asian="12pt" style:font-size-complex="12pt" style:text-scale="90%"/>
    </style:style>
    <style:style style:name="P17" style:family="paragraph" style:parent-style-name="Heading_20_3">
      <style:paragraph-properties fo:margin-left="0cm" fo:text-indent="0cm" style:auto-text-indent="false"/>
    </style:style>
    <style:style style:name="P18" style:family="paragraph" style:parent-style-name="Heading_20_3">
      <style:paragraph-properties fo:margin-left="0cm" fo:margin-top="0cm" fo:margin-bottom="0.4cm" style:contextual-spacing="false" fo:text-indent="0cm" style:auto-text-indent="false" fo:break-before="page"/>
    </style:style>
    <style:style style:name="P19" style:family="paragraph" style:parent-style-name="Heading_20_1">
      <style:paragraph-properties fo:margin-left="0cm" fo:text-indent="0cm" style:auto-text-indent="false"/>
    </style:style>
    <style:style style:name="P20" style:family="paragraph" style:parent-style-name="Heading_20_2">
      <style:paragraph-properties fo:margin-left="0cm" fo:text-indent="0cm" style:auto-text-indent="false"/>
    </style:style>
    <style:style style:name="P21" style:family="paragraph" style:parent-style-name="Heading_20_2">
      <style:paragraph-properties fo:margin-left="0cm" fo:margin-top="0cm" fo:margin-bottom="1cm" style:contextual-spacing="false" fo:text-align="center" style:justify-single-word="false" fo:orphans="2" fo:widows="2" fo:hyphenation-ladder-count="no-limit" fo:hyphenation-keep="auto" loext:hyphenation-keep-type="column" loext:hyphenation-keep-line="false" fo:text-indent="0cm" style:auto-text-indent="false" fo:break-before="page" fo:keep-with-next="always" text:number-lines="true" text:line-number="0" style:vertical-align="middle"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Varum">
      <style:paragraph-properties fo:margin-left="0cm" fo:text-indent="0cm" style:auto-text-indent="false"/>
    </style:style>
    <style:style style:name="P23" style:family="paragraph" style:parent-style-name="Text_20_body">
      <style:text-properties fo:language="rm" fo:country="CH"/>
    </style:style>
    <style:style style:name="P24" style:family="paragraph" style:parent-style-name="Text_20_body">
      <style:paragraph-properties fo:margin-top="0.3cm" fo:margin-bottom="0cm" style:contextual-spacing="false"/>
      <style:text-properties fo:language="fr" fo:country="FR"/>
    </style:style>
    <style:style style:name="P25" style:family="paragraph" style:parent-style-name="Datation">
      <style:paragraph-properties fo:margin-top="0.3cm" fo:margin-bottom="0.101cm" style:contextual-spacing="false"/>
    </style:style>
    <style:style style:name="T1" style:family="text">
      <style:text-properties style:use-window-font-color="true" loext:opacity="0%" style:font-name="Liberation Serif" fo:font-size="26pt" fo:language="fr" fo:country="FR" fo:font-style="italic" fo:font-weight="normal" style:letter-kerning="false" style:font-name-asian="Arial1" style:font-size-asian="26pt" style:language-asian="en" style:country-asian="US" style:font-style-asian="italic" style:font-weight-asian="normal" style:font-name-complex="Arial1" style:font-size-complex="26pt" style:language-complex="ar" style:country-complex="SA" style:font-weight-complex="bold"/>
    </style:style>
    <style:style style:name="T2" style:family="text">
      <style:text-properties style:use-window-font-color="true" loext:opacity="0%" fo:font-size="26pt" fo:language="fr" fo:country="FR" fo:font-style="italic" fo:font-weight="normal" style:letter-kerning="false" style:font-name-asian="Arial1" style:font-size-asian="26pt" style:language-asian="en" style:country-asian="US" style:font-style-asian="italic" style:font-weight-asian="normal" style:font-name-complex="Arial1" style:font-size-complex="26pt" style:language-complex="ar" style:country-complex="SA" style:font-weight-complex="bold"/>
    </style:style>
    <style:style style:name="T3" style:family="text">
      <style:text-properties officeooo:rsid="00270fbb"/>
    </style:style>
    <style:style style:name="T4" style:family="text">
      <style:text-properties officeooo:rsid="0020b26d"/>
    </style:style>
    <style:style style:name="T5" style:family="text">
      <style:text-properties officeooo:rsid="0027e441"/>
    </style:style>
    <style:style style:name="T6" style:family="text">
      <style:text-properties fo:language="rm" fo:country="CH"/>
    </style:style>
    <style:style style:name="T7" style:family="text">
      <style:text-properties fo:language="fr" fo:country="FR"/>
    </style:style>
    <style:style style:name="T8" style:family="text">
      <style:text-properties fo:text-transform="uppercase"/>
    </style:style>
    <style:style style:name="T9" style:family="text">
      <style:text-properties fo:text-transform="uppercase" fo:language="fr" fo:country="FR"/>
    </style:style>
    <style:style style:name="T10" style:family="text">
      <style:text-properties fo:font-variant="normal" fo:text-transform="none" fo:language="fr" fo:country="FR"/>
    </style:style>
    <style:style style:name="T11" style:family="text">
      <style:text-properties fo:font-size="12pt" fo:language="fr" fo:country="FR" style:font-size-asian="12pt" style:font-size-complex="12pt" style:text-scale="90%"/>
    </style:style>
    <style:style style:name="T12" style:family="text">
      <style:text-properties fo:language="fr" fo:country="FR" officeooo:rsid="002eb26f"/>
    </style:style>
    <style:style style:name="T13" style:family="text">
      <style:text-properties style:font-name="Liberation Serif" fo:language="fr" fo:country="FR"/>
    </style:style>
    <style:style style:name="T14" style:family="text">
      <style:text-properties fo:language="fr" fo:country="FR" officeooo:rsid="0030ac8b"/>
    </style:style>
    <style:style style:name="T15" style:family="text">
      <style:text-properties fo:language="fr" fo:country="FR" officeooo:rsid="002eed8f"/>
    </style:style>
    <style:style style:name="T16" style:family="text">
      <style:text-properties style:font-name="Liberation Serif" fo:font-size="12pt" fo:language="fr" fo:country="FR" style:font-size-asian="12pt" style:font-size-complex="12pt" style:text-scale="90%"/>
    </style:style>
    <style:style style:name="T17" style:family="text">
      <style:text-properties style:use-window-font-color="true" loext:opacity="0%" fo:font-family="'Liberation Serif:dlig=0&amp;kern'" style:font-family-generic="roman" fo:font-size="12pt" fo:language="rm" fo:country="CH" style:letter-kerning="false" style:font-name-asian="Arial1" style:font-size-asian="12pt" style:language-asian="en" style:country-asian="US" style:font-name-complex="Arial1" style:font-size-complex="11pt" style:language-complex="ar" style:country-complex="S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loext:marker-style-name="T1"><text:bookmark-start text:name="__RefHeading___Toc4950_3529829371"/><text:span text:style-name="T2">Français</text:span><text:bookmark-end text:name="__RefHeading___Toc4950_3529829371"/><text:span text:style-name="T1"/></text:h>
      <text:p text:style-name="Subtitle">Louis a écrit son livre dans sa langue maternelle <text:span text:style-name="T3">le Corse de </text:span>l’<text:span text:style-name="T4">Urn</text:span><text:span text:style-name="T3">an</text:span><text:span text:style-name="T4">incu</text:span> et l’a traduit ensuite en <text:span text:style-name="T5">F</text:span>rançais.</text:p>
      <text:p text:style-name="Title"><text:span text:style-name="T6">In u bughju ’lli me visciari</text:span><text:line-break/>Du tréfonds de mes viscères</text:p>
      <text:p text:style-name="Legal">▪</text:p>
      <text:p text:style-name="Legal">Ces textes sont sous licence CC BY 4.0, ce qui vous permet en citant son auteur de les copier, les partager et les modifier y compris à des fins commerciales.</text:p>
      <text:p text:style-name="Legal">ISBN 979-10-448-0513-3</text:p>
      <text:h text:style-name="P2" text:outline-level="2"><text:bookmark-start text:name="__RefHeading___Toc6112_2002648549"/>Préface<text:bookmark-end text:name="__RefHeading___Toc6112_2002648549"/></text:h>
      <text:p text:style-name="Text_20_body"><text:bookmark-start text:name="__RefHeading___Toc3281_3529829371"/>Le préfacier vit le grand privilège de découvrir l’œuvre de l’auteur qui lui demande de préfacer.<text:bookmark-end text:name="__RefHeading___Toc3281_3529829371"/></text:p>
      <text:p text:style-name="Text_20_body">Étant ami de Louis Antona, je pense valoriser bien fort son texte selon son mérite sans tenter de découvrir les secrets originels. De souche ‟ Frassitana ” sûre, attention à ses coups de tête ! , son langage vient de sa lignée de générations en générations et avec la langue maternelle il a intégré les valeurs qui vont de pair : honnêteté, fidélité, amour, droiture...</text:p>
      <text:p text:style-name="Text_20_body" loext:marker-style-name="T7"><text:span text:style-name="T7">En lisant son écrit on sent l’émanation de son attachement profondément enraciné à son pays, à son entourage, à son histoire et surtout à sa langue. C’est une vie entière que l’homme secret exprime. Il dit sa vérité avec ses sens, ses images. Sa précision ressemble à celle de Maupassant. Au-delà du style et comparaison chaque auteur est unique dans sa façon d’exprimer. Écriture actuelle, sans nostalgie du passé qui ne revient jamais. Ce qui fut, fut, un point c’est tout. La langue il l’enseigne depuis des années. C’est son labeur, de promouvoir l’Être corse dans toute sa diversité.</text:span><text:span text:style-name="T7"/></text:p>
      <text:p text:style-name="Text_20_body" loext:marker-style-name="T7"><text:span text:style-name="T7">Aventures et mésaventures il en a vécu et souffert. Il s’est heurté, meurtri même, sur sa route et face à l’humain, mais sans jamais perdre sa passion, celle d’être corse où qu’il soit. Ici, là, ou là-bas, il est toujours le même, avec ses blessures mais toujours debout. Être lâche ne lui viendrait même pas à l’esprit et encore moins la traîtrise.</text:span><text:span text:style-name="T7"/></text:p>
      <text:p text:style-name="Text_20_body" loext:marker-style-name="T7"><text:span text:style-name="T7">‟ Qui endure vainc ” dit la voix antique. Ce fut le chemin de Louis entre galères et tribulations. Bien sûr je ne vous raconterai pas ses actions, cela c’est sa propre tache. Certains l’ont encouragé à écrire, il a écrit bien des articles et donné tant de leçons. Or écrire est en fait un appel à faire connaître des pensées concentrées ou plus vastes. Laisser la source s’écouler librement dans son expression.</text:span><text:span text:style-name="T7"/></text:p>
      <text:p text:style-name="P3" loext:marker-style-name="T7"><text:span text:style-name="T7">Finalement il n’a pas eu peur, il a écrit. Chaque auteur qui se projette dans son premier livre va au hasard de son audace. Ce n’est pas chose facile. Donner de soi demande de se dépasser. Il faut trouver la démarche adéquate, la forme mentale, la connivence de sa vérité avec celle du monde ! Quel danger ! Je comprends la peur d’écrire, de dévier, de ne pas tromper, d’être juste, clair !</text:span><text:span text:style-name="T7"/></text:p>
      <text:p text:style-name="Text_20_body" loext:marker-style-name="T7"><text:span text:style-name="T7">La voix doit être modérée s’agissant de situations démesurées, voire déraisonnables. Louis aime clarifier les idées, en étudier toutes les facettes, les expliciter, mais il ne veut rien entendre des idéologies. Il est engagé depuis toujours, mais son engagement essentiel c’est la Corse dans toutes ses composantes.</text:span><text:span text:style-name="T7"/></text:p>
      <text:p text:style-name="Text_20_body" loext:marker-style-name="T7"><text:span text:style-name="T7">Finalement, mieux vaut lire le livre de Louis sans chercher le poil dans l’œuf, ni trouver de contradictions. Il s’agit d’une œuvre de vie. Louis ne se cache ni derrière le petit doigt ni le pouce ! Égal à lui-même chaque jour, à la maison, au jardin, au village, en ville, seul ou dans la foule. Sans se perturber, ni travestir, sans cacher son drapeau dans la poche. Être, est une bonne chose et cela me convient.</text:span><text:span text:style-name="T7"/></text:p>
      <text:p text:style-name="Text_20_body" loext:marker-style-name="T7"><text:span text:style-name="T7">Par la conscience, Louis sait, sans avoir appris, car la conscience est résistance. Ce qui est nécessaire aujourd’hui plus que jamais. Lisez Louis je ne peux mieux vous dire.</text:span><text:span text:style-name="T7"/></text:p>
      <text:p text:style-name="Datation">Rinatu <text:span text:style-name="T8">Coti</text:span></text:p>
      <text:p text:style-name="Datation">Avril 2023</text:p>
      <text:h text:style-name="P4" text:outline-level="2"><text:bookmark-start text:name="__RefHeading___Toc6132_2002648549"/>Du tréfonds de mes viscères<text:bookmark-end text:name="__RefHeading___Toc6132_2002648549"/></text:h>
      <text:p text:style-name="P5"><text:bookmark-start text:name="__RefHeading___Toc2427_3529829371"/>Écrire ? Pourquoi ?<text:bookmark-end text:name="__RefHeading___Toc2427_3529829371"/></text:p>
      <text:p text:style-name="Text_20_body">Depuis plus de vingt ans beaucoup de personnes avec lesquelles j’ai parlé, expliqué, analysé m’ont dit la même chose : vous devriez écrire ce que vous savez.</text:p>
      <text:p text:style-name="Text_20_body">Voici ma première raison d’écrire. La seconde raison est ce qu’un écrivain américain d’origine allemande appelait ‟ la folie ordinaire ”, je préfère parler aujourd’hui de ‟ folie dirigée ”, l’explication de ce mot se fera au fil des pages.</text:p>
      <text:p text:style-name="Text_20_body" loext:marker-style-name="T7"><text:span text:style-name="T7">Il est temps de vous dire qui je suis. Je suis né il y a trois quarts de siècle dans la plus petite maison d’un village de montagne, U Frassetu, en Corse du sud, d’un père campagnard au nom de famille </text:span><text:span text:style-name="T9">Antona</text:span><text:span text:style-name="T7">, pluriel d’Antoine en langue Corse, qui en était de la région basse ‟ a piaghja di U Frassetu ” et d’une mère du même nom de famille Antona. Non, ils n’étaient pas parents ! J’ai compté dix-sept surnoms de cette grande famille. Les surnoms en Corse servent à savoir de quelle branche vient l’oiseau !</text:span></text:p>
      <text:p text:style-name="Text_20_body" loext:marker-style-name="T7"><text:span text:style-name="T7">Je suis né lorsque finissait la seconde guerre mondiale ! Comme d’habitude, ce petit pays avait payé le prix fort ! Imaginez un peuple de deux cent mille âmes, qui s’est libéré de l’occupation italienne : quatre-vingt mille soldats débarqués au cri de ‟ Corsica Nostra ”, inutile de traduire et dix mille Allemands qui remontaient d’Afrique et qui tiraient sur tout ce qui bouge !</text:span><text:span text:style-name="T7"/></text:p>
      <text:p text:style-name="Text_20_body" loext:marker-style-name="T7"><text:span text:style-name="T7">Bref, je suis né dans le désastre de la fin de la guerre, aggravé par le sous-développement programmé depuis la conquête française de mille sept cent soixante-neuf.</text:span><text:span text:style-name="T7"/></text:p>
      <text:p text:style-name="Text_20_body" loext:marker-style-name="T7"><text:span text:style-name="T7">Ce pays était donc dans une situation archaïque et en grande misère lorsque j’ai ouvert les yeux.</text:span><text:span text:style-name="T7"/></text:p>
      <text:p text:style-name="Text_20_body" loext:marker-style-name="T7"><text:span text:style-name="T7">J’ai eu la chance de vivre à la campagne et si la vie était pénible, les produits étaient suffisants et de bonne qualité.</text:span><text:span text:style-name="T7"/></text:p>
      <text:p text:style-name="Text_20_body" loext:marker-style-name="T7"><text:span text:style-name="T7">Les grands‑mères nous donnaient une immense tendresse... Les grands‑pères n’avaient pas attendu ma naissance.</text:span><text:span text:style-name="T7"/></text:p>
      <text:p text:style-name="Text_20_body" loext:marker-style-name="T7"><text:span text:style-name="T7">Ma scolarité, dans le hameau d’Acqua d’Oria, tout près d’où j’habite actuellement, a été très bonne, ma moyenne était plus proche de vingt que de dix. Mais alors lorsque je suis arrivé en sixième à Ajaccio, en octobre mille neuf cent cinquante-huit au </text:span><text:span text:style-name="T10">‟ </text:span><text:span text:style-name="T7">cours complémentaire », l’ancêtre du collège, plus rien n’était comme au village ! Il y avait une forte violence infantile et les leçons étaient très différentes de ce que j’avais appris avant ! Lorsqu’ils m’ont mélangé les chiffres et les lettres (l’algèbre), je suis allé à reculons et la moyenne était en dessous de dix. Il n’y a qu’en langue italienne que j’arrivais à dix-neuf et demi. </text:span></text:p>
      <text:p text:style-name="Text_20_body"><text:span text:style-name="T7">Le fait d’avoir </text:span><text:span text:style-name="T9">le corse</text:span><text:span text:style-name="T7"> en première langue me permettait d’être fort en français et en italien. Pour continuer il y avait les examens de passage où je mettais le paquet (sans jeu de mots).</text:span></text:p>
      <text:p text:style-name="Text_20_body" loext:marker-style-name="T7"><text:span text:style-name="T7">J’arrivai ainsi au BEPC où bien sûr j’échouai ! J’essayai alors une année de ce qu’on appelait ‟ troisième spéciale ” ayant pour but le brevet élémentaire... Second échec. Ce cours complémentaire était peuplé d’élèves des vieux quartiers de la ville et de jeunes campagnards à la dérive ! Nous passions le temps à nous battre ou dans les cafés environnants à jouer au flipper ou au baby-foot ; on faisait couramment l’école buissonnière et lorsqu’il nous arrivait d’aller en classe, on chantait à tue‑tête ‟ Ave Maria ” en montant les escaliers ! Le directeur piquait une belle colère et nous renvoyait, ce que nous cherchions ! Je me souviens du parrain de mon père, homme de bon sens, qui disait ‟ À Ajaccio les enfants ne peuvent pas étudier, il y a trop de confusion ”, c’était tout à fait vrai !</text:span><text:span text:style-name="T7"/></text:p>
      <text:p text:style-name="P6" loext:marker-style-name="T11"><text:span text:style-name="T11"><text:s/></text:span><text:span text:style-name="T11"/></text:p>
      <text:p text:style-name="P7" loext:marker-style-name="T7"><text:soft-page-break/><text:span text:style-name="T7">Après cinq années d’études infructueuses, j’ai connu le monde du travail ! Étape importante pour gagner sa vie et s’intégrer socialement ! Les premiers temps, ça se passait bien. Aide‑géomètre, cela consistait à tenir la mire, sorte de grande règle graduée servant à mesurer les niveaux du terrain, l’ingénieur était en face avec son appareil. Au début j’ai travaillé avec un ingénieur ‟ pied-noir ”, brave homme qui vous appelait ‟ Hé papa ! ” ; plus tard avec un ingénieur italien, homme capable ayant commencé à m’apprendre la topographie. Voilà un travail qui m’aurait plu : par beau temps, dehors à mesurer distances et niveaux et par mauvais temps au bureau pour établir les plans ! Les choses se gâtèrent quand arriva un chef de chantier d’une grosse entreprise française de retour d’un séjour au soleil du Sahara ! Ce n’était pas un si mauvais bougre, mais autoritaire et souvent irrespectueux, et puis il y eut une certaine jalousie au niveau professionnel car l’ingénieur italien responsable de tout le chantier me prêtait ses appareils (niveau, tachéomètre, etc.) pour lui faire des relevés de terrain mais il ne les prêtait pas à ce nouveau chef de chantier qui les salissait avec la cendre de la cigarette qu’il avait toujours à la bouche et les déréglait avec les vibrations du vieux camion de chantier !</text:span><text:span text:style-name="T7"/></text:p>
      <text:p text:style-name="Text_20_body" loext:marker-style-name="T7"><text:span text:style-name="T7">Suite à un sérieux ‟ accrochage ” avec ce chef, je fus licencié. Mon premier travail m’a appris à ne pas me laisser dominer. Un mois plus tard, j’ai travaillé dans une petite entreprise de maçonnerie qui bâtissait ou réparait quelques maisons dans la commune, du travail à la tâche et mal payé : vingt‑deux francs par jour ! Je connaissais les collègues et nous avons travaillé un an en bonne entente. Puis arriva l’ordre d’aller faire le service militaire ! Il y a cinquante-six ans c’était toujours à l’ancienne : le mépris des femmes et des communistes, en fait des travailleurs ! Je n’ai pas voulu avoir de grade ni continuer à ‟ rempiler ” dans l’armée. Je suis donc revenu en Corse en ayant gagné quatre mois comme soutien de famille indispensable.</text:span><text:span text:style-name="T7"/></text:p>
      <text:p text:style-name="Text_20_body" loext:marker-style-name="T7"><text:span text:style-name="T7">En Corse, le travail, à l’époque était rare et très dur pour qui n’avait un vrai métier... Il restait manœuvre.</text:span><text:span text:style-name="T7"/></text:p>
      <text:p text:style-name="Text_20_body" loext:marker-style-name="T7"><text:span text:style-name="T7">J’ai pu travailler dans la seule entreprise de maçonnerie qui payait la journée trente‑cinq francs alors que les autres ne payaient que vingt‑cinq francs, c’était quand même de la super tâche ! </text:span><text:span text:style-name="T7"/></text:p>
      <text:p text:style-name="Text_20_body" loext:marker-style-name="T7"><text:span text:style-name="T7">Nous étions en mille neuf cent soixante-six.</text:span><text:span text:style-name="T7"/></text:p>
      <text:p text:style-name="Text_20_body" loext:marker-style-name="T7"><text:span text:style-name="T7">Pendant que je faisais le service militaire, mon père avait dialogué avec un vieil homme de Zevacu, village proche du nôtre, qui, à l’époque de la guerre l’avait aidé à rester à la citadelle d’Ajaccio au lieu d’aller combattre à Monte</text:span><text:span text:style-name="T12">c</text:span><text:span text:style-name="T7">assino. Ce brave ancien, Andreucci Pierre, surnom ‟ fighetu ” (sec comme une figue), avait un fils ingénieur au Centre d’Études Nucléaires de Fontenay-aux-Roses près de Paris. Ce fils ingénieur du même nom que son père était ami avec le chef du personnel du Centre et de son frère sous-préfet, le piston, quoi ! Il y eut donc une entente entre mon père et Andreucci Pierre senior. Le fils pouvait me faire embaucher au service de sécurité du Centre d’Études Nucléaires (CEN‑FAR).</text:span></text:p>
      <text:p text:style-name="Text_20_body" loext:marker-style-name="T7"><text:span text:style-name="T7">Après neuf mois entre galères et fêtes, me voici en route vers la capitale française, Paris. Si mon arrivée à Ajaccio en cinquante-huit fut un terrible changement, au niveau culturel ville - campagne, mon transfert en banlieue parisienne, fut, comme dit le comique Pido, un séisme culturel ! Je me suis demandé si je n’avais pas fait escale sur une autre planète ! Le seul lien solidaire fut l’accueil chaleureux de la famille Andreucci.</text:span><text:span text:style-name="T7"/></text:p>
      <text:p text:style-name="Text_20_body" loext:marker-style-name="T7"><text:span text:style-name="T7">J’échouai au premier examen car je n’avais pas ouvert de livres depuis longtemps. Alors très intelligemment ces chefs me trouvèrent un travail au magasin du Centre afin que je puisse étudier et enfin réussir l’examen d’entrée au service de sécurité. Le magasin était un grand bâtiment avec tout le nécessaire pour les travaux sur le Centre : métaux, produits chimiques, papeterie, vêtements de travail et de protection etc. Le matin, avec un collègue, nous satisfaisions toute la demande de métaux pour les laboratoires, cela se passait très bien, le collègue était sympa, sérieux et respectueux ; l’après-midi, je travaillais selon les besoins d’un atelier à l’autre.</text:span><text:span text:style-name="T7"/></text:p>
      <text:p text:style-name="Text_20_body" loext:marker-style-name="T7"><text:span text:style-name="T7">Je me suis aperçu alors que ma façon d’être, c’est‑à‑dire la sympathie, un esprit d’égalité, la droiture, bref mon comportement de jeune Corse était insupportable à la majeure partie du personnel ! Ils n’ont pu </text:span><text:soft-page-break/><text:span text:style-name="T7">comprendre que je refuse catégoriquement les mots grossiers, insultes, certains gestes courants (la main au cul). Au vu de ces langages et gestes, hors de mes habitudes et comportements, j’ai prévenu ‟ faites et dites ce que vous voulez entre vous, mais vous risquez une réaction violente si vous agissez ou parlez ainsi avec moi ! ”. J’ai ajouté ‟ chez nous, on respecte l’homme ! ”, ce qui a provoqué une forte hilarité chez mes ‟ compatriotes ” !</text:span><text:span text:style-name="T7"/></text:p>
      <text:p text:style-name="Text_20_body" loext:marker-style-name="T7"><text:span text:style-name="T7">Je me souviens d’une secrétaire pas trop vertueuse, qui me dit de façon rigide qu’il fallait changer ma façon de parler, mon accent, bref, tout ce qu’il lui semblait que j’étais ! Un peu étonné, je lui demandai s’il fallait également changer de sexe ! O basta ! Elle s’est plainte au directeur du magasin, disant que j’avais été impoli avec elle ! Là, je me suis amusé : ‟ Pourquoi ? Cette dame n’a pas de sexe ? Vous devriez le savoir ! ” Chacun savait qu’entre ce directeur et Mme. G il y avait ‟ aiguille sous cloche ” !</text:span><text:span text:style-name="T7"/></text:p>
      <text:p text:style-name="Text_20_body" loext:marker-style-name="T7"><text:span text:style-name="T7">Voici, en gros, les premières situations vécues en région parisienne ! À l’époque je n’avais pas assez de connaissances pour comprendre une telle société, un tel non-être et cet incroyable mimétisme ! Sur le centre il était interdit de frapper qui que ce soit ; si cela arrivait, la personne responsable était immédiatement mise à la porte ! Il ne me restait que la force de la parole ; mais, à l’extérieur je ne permettais aucun écart !</text:span><text:span text:style-name="T7"/></text:p>
      <text:p text:style-name="Text_20_body" loext:marker-style-name="T7"><text:span text:style-name="T7">J’ai appris plus tard que cette société était déjà conditionnée, ‟ formatée ” dit-on aujourd’hui, par l’esprit consumériste ! Cette société était dépourvue de la culture traditionnelle populaire, qui avait fait jadis de grandes révolutions ! J’ai pensé revenir en Corse, mais faire le manœuvre et me crever pour trois sous... ! Et puis, mes parents espéraient voir leur fils revenir (en vacances), avec une brillante situation et les mains lisses. Je suis donc resté en région parisienne. Ma rare intégration se fit avec la seule culture qui me convenait : les chansons en argot de Pierre Perret et les romans de Frédéric Dard ! Pour être franc, les femmes aussi m’ont aidé à supporter cette société ! Je dois dire également qu’au Centre il y avait un Cortenais déjà orienté vers les problèmes de la Corse ! Nous sommes devenus très vite amis et nous le sommes encore depuis cinquante-cinq ans ! Mon plus cher et vieil ami à l’heure où j’écris ! Il créa l’Amicale Corse de Paris Sud en mille neuf cent soixante-sept. Je l’ai aidé comme je pouvais.</text:span><text:span text:style-name="T7"/></text:p>
      <text:p text:style-name="Text_20_body"><text:span text:style-name="T7">Au début, on parlait même de Napoléon, mais très vite le bulletin de l’amicale est devenu ‟ La voix de la Consulte ” ce qui veut dire : la voix de l’Assemblée Générale ! Quelques années plus tard, les RG lui dirent ‟ Ça sentait déjà le nationalisme corse ! ”, </text:span><text:span text:style-name="T9">et alors</text:span><text:span text:style-name="T7"> ?</text:span></text:p>
      <text:p text:style-name="P8" loext:marker-style-name="T13"/>
      <text:p text:style-name="Text_20_body" loext:marker-style-name="T7"><text:span text:style-name="T7">A cette époque à Paris il y avait plusieurs parents du côté de mon père qui avaient des commerces, bars, restaurants, ou qui étaient des voyous, mais tous gens de la ‟ vieille école ” c’est‑à‑dire l’esprit du pays et qui m’ont aidé, conseillé et même donné une certaine estime ! A dire vrai, j’ai été plus estimé, apprécié et respecté dans le monde en marge que dans la société des ‟ honnêtes gens ” ! N’est-ce pas Émile Zola qui écrivit ‟ Quels gredins que les bonnes gens ! ”. J’ai travaillé jusqu’à l’explosion de </text:span><text:span text:style-name="T9">Mai 68</text:span><text:span text:style-name="T7">. </text:span></text:p>
      <text:p text:style-name="Text_20_body" loext:marker-style-name="T7"><text:span text:style-name="T7">Avec mes vingt-trois ans et mon esprit rebelle, je me retrouvai dans la rue, à la Sorbonne, pour comprendre les motivations de cette révolte ! La première chose qui me frappa fut le fait que la gauche, les communistes et la CGT étaient contre cette lutte étudiante et ouvrière. Ceux-là même qui prétendaient défendre le peuple le trahissaient !</text:span><text:span text:style-name="T7"/></text:p>
      <text:p text:style-name="Text_20_body" loext:marker-style-name="T7"><text:span text:style-name="T7">A ce moment-là, au service de sécurité, le chef du service nous donna l’ordre de nous syndiquer... à la CGT ! Ordre, que bien entendu, je refusai ! Je n’étais déjà pas très bien vu, sauf par deux ou trois collègues. À partir de ce moment j’ai vécu le rejet, voire la haine de ces ‟ employés modèles ”.</text:span><text:span text:style-name="T7"/></text:p>
      <text:p text:style-name="Text_20_body" loext:marker-style-name="T7"><text:span text:style-name="T7">Le mois de mai fut, pour moi, la lutte dans la rue et un fort antagonisme au travail ! </text:span><text:span text:style-name="T7"/></text:p>
      <text:p text:style-name="Text_20_body" loext:marker-style-name="T7"><text:span text:style-name="T7">Fin mai, la révolte retombe et commence la ‟ reprise en main ” !</text:span><text:span text:style-name="T7"/></text:p>
      <text:p text:style-name="Text_20_body" loext:marker-style-name="T7"><text:span text:style-name="T7">Avec, au travail, un contre-ordre :</text:span><text:span text:style-name="T7"/></text:p>
      <text:p text:style-name="Text_20_body" loext:marker-style-name="T7"><text:soft-page-break/><text:span text:style-name="T7">‟ Jetez la carte de la CGT !</text:span><text:span text:style-name="T7"/></text:p>
      <text:p text:style-name="Text_20_body" loext:marker-style-name="T7"><text:span text:style-name="T7">_ Pas de communistes au CEA ! (Commissariat à l’Énergie Atomique)</text:span><text:span text:style-name="T7"/></text:p>
      <text:p text:style-name="Text_20_body" loext:marker-style-name="T7"><text:span text:style-name="T7">_ Tous à FO ! ”.</text:span><text:span text:style-name="T7"/></text:p>
      <text:p text:style-name="Text_20_body" loext:marker-style-name="T7"><text:span text:style-name="T7">Je refusai FO autant que la CGT ! ‟ </text:span><text:span text:style-name="T9">Comment</text:span><text:span text:style-name="T7"> ! Vous ne faites rien comme les autres... Vous n’aidez pas vos collègues... Vous n’avez plus aucun avenir au CEA ! Vous ne pourrez plus travailler ici ! Pensez à changer de métier ! ”.</text:span></text:p>
      <text:p text:style-name="Text_20_body" loext:marker-style-name="T7"><text:span text:style-name="T7">Ces ‟ bien‑pensants ” m’ont fait comprendre que je n’avais pas ma place au pays de Clovis ! Heureusement, un employé qui me connaissait et m’appréciait m’a informé qu’il y avait fusion avec EDF, qu’il y aurait compression du personnel et une bonne prime de départ volontaire pour qui trouverait du travail ailleurs ! Pendant plusieurs mois j’ai rendu fous mes ‟ hiérarques colbertistes ” comme je les avais rebaptisés ! Congés maladie, retards, travail bâclé etc. Puis j’ai démissionné et encaissé la fameuse prime de départ volontaire : treize mille francs, c’était de l’argent à l’époque ! J’ai acheté la ‟ Pigeot ” 204 décapotable !</text:span><text:span text:style-name="T7"/></text:p>
      <text:p text:style-name="P8" loext:marker-style-name="T13"/>
      <text:p text:style-name="Text_20_body" loext:marker-style-name="T7"><text:span text:style-name="T7">Je voudrais dire à ce stade de mon écrit que mon séjour dans ce Centre d’études nucléaires m’a appris deux choses terribles : </text:span><text:span text:style-name="T7"/></text:p>
      <text:p text:style-name="Text_20_body" loext:marker-style-name="T7"><text:span text:style-name="T7">a) Une hiérarchie, stupide, autoritaire, prétentieuse, bref, colbertiste !</text:span><text:span text:style-name="T7"/></text:p>
      <text:p text:style-name="Text_20_body" loext:marker-style-name="T7"><text:span text:style-name="T7">b) Qu’une telle façon de nier l’humain est de nature à le marginaliser de la société ! Il n’y a qu’à voir les nombreux suicides dans diverses professions françaises ?!</text:span><text:span text:style-name="T7"/></text:p>
      <text:p text:style-name="Text_20_body" loext:marker-style-name="T7"><text:span text:style-name="T7">J’ai pris conscience de ce coup bas lorsque j’ai tenté de retrouver du travail : </text:span><text:span text:style-name="T10">‟ C</text:span><text:span text:style-name="T7">omment ? Vous dites que vous étiez au CEA et vous n’y êtes plus ? On vous écrira ! ”. Jamais on ne m’a écrit ! C’était aussi dans le contexte de la ‟ chasse aux sorcières ” d’après 68 ! A l’époque, la propagande officielle avait voulu faire croire à l’humanité entière que l’énergie nucléaire allait nous affranchir de chaque peine ou misère ! Le bonheur dans l’atome français ! </text:span><text:span text:style-name="T9">Malheureux</text:span><text:span text:style-name="T7"> ! Je me suis donc retrouvé rejeté hors de la société. </text:span></text:p>
      <text:p text:style-name="Text_20_body" loext:marker-style-name="T7"><text:span text:style-name="T7">Ce sont alors les marginaux, les parias qui m’ont aidé ! Je revendais quelques produits ou objets volés pour subsister ! La vie marginale est bien bonne en pleine jeunesse quand l’injustice vous a mis les tripes en ébullition et que vous êtes hors-jeu ! L’argent facile, les loisirs, les plaisirs, etc.<text:tab/></text:span><text:span text:style-name="T7"/></text:p>
      <text:p text:style-name="Text_20_body" loext:marker-style-name="T7"><text:span text:style-name="T7">En peu de temps je me retrouvai à vivre une autre vie avec des gens catalogués voyous... A cette époque, ce monde-là avait encore certaines règles, valeurs, un certain code de l’honneur, le respect de l’amitié, de la parole donnée ! Toutes choses que le monde du travail avait perdues !</text:span><text:span text:style-name="T7"/></text:p>
      <text:p text:style-name="Text_20_body" loext:marker-style-name="T7"><text:span text:style-name="T7">A la fin des années soixante, il n’y avait aucun mouvement révolutionnaire en France ou en Europe pour s’investir ! La Corse ne s’était pas encore réveillée ! Je veux dire que sans aucune lutte où m’engager, il ne me restait que la marginalité ! NON ! Je ne me cherche pas d’excuses, tu t’en apercevras par la suite ! On prend très vite goût à vivre sans hiérarchie, c’est déjà une belle liberté. Oui ! Le fait de ne pas se lever de bonne heure pour aller pointer et travailler est une vraie liberté ! Et puis, la vie aventureuse a un peu le goût de la vie d’artiste, sauf que l’artiste n’est pas hors‑la‑loi et n’a pas les risques du voyou ! En fait l’activité du hors-la-loi est très variée ! Calme-toi ! Je n’ai jamais touché à la drogue, aux filles de vie, ni mis quiconque en danger pour de l’argent ! Toutes les qualités que m’avait apportées la culture corse, surtout par la langue, sont restées intactes dans mon cœur et mon mental ! Ma grand-mère maternelle, qui m’a donné tant de tendresse, me disait ‟ Si tu n’allais pas être bon... il vaudrait mieux que tu meures ”. De telles paroles je les ai au fond de ma mémoire à soixante-seize ans ! Alors...si je te dis quelque chose, tu peux m’écouter !</text:span><text:span text:style-name="T7"/></text:p>
      <text:p text:style-name="P8" loext:marker-style-name="T13"/>
      <text:p text:style-name="Text_20_body" loext:marker-style-name="T7"><text:soft-page-break/><text:span text:style-name="T7">Cher lecteur, si tu lis un jour ces lignes, car à l’heure où j’écris ma santé est fragilisée... Si tu lis donc, tu verras que je te parle comme à un parent ou ami. Les mois et les années passant, la vie nocturne oblige l’homme à avoir la poche pleine ! L’argent ne peut se prendre que là où il est ! Il ne m’était jamais venu à l’esprit d’exploiter, faible, femme ou travailleur ! Alors je pris l’habitude de me servir dans les banques, mais sans chéquier ! Au début j’opérais tout seul ! Je m’étais renseigné auprès de gens spécialisés ! Bien sûr il fallait calculer chaque risque avant de ‟ monter sur le travail ” et surtout, garder sang‑froid et maîtrise de soi pour ne pas avoir à faire violence ! L’argent est une chose, la vie humaine est bien plus importante ! La mienne également ! Pendant le trajet, la charge s’équilibre, disaient nos anciens muletiers ; et pour eux c’était vrai ! Mais pour le hors‑la‑loi, on peut dire que c’est le contraire ! On connaît de plus en plus de monde même si je fréquentais surtout des compatriotes !</text:span><text:span text:style-name="T7"/></text:p>
      <text:p text:style-name="Text_20_body" loext:marker-style-name="T7"><text:span text:style-name="T7">Ah ! Les amis ! ‟ Fais manger untel ; il est dans le besoin ; un tel il est père de famille ; un tel il sort de prison ! ”. J’étais une sorte de service social : a riscossa ! C’est de cette façon que l’on fait entrer le loup dans la bergerie. C’est ainsi que j’ai aidé ‟ Fioccu ” qui s’est vanté qu’avec moi on gagnait bien sans transpirer etc. Ça n’a l’air de rien, mais ses paroles sont arrivées aux oreilles d’un indic ! Un ‟ proxo ” bidon ! Ahè ! Quelques temps plus tard, l’indic m’a balancé pour s’éviter deux mois de prison ! Vivant la nuit, je me suis aperçu que j’étais suivi, ‟ filoché ” comme dit la ‟ volaille ” ! Mais connaissant bien ‟ Paris by night ” avec quelques feintes, je détournais la filature. Malheureusement, l’indic avait renseigné les flics sur deux endroits que je fréquentais assidûment ce qui fait que les ‟ pauvrets ”, comme nous les appelions nous autres, ont eu toute facilité pour me coller un bip-bip, un mouchard gonio, appelé aujourd’hui une balise, aimantée, qui collait aux pare-chocs en ferraille de l’époque. Les ‟ pauvrets ” m’ont suivi plusieurs semaines avec cet outil, ils ne se montraient plus !</text:span><text:span text:style-name="T7"/></text:p>
      <text:p text:style-name="Text_20_body" loext:marker-style-name="T7"><text:span text:style-name="T7">Et puis arriva cette sale journée du douze octobre mille neuf cent soixante et onze ! Comme toujours on volait une voiture qu’on larguait après le ‟ travail ” ! Chacun prenait le métro en prenant garde de ne pas être filoché ; on se retrouvait soit chez moi, soit chez l’un d’entre nous ! Nous venions de reconstituer une équipe de trois en écartant les balourds, ou autre langue pendue !</text:span><text:span text:style-name="T7"/></text:p>
      <text:p text:style-name="P9" loext:marker-style-name="T7"><text:span text:style-name="T7">Donc, ce jour maudit, nous étions trois : Jean-Louis le Venacais, Fanfan l’Ajaccien et moi. Jean-Louis n’avait pas son arme, l’ayant prêtée, ou autre ! Nous volons une voiture et allons gagner notre pitance ! Le Venacais faisait remplir une sorte de porte-documents et avec Fanfan nous dirigions les opérations. Tout s’est très bien passé et comme d’hab nous sommes repartis tranquilles. Il y avait grève de métro ce jour-là, ce qui nous obligea à changer de tactique, laissant la voiture volée deux rues plus loin et reprenant ma voiture ! Nous remontâmes de banlieue sud, jusqu’à l’hôpital de la Pitié-Salpêtrière, o</text:span><text:span text:style-name="T14">ù</text:span><text:span text:style-name="T7"> Fanfan avait garé une voiture que j’avais louée pour lui ! Nous décidâmes à ce moment-là d’aller chez Fanfan à Ivry. Ce jour-là, je sentais ‟ la patate ”, je n’étais pas tranquille, sans pouvoir me l’expliquer ! Nous partageons... Il n’y avait pas une fortune, dans les huit mille francs chacun me semble-</text:span><text:span text:style-name="T15">t</text:span><text:span text:style-name="T7">-il... Nous buvons du café... Je me suis rasé avec le rasoir électrique de Fanfan et je me rappelle que je jetai un coup d’œil par la fenêtre de la salle de bain, près du miroir, pour voir dans la cour intérieure ! Les poulets étaient en planque, mais non visibles. Lorsque nous sommes descendus dans la rue, Fanfan, me demanda trois sagaies africaines qu’il avait prises dans la voiture volée ! Je ne connaissais pas alors toutes les sales habitudes de cet homme ! Je suis en train de prendre les sagaies, côté passager et je vois que mes compagnons sont agressés par des gens, calibre en main ! Je ne pense pas du tout aux flics !</text:span></text:p>
      <text:p text:style-name="Text_20_body" loext:marker-style-name="T7"><text:span text:style-name="T7">Je tente de prendre mon arme entre les sièges avant ! A ce moment précis, les pauvrets (c’était eux !) me tirent à l’extérieur par la veste ! Je reçois trois coups de pontet derrière la tête, qui m’ont enragé au lieu de m’étourdir ! J’ai tenté de me défendre en envoyant coups de coude, coups de genoux, coups de tête ! Un flic m’a mis son calibre sur l’estomac et sa main tremblait ! J’ai réalisé qu’il risquait de me tuer ! J’ai vu les menottes et me suis calmé. </text:span><text:span text:style-name="T7"/></text:p>
      <text:p text:style-name="Text_20_body" loext:marker-style-name="T7"><text:soft-page-break/><text:span text:style-name="T7">La rage de m’être fait ‟ encrister ” et la méthode d’arrestation ont fait que je n’ai plus sorti une parole, sauf pour les narguer ! Le lendemain de bonne heure, au dépôt, nous avons pu communiquer tous les trois et avons décidé d’avouer de façon naïve et même stupide, la seule affaire qui avait mal tourné !</text:span><text:span text:style-name="T7"/></text:p>
      <text:p text:style-name="Text_20_body" loext:marker-style-name="T7"><text:span text:style-name="T7">La stratégie des poulets est en trois volets : le méchant, le réglo, le sentimental !</text:span><text:span text:style-name="T7"/></text:p>
      <text:p text:style-name="Text_20_body" loext:marker-style-name="T7"><text:span text:style-name="T7">C’est le réglo qui fit mon ‟ identification ”, </text:span><text:span text:style-name="T7"/></text:p>
      <text:p text:style-name="Text_20_body" loext:marker-style-name="T7"><text:span text:style-name="T7">‟ le père ?</text:span><text:span text:style-name="T7"/></text:p>
      <text:p text:style-name="Text_20_body" loext:marker-style-name="T7"><text:span text:style-name="T7">_ </text:span><text:span text:style-name="T9">Antona</text:span><text:span text:style-name="T7"> Padoue Antoine </text:span></text:p>
      <text:p text:style-name="Text_20_body" loext:marker-style-name="T7"><text:span text:style-name="T7">_ la mère ?</text:span><text:span text:style-name="T7"/></text:p>
      <text:p text:style-name="Text_20_body" loext:marker-style-name="T7"><text:span text:style-name="T7">_ </text:span><text:span text:style-name="T9">Antona</text:span><text:span text:style-name="T7"> Antoinette... ”</text:span></text:p>
      <text:p text:style-name="Text_20_body" loext:marker-style-name="T7"><text:span text:style-name="T7">_ Tu es un fils naturel ?</text:span><text:span text:style-name="T7"/></text:p>
      <text:p text:style-name="Text_20_body" loext:marker-style-name="T7"><text:span text:style-name="T7">_ Arrête tes conneries, poulet !</text:span><text:span text:style-name="T7"/></text:p>
      <text:p text:style-name="Text_20_body" loext:marker-style-name="T7"><text:span text:style-name="T7">_ Bref, t’es un bâtard ! ”</text:span><text:span text:style-name="T7"/></text:p>
      <text:p text:style-name="Text_20_body" loext:marker-style-name="T7"><text:span text:style-name="T7">J’étais assis face à ce flic, les mains menottées dans le dos. A vingt-six ans j’étais souple, rapide et s’il le fallait violent...</text:span><text:span text:style-name="T7"/></text:p>
      <text:p text:style-name="Text_20_body" loext:marker-style-name="T7"><text:span text:style-name="T7">‟ Je suis un bâtard ?</text:span><text:span text:style-name="T7"/></text:p>
      <text:p text:style-name="Text_20_body" loext:marker-style-name="T7"><text:span text:style-name="T7">_ T’es un bâtard ! ” </text:span><text:span text:style-name="T7"/></text:p>
      <text:p text:style-name="Text_20_body" loext:marker-style-name="T7"><text:span text:style-name="T7">J’ai bondi bille en tête pour lui faire goûter le coup de boule frassitanu (= de Frassetu). Ce pauvret devait être habitué à ce genre d’attaque, il m’a esquivé de justesse et j’ai fait tomber la machine à écrire et autres bricoles ! Le méchant est arrivé, immense, m’a attrapé par la veste et projeté à plusieurs mètres, est venu au-dessus de moi en disant</text:span><text:span text:style-name="T7"/></text:p>
      <text:p text:style-name="Text_20_body" loext:marker-style-name="T7"><text:span text:style-name="T7">‟ Tous ceux qui ont un calibre faudrait les flinguer ! ” </text:span><text:span text:style-name="T7"/></text:p>
      <text:p text:style-name="Text_20_body" loext:marker-style-name="T7"><text:span text:style-name="T7">Je lui répondis avec la rage de l’animal piégé : </text:span><text:span text:style-name="T7"/></text:p>
      <text:p text:style-name="Text_20_body" loext:marker-style-name="T7"><text:span text:style-name="T10">‟ </text:span><text:span text:style-name="T7">Commence par te suicider, puisque tu as un calibre ! ”</text:span></text:p>
      <text:p text:style-name="Text_20_body" loext:marker-style-name="T7"><text:span text:style-name="T7">L’immense est parti en jurant de me faire la peau, un de ces jours !</text:span><text:span text:style-name="T7"/></text:p>
      <text:p text:style-name="Text_20_body" loext:marker-style-name="T7"><text:span text:style-name="T7">A l’heure du repas, nous sommes enfermés, séparés, dans les ‟ cages à poules ” (normal pour des poulets !). C’est alors le sentimental qui nous apporte un morceau de pain sec avec une portion de vache qui rit ! Le lendemain de l’arrestation, ils avaient déjà tous les renseignements sur nous trois. </text:span><text:span text:style-name="T7"/></text:p>
      <text:p text:style-name="Text_20_body" loext:marker-style-name="T7"><text:span text:style-name="T7">Le sentimental me dit : ‟ Tu étais agent de sécurité à l’Énergie Atomique. Pourquoi ne t’es-tu pas recyclé ? ”.</text:span><text:span text:style-name="T7"/></text:p>
      <text:p text:style-name="Text_20_body" loext:marker-style-name="T7"><text:span text:style-name="T7">Pour lui j’étais un paumé qui avait fait une connerie ! Je lui demandai comment ils avaient pu nous trouver à Ivry alors que nous avions décidé d’y aller au dernier moment ? Sa réponse franche fut : ‟ Tu conduis comme un fou ! On ne pouvait pas te suivre, donc on t’a mis un bip-bip ! ”. Je ne savais pas que de telles choses existaient. Ce flic s’appelait Linck ; quelques temps plus tard, il fut tué par un de ses collègues, en arrêtant un délinquant ! J’ai lu ça dans un torchon qui s’appelait le Parisien Libéré ! Bien sûr, je n’ai pas porté le deuil, mais j’aurais préféré que meure cet Arménien qui m’avait frappé derrière la tête en m’arrêtant ! Geste inutile et de pure méchanceté ! La garde à vue a duré trois jours et trois nuits ! Et mon Ajaccien me chargeait de plusieurs affaires alors que nous avions décidé de ne parler que de la seule affaire, avant arrestation ! En fait les trois déclarations étaient parfaites ! Trois imbéciles avaient fait une connerie ! Mais Fanfan avait gardé chez lui un pistolet confisqué à un directeur de banque, pour éviter de se faire tirer dans le dos et qu’il aurait dû jeter à la Seine ! Alors que ce débile avait limé le numéro et l’avait gardé ! Lorsque les pauvrets lui ont demandé d’où venait ce pistolet, ce porc s’est dégonflé et à mon avis ils l’ont frappé pour qu’il s’arrête de parler. Me voilà donc accusé de plusieurs braquages ! Je ne </text:span><text:soft-page-break/><text:span text:style-name="T7">pouvais que nier absolument ces accusations, il n’y avait que la parole de Fanfan, la balance. Après trois journées éprouvantes les pauvrets étaient écœurés, je leur avais fièrement tenu tête. Alors le commissaire Ottavioli, grand patron de l’antigang, essaya de me faire peur en se vantant de me faire prendre quinze ans ! Je l’ai insulté en corse et répondu : ‟ Arrondissons à vingt ans et n’en parlons plus ! ”. Il s’est levé, m’a regardé comme si j’étais un extraterrestre et a disparu ! Après ces trois jours difficiles, on est presque content d’arriver en prison pour se reposer. Le quinze octobre soixante et onze je débarquais à la prison de Fresnes et manquais le rendez-vous pris une semaine avant, à Lyon, avec une fille de vie désireuse de monter travailler à Paris pour que nous puissions nous voir et faire parler l’amour ! OUI ! L’amour peut se trouver dans la rue, plus que dans un ministère !</text:span><text:span text:style-name="T7"/></text:p>
      <text:p text:style-name="P8" loext:marker-style-name="T13"/>
      <text:p text:style-name="Text_20_body" loext:marker-style-name="T7"><text:span text:style-name="T7">Fresnes cellule 92 n° d’écrou : 609755 ! Les premiers chiffres ne s’oublient jamais ! QHS ! Seul ! Le premier mois a été très dur, dénué de tout, pour s’habituer à cette vie mesquine ! Ce qui me préoccupait le plus était de mettre mes parents au courant d’une telle situation ! Je souffrais d’avoir à leur faire de la peine ! Un jour, allongé sur le lit, je regardais cette barrière en fer sur le côté intérieur de l’épaisseur du mur ! Me vint alors à l’idée que chaque jour qui passait enlevait une infiniment mince couche de métal et que donc au bout de quelques milliers de jours, elle serait franchissable ! J’ai éclaté de rire et le moral m’est revenu d’un coup. J’ai écrit à mes parents, disant que je risquais quelques années. ‟ Mais surtout ne vous tourmentez pas, je n’ai jamais été si proche de la sortie ! ”. Depuis, j’ai franchi ce mauvais pas, comme un jeu ou un sport, avec toujours le moral très haut ! J’ai demandé à mon voisin de galère s’il y avait un moyen de gagner quelque grâce, bien entendu sans nuire à quiconque ! Il me répondit qu’il fallait écrire à l’éducateur pour avoir un peu de matériel et pour s’inscrire aux examens. C’est comme ça qu’en juin soixante-douze je décroche le BEPC = trois mois de liberté gagnées ! Juin soixante-treize le brevet élémentaire = trois mois ... </text:span><text:span text:style-name="T7"/></text:p>
      <text:p text:style-name="Text_20_body" loext:marker-style-name="T7"><text:span text:style-name="T7">Juin soixante-quatorze, je tente le bac A4, philo et lettres, que je rate de quatre points, à cause d’un prof stalinien qui ne distinguait pas le ‟ réformisme ” d’Émile Zola et l’idée révolutionnaire de KARL </text:span><text:span text:style-name="T9">Marx</text:span><text:span text:style-name="T7"> ! </text:span></text:p>
      <text:p text:style-name="Text_20_body" loext:marker-style-name="T7"><text:span text:style-name="T7">En juin soixante-quinze, je l’ai eu le bac ! Avec mention bien ! J’aurais dû avoir six mois de remise de peine ! Je n’en ai eu que trois ! L’arnaque m’a toujours poursuivi ! Je me suis inscrit sans tarder à la fac Paris 7 (Jussieu) pour préparer un DEUG AES, tout ce qu’il fallait savoir en cas de Révolution ! </text:span><text:span text:style-name="T7"/></text:p>
      <text:p text:style-name="P8" loext:marker-style-name="T13"/>
      <text:p text:style-name="Text_20_body" loext:marker-style-name="T7"><text:span text:style-name="T7">Vingt-deux août soixante-quinze : l’affaire d’Aleria ! J’ai tout de suite appris ce qui s’était passé car depuis l’arrivée au pouvoir de Giscard, à part qu’il avait provoqué la révolte des prisons, nous avions le droit d’acheter une petite radio à piles ! J’écoutais les informations et quelques jours plus tard, arriva Edmond Simeoni dans la cellule juste en dessous de la mienne ! Le soir j’entendis une voix à l’accent de chez moi demander : </text:span><text:span text:style-name="T7"/></text:p>
      <text:p text:style-name="Text_20_body" loext:marker-style-name="T7"><text:span text:style-name="T7">_ ‟ Les gars vous avez des nouvelles de Corse ? ” </text:span><text:span text:style-name="T7"/></text:p>
      <text:p text:style-name="Text_20_body" loext:marker-style-name="T7"><text:span text:style-name="T7">Les auxiliaires (employés de l’administration pénitentiaire et codétenus) m’avaient parlé de l’éventualité de l’arrivée d’Edmond puisqu’on leur avait fait nettoyer la cellule. Je me jette donc à la fenêtre : </text:span><text:span text:style-name="T7"/></text:p>
      <text:p text:style-name="Text_20_body" loext:marker-style-name="T7"><text:span text:style-name="T7"> ‟ Qui est-ce ? Edmond ?</text:span><text:span text:style-name="T7"/></text:p>
      <text:p text:style-name="Text_20_body" loext:marker-style-name="T7"><text:span text:style-name="T7">_ Oui, qui es-tu ?</text:span><text:span text:style-name="T7"/></text:p>
      <text:p text:style-name="Text_20_body" loext:marker-style-name="T7"><text:span text:style-name="T7">_ Je suis corse, révolutionnaire et tout ce qu’il faut ! ” </text:span><text:span text:style-name="T7"/></text:p>
      <text:p text:style-name="Text_20_body" loext:marker-style-name="T7"><text:span text:style-name="T7">Nous avons dialogué des heures entières ! Tous les codétenus voulaient savoir chaque détail de cette aventure et chacun a donné quelque chose pour Edmond parce que, lorsqu’on arrive en ‟ zonzon ”, on n’a rien et il faut de quoi se laver, se changer, se faire du café etc. Tous ceux qui me connaissaient ont été solidaires de ce nouveau compagnon si particulier ! Je n’avais jamais vu Edmond, mais son portrait avait </text:span><text:soft-page-break/><text:span text:style-name="T7">été publié dans un hebdomadaire, en première page de l’hexagone avec la trogne à Poniatowski et la Corse avec le portrait d’Edmond.</text:span><text:span text:style-name="T7"/></text:p>
      <text:p text:style-name="Text_20_body" loext:marker-style-name="T7"><text:span text:style-name="T7">Un matin, en sortant dans les cours de promenade, j’aperçus Edmond, les portes étaient des barrières ! Je demandai au maton d’aller dans la même cour que le Dr. Simeoni, mais il refusa ! Les copains me firent la courte-échelle et je franchis deux murs pour parler avec ce rebelle ! Edmond m’a vu arriver du ciel et nous avons parlé un bon quart d’heure : l’autonomie me paraissait très réductrice et selon moi il fallait impulser une lutte puissante pour reprendre nos droits nationaux ! Avec comme but : l’indépendance ! </text:span><text:span text:style-name="T7"/></text:p>
      <text:p text:style-name="Text_20_body" loext:marker-style-name="T7"><text:span text:style-name="T7">Une escouade de matons est arrivée et je me suis retrouvé au cachot pour une semaine, la prison dans la prison ! Edmond a écrit au directeur et a pris la responsabilité de ce qui s’était passé ! J’ai gagné trois jours de ‟ liberté ” ! J’ai été viré du ‟ quartier étudiant ” mais j’ai pu faire dire à Edmond de s’inscrire au cours d’italien, afin de se voir deux fois par semaine ! Nous sommes devenus amis malgré les différences de vision du problème corse. Des années plus tard nous nous sommes retrouvés en Corse toujours avec amitié et respect.</text:span><text:span text:style-name="T7"/></text:p>
      <text:p text:style-name="P8" loext:marker-style-name="T13"/>
      <text:p text:style-name="Text_20_body" loext:marker-style-name="T7"><text:span text:style-name="T7">Revenons maintenant en mille neuf cent soixante-quinze : les trois et quatre novembre si mes souvenirs sont exacts. Les trois compères sont passés aux assises à Nanterre ! En fait nous étions quatre car entre-temps Fanfan avait dénoncé Fioccu dans une stupidité ! </text:span><text:span text:style-name="T7"/></text:p>
      <text:p text:style-name="Text_20_body" loext:marker-style-name="T7"><text:span text:style-name="T7">Mais d’abord je voudrais vous parler de ces quatre ans de préventive avec trois juges d’instruction ! Le premier, un vieux juif qui de suite me prit en grippe sans en donner les raisons ! Il est décédé six mois plus tard... Le second juge : un vieil Antillais qui m’a convoqué une seule fois ; cela a duré trente secondes ! </text:span><text:span text:style-name="T7"/></text:p>
      <text:p text:style-name="Text_20_body" loext:marker-style-name="T7"><text:span text:style-name="T7">‟ Avec moi, Antona, faudroi paaler !</text:span><text:span text:style-name="T7"/></text:p>
      <text:p text:style-name="Text_20_body" loext:marker-style-name="T7"><text:span text:style-name="T7">_ Gardes ! Ramenez- moi à Fresnes, je n’ai rien à dire à ce monsieur ! ”</text:span><text:span text:style-name="T7"/></text:p>
      <text:p text:style-name="Text_20_body" loext:marker-style-name="T7"><text:span text:style-name="T7">Trente secondes ! Je ne l’ai jamais revu ! Le troisième juge fût l’ineffable Patard, connu quelques années plus tôt pour l’affaire barbouzarde Delon-Marcovic-Marcantoni-Pompidou... </text:span><text:span text:style-name="T7"/></text:p>
      <text:p text:style-name="Text_20_body" loext:marker-style-name="T7"><text:span text:style-name="T7">Ce nouveau juge, aussi sympathique qu’un renard, suivait à la virgule près les mauvais rapports des flics et des psychiatres ! ‟ Belle engeance ! De quoi en faire tout un élevage ! ” Je vous raconte un ou deux épisodes il serait trop long de tout raconter ! Fanfan se contredisait constamment : un coup c’était moi, un autre ce n’était pas moi ! En fait sa débilité m’a servi mais le Patard voulait des aveux disant que c’était ‟ la reine des preuves ” ! J’ai applaudi et lâché : </text:span><text:span text:style-name="T7"/></text:p>
      <text:p text:style-name="Text_20_body" loext:marker-style-name="T7"><text:span text:style-name="T7">_ ‟ Greffier, notez bien ! Mr Patard dormira en prison ce soir ! Tel jour, à telle date monsieur le juge et moi-même avons dévalisé telle banque du septième arrondissement ! ”. Cela a jeté un grand froid.</text:span><text:span text:style-name="T7"/></text:p>
      <text:p text:style-name="Text_20_body" loext:marker-style-name="T7"><text:span text:style-name="T7">‟ </text:span><text:span text:style-name="T9">Alors</text:span><text:span text:style-name="T7">, Monsieur le juge, la reine des preuves, ou des fausses preuves ? ”</text:span></text:p>
      <text:p text:style-name="Text_20_body" loext:marker-style-name="T7"><text:span text:style-name="T7">Sa vile réponse fut :</text:span><text:span text:style-name="T7"/></text:p>
      <text:p text:style-name="Text_20_body" loext:marker-style-name="T7"><text:span text:style-name="T7"><text:s/>‟ Vous savez Antona, sept ans, ça passe vite !</text:span><text:span text:style-name="T7"/></text:p>
      <text:p text:style-name="Text_20_body" loext:marker-style-name="T7"><text:span text:style-name="T10">_ </text:span><text:span text:style-name="T7">C’est la vengeance du faible contre le fort ”, dis-je ! ”</text:span></text:p>
      <text:p text:style-name="Text_20_body" loext:marker-style-name="T7"><text:span text:style-name="T7">Cette canaille savait, bien à l’avance, le tarif de ma condamnation ! Je me suis dit : il n’y a pas d’erreur, on est bien en France ! Fioccu disait qu’il nous connaissait tous, mais n’avait jamais rien fait avec nous ! Quel super con ! En Corse il y a une expression qui résume cette connerie : </text:span><text:span text:style-name="T10">‟ </text:span><text:span text:style-name="T7">Je suis caché, mais je suis là ! ”. Vint un Africain que Fanfan avait balancé ; mais, face à face, il n’a pas eu le courage de confirmer ! ‟ C’est le même nom mais ce n’est pas lui ” ! Heureusement ! Et puis il y avait mon ami venacais, le vrai Venacais, je veux dire que les choses les plus folles lui plaisaient ! Je me suis servi de ce fait pour casser les pieds à monsieur le juge... Je conseillai à Jean-Louis, le venacais, de se défendre comme un comique ajaccien quelques années avant qui volait des poules avec un aussi fou que lui ! Ils </text:span><text:soft-page-break/><text:span text:style-name="T7">allaient toujours au même endroit ! Le propriétaire lésé se posta dans le poulailler avec un gourdin et la première main qui entra reçut un bon coup de bâton. Titin Cassemaque dit : </text:span></text:p>
      <text:p text:style-name="Text_20_body" loext:marker-style-name="T7"><text:span text:style-name="T7">‟ La mienne, je l’ai eue en plongeant la main. ”. Le second n’avait rien vu car il faisait nuit. Il envoie la main pour tenter d’attraper une poule et reçoit un coup de bâton ! Il s’ensuivit une échauffourée parce que l’un n’avait pas prévenu l’autre ! </text:span><text:span text:style-name="T7"/></text:p>
      <text:p text:style-name="Text_20_body" loext:marker-style-name="T7"><text:span text:style-name="T7">Lorsqu’ils furent arrêtés à force de voler des poules, Titin, le plus malin nia farouchement être un voleur de poules ! </text:span><text:span text:style-name="T7"/></text:p>
      <text:p text:style-name="Text_20_body" loext:marker-style-name="T7"><text:span text:style-name="T10">‟ </text:span><text:span text:style-name="T7">Et alors qu’avez-vous fait ? ”, demanda le juge avec colère... </text:span></text:p>
      <text:p text:style-name="Text_20_body" loext:marker-style-name="T7"><text:span text:style-name="T7">_ Moi je n’ai pas volé, je tenais le sac ! ”</text:span><text:span text:style-name="T7"/></text:p>
      <text:p text:style-name="Text_20_body" loext:marker-style-name="T7"><text:span text:style-name="T7">Cette blague s’est répétée devant monsieur Patard ! Comme je vous le raconte, mon Venacais dit : </text:span><text:span text:style-name="T7"/></text:p>
      <text:p text:style-name="Text_20_body" loext:marker-style-name="T7"><text:span text:style-name="T10">‟ </text:span><text:span text:style-name="T7">Vous savez Mr. le juge que je suis presque innocent dans cette affaire... ”</text:span></text:p>
      <text:p text:style-name="Text_20_body" loext:marker-style-name="T7"><text:span text:style-name="T7">_ Comment vous êtes innocent ! Vous vous foutez de moi ?! ”</text:span><text:span text:style-name="T7"/></text:p>
      <text:p text:style-name="Text_20_body" loext:marker-style-name="T7"><text:span text:style-name="T7">Jean-Louis, très bon comédien, avec calme : </text:span><text:span text:style-name="T7"/></text:p>
      <text:p text:style-name="Text_20_body" loext:marker-style-name="T7"><text:span text:style-name="T7">‟ Mais pas du tout monsieur le juge et je vous le prouve : je n’avais pas d’arme, alors que c’était un hold-up... De plus je n’ai pas pris d’argent ! ” </text:span><text:span text:style-name="T7"/></text:p>
      <text:p text:style-name="Text_20_body" loext:marker-style-name="T7"><text:span text:style-name="T7">Patard, rouge de colère : </text:span><text:span text:style-name="T10">‟ </text:span><text:span text:style-name="T7">Alors qu’avez‑vous fait ? ” </text:span></text:p>
      <text:p text:style-name="Text_20_body" loext:marker-style-name="T7"><text:span text:style-name="T7">Jean-Louis impassible : </text:span><text:span text:style-name="T10">‟ </text:span><text:span text:style-name="T7">Je tenais juste le sac ! ”</text:span></text:p>
      <text:p text:style-name="Text_20_body" loext:marker-style-name="T7"><text:span text:style-name="T7">Les personnes présentes se tordaient de rire, l’avocat, Maître Robaglia qui défendait Fioccu, devait connaître cette bourde ajaccienne car il ne pouvait plus respirer ! Même les gardes mobiles qui nous tenaient ‟ en laisse ” étaient pris de fou rire ! Patard ne riait pas ! On ne peut rire des mêmes choses, entre juge et prisonniers !</text:span><text:span text:style-name="T7"/></text:p>
      <text:p text:style-name="Text_20_body" loext:marker-style-name="T7"><text:span text:style-name="T7">Tout en vous racontant ces bêtises vécues dans le mal-être je veux vous préciser que je ne me suis jamais senti coupable, en toute conscience, du fait de n ’avoir fait de mal à personne ; l’argent pris facilement se dépense facilement, surtout en aidant, parents, amis et quelques malheureux dans le besoin ! La délinquance existe surtout lorsqu’on est hors sa société, hors sa culture et souvent exploités, voire, humiliés, souvent fils de pays ruinés par l’injustice ! Je ne pense pas qu’on puisse prendre mille risques par plaisir ça n’existe pas ! À mes trois enfants j’ai toujours conseillé d’être honnête mais, sans jamais se laisser écraser par une quelconque puissance !</text:span><text:span text:style-name="T7"/></text:p>
      <text:p text:style-name="P8" loext:marker-style-name="T13"/>
      <text:p text:style-name="Text_20_body" loext:marker-style-name="T7"><text:span text:style-name="T7">J’ai passé mes quatre années de prison sans trop de tracas, même en passant de temps en temps une semaine au ‟ mitard ”, soit pour avoir envoyé chier un maton trop zélé, soit pour un problème avec un codétenu employé par l’AP et qui se croyait encore à l’époque des ‟ prévôts ”, soit pour voir Edmond mais j’en ai déjà parlé !</text:span><text:span text:style-name="T7"/></text:p>
      <text:p text:style-name="P8" loext:marker-style-name="T13"/>
      <text:p text:style-name="Text_20_body" loext:marker-style-name="T7"><text:span text:style-name="T7">Quatre années à attendre la sentence que j’utilisai à étudier et maintenir la santé en faisant du sport. Chaque fois qu’un compagnon de galère connaissait un art martial, karaté, boxe anglaise ou française, je lui demandais de m’apprendre un max de techniques. En quelques années j’ai beaucoup évolué aussi bien au niveau savoir qu’au niveau physique : sport-études en quelque sorte. Lorsque l’on s’instruit entre vingt-six et trente et un ans, on ne peut pas avaler tous les détournements issus du ministère de l’Éducation nationale.</text:span><text:span text:style-name="T7"/></text:p>
      <text:p text:style-name="P10" loext:marker-style-name="T7"/>
      <text:p text:style-name="P11" loext:marker-style-name="T7"><text:span text:style-name="T7">‟ Du tréfonds de mes viscères ” je savais depuis longtemps que le système politique global était une horreur grave mais pour l’expliquer ou le démontrer je n’avais ni les théories ni les mots !</text:span><text:span text:style-name="T7"/></text:p>
      <text:p text:style-name="Text_20_body" loext:marker-style-name="T7"><text:span text:style-name="T7">J’ai connu plusieurs Bretons... Plusieurs Basques... J’appris de cette façon, en mille neuf cent soixante-quatorze, par un journal du FLB ce qu’avait été la Corse dans les années mille sept cent ! Ni l’école, ni la mémoire populaire ne m’avaient appris ces choses si importantes pour connaître, son </text:span><text:span text:style-name="T9">Être</text:span><text:span text:style-name="T7"> propre et dans quel monde nous vivons ! A quoi sert l’enseignement ? A endoctriner ! J’ai eu la chance de lire Le Manifeste et ensuite Le Capital de Karl Marx qui m’ont donné les clefs pour comprendre ce qu’on a appelé l’histoire, l’économie et mille problèmes humains ! Par contre, jamais je ne suis devenu stalinien ! Loin de moi cette idée ! Plus, le fait d’avoir vu en mai 68 comment ce qu’on appelle la gauche avait trahi le peuple ! </text:span><text:span text:style-name="T9">Quelle honte</text:span><text:span text:style-name="T7"> !</text:span></text:p>
      <text:p text:style-name="Text_20_body" loext:marker-style-name="T7"><text:span text:style-name="T7">Comprenons-nous bien !</text:span><text:span text:style-name="T7"/></text:p>
      <text:p text:style-name="Text_20_body" loext:marker-style-name="T7"><text:span text:style-name="T7">La théorie philosophique, religieuse, spirituelle, on peut dire politique vu le contexte, de Jésus Christ, me convient parfaitement... Mais, vu ce que le pouvoir romain et le Vatican en ont fait, sans parler de la pédophilie, je ne peux l’accepter !</text:span><text:span text:style-name="T7"/></text:p>
      <text:p text:style-name="Text_20_body" loext:marker-style-name="T7"><text:span text:style-name="T7">La philosophie et la démonstration du système capitaliste de Karl Marx me convient très bien ! Mais, vu ce qu’en a fait Staline en tête puis tous les faux prophètes qui ont suivi, je ne peux vouloir un tel pouvoir ni une telle société ! Je suis d’ailleurs contre tout pouvoir ! Ça vous l’avez déjà compris.</text:span><text:span text:style-name="T7"/></text:p>
      <text:p text:style-name="Text_20_body" loext:marker-style-name="T7"><text:span text:style-name="T7">Nous autres corses avons ‟ la chance ” d’avoir été à la pointe de la première civilisation de Méditerranée (les Corso‑sardes en fait). Ensuite au dix-huitième siècle la Corse révoltée par la tyrannie génoise met en place la première vraie démocratie issue du peuple, pour le peuple ! Un tel modèle n’existe nulle part au monde ! Que l’on me permette de préciser ici que c’est la France absolutiste de Louis quinze qui a détruit totalement cette démocratie et programmé notre disparition. Appliquée et poursuivie par toutes les républiques bourgeoises ou financières : destruction du système éducatif, fermeture pendant deux siècles de la Faculté, interdiction de la langue, destruction de l’économie par des lois douanières, mobilisations massives pendant toutes les guerres et depuis soixante ans, énorme colonisation de peuplement venu combler le désert créé par les ‟ droits de l’homme ” ! Lequel, le colonisateur ou le colonisé ? </text:span><text:span text:style-name="T7"/></text:p>
      <text:p text:style-name="Text_20_body" loext:marker-style-name="T7"><text:span text:style-name="T7">Lorsqu’on lit la Ghjustificazioni et la Constitution de Pascal Paoli, on comprend que nous n’avons nul besoin d’aller chercher ailleurs philosophies ou autre système politique ! Tant pis pour la folie médiatique ou pseudo-éducative, qui prétendent qu’il faut partir ailleurs, pour s’ouvrir l’esprit !</text:span><text:span text:style-name="T7"/></text:p>
      <text:p text:style-name="Text_20_body" loext:marker-style-name="T7"><text:span text:style-name="T7">J’y suis allé dans cet ailleurs, mais je me suis aperçu, après quinze ans d’exil, que ma vie n’avait que peu de valeur hors de mon pays, hors de ma culture et de ma communauté corse ! Lorsque j’ai lu ‟ Intornu a l’essezza ” de Rinatu Coti, qui est depuis longtemps un ami cher ! , j’ai compris que l’ailleurs que nous proposent les colonialistes et autres affidés participe à détruire totalement la </text:span><text:span text:style-name="T9">nation corse</text:span><text:span text:style-name="T7">.</text:span></text:p>
      <text:p text:style-name="P8" loext:marker-style-name="T13"/>
      <text:p text:style-name="Text_20_body" loext:marker-style-name="T7"><text:span text:style-name="T7">L’homme corse, culturellement au courant, ne peut se reconnaître dans la culture importée qui depuis maintenant deux siècles et demi tente d’anéantir notre </text:span><text:span text:style-name="T9">Être</text:span><text:span text:style-name="T7"> profond ! Ils voudraient ensuite (les destructeurs) jouer les moralisateurs, lorsque les choses se gâtent ! Il n’y a qu’à voir les innombrables ‟ spécialistes ” français donner des leçons à la planète entière, en faisant semblant de ne pas voir, les mêmes ou pires problèmes sur leur paillasson ! La fausseté ne peut engendrer que la... fausseté ! ‟ Pauvre France ” disaient nos petits vieux… Depuis deux mille quinze nos élus nationalistes à l’assemblée de Corse n’ont rien pu faire évoluer car l’État français bloque toute possibilité ! Bonjour le pays de la démocratie, des droits de l’homme etc. Le grand Farrandu Ettori avait raison d’écrire il y a plus de quarante ans que ‟ la mort du peuple corse est programmée et appliquée par l’État français ”. Vous voyez, je n’ai rien inventé ! Ce n’est pas un génocide ! Voyons... C’est un ethnocide ! Ah bon, tu m’as fait peur ! Ouf ! </text:span><text:soft-page-break/><text:span text:style-name="T7">Chez nous une expression résume pareil cas : </text:span><text:span text:style-name="T10">‟ </text:span><text:span text:style-name="T7">ce n’est pas de la merde, mais c’est un chien qui l’a chiée ! ” </text:span></text:p>
      <text:p text:style-name="Text_20_body" loext:marker-style-name="T7"><text:span text:style-name="T7">À mon humble avis, ‟ ce crime contre l’humanité ” débute lorsque le ministre génois Sorba dit au ministre français Choiseul ‟ bisogna soffocare totalmente questo popolo ”, in french ‟ Il faut étouffer totalement ce peuple ! ”. </text:span><text:span text:style-name="T7"/></text:p>
      <text:p text:style-name="Text_20_body" loext:marker-style-name="T7"><text:span text:style-name="T7">Seuls les naïfs ou autres imbéciles rient de leur propre mort ! Mais pour les gens soucieux et éclairés, un système colonial qui détruit minorités et peuples entiers doit être anéanti de façon radicale ! </text:span><text:span text:style-name="T7"/></text:p>
      <text:p text:style-name="Text_20_body" loext:marker-style-name="T7"><text:span text:style-name="T7">Je ne prétends pas dire à l’humanité ce qu’elle doit faire, mais que nul ne me demande d’obéir à une quelconque autorité ou puissance. J’ai toujours agi à ma manière, sans nuire à personne, mais sans donner un seul centime à l’État ! Je n’ai jamais voté pour les chefs d’état français. Oui, je vote pour que nul ne vote à ma place, mais sur mon bulletin j’écris à l’encre rouge ‟ ni le cancer ni le sida ”, ‟ ni la peste ni le choléra ” selon mon humeur !</text:span><text:span text:style-name="T7"/></text:p>
      <text:p text:style-name="Text_20_body" loext:marker-style-name="T7"><text:span text:style-name="T7">Mais cette ‟ pauvrette ” nous ruine complètement et on entend les idiots soumis donner de doctes conseils ‟ Il faut voter ! il y en a qui sont morts pour ce droit ! ”, c’est vrai ce que disent ces ‟ braves gens ” ! Un outil, bien employé est réellement utile mais si l’on attrape un couteau ou une serpe par la lame au lieu du manche ! Imaginez le résultat !</text:span><text:span text:style-name="T7"/></text:p>
      <text:p text:style-name="Text_20_body" loext:marker-style-name="T7"><text:span text:style-name="T7">Alors je dis que ce droit de vote est depuis toujours détourné au profit du riche. Se présenter à l’élection présidentielle coûte une fortune ! Donc celui qui se présente est plutôt plein aux as et fait le jeu du monde de la finance ! </text:span><text:span text:style-name="T9">Basta</text:span><text:span text:style-name="T7">, la naïveté, ou la lâcheté morale ! Finance qui venait et vient toujours de ta sueur et de ton sang, en temps de guerre ou de révolte !</text:span></text:p>
      <text:p text:style-name="Text_20_body" loext:marker-style-name="T7"><text:span text:style-name="T7">Parlons-en de la guerre ! Depuis 1871 ça ne s’est jamais arrêté : détruire, soumettre et décerveler les peuples !  Tout en grossissant les profits des possédants ! </text:span><text:span text:style-name="T7"/></text:p>
      <text:p text:style-name="Text_20_body" loext:marker-style-name="T7"><text:span text:style-name="T7">Lorsqu’on entend encore à notre époque un zombie vous dire, en se croyant intelligent :</text:span><text:span text:style-name="T7"/></text:p>
      <text:p text:style-name="Text_20_body" loext:marker-style-name="T7"><text:span text:style-name="T7">‟ Il faudrait une bonne guerre ”</text:span><text:span text:style-name="T7"/></text:p>
      <text:p text:style-name="Text_20_body" loext:marker-style-name="T7"><text:span text:style-name="T7">_ Où as-tu vu, connard, qu’une guerre est bonne ? Truffasse ! Mais va te faire greffer un cerveau ”.</text:span></text:p>
      <text:p text:style-name="Text_20_body" loext:marker-style-name="T7"><text:span text:style-name="T7">La guerre a toujours fait la part belle au riche et a toujours ruiné un peu plus le pauvre ! Tu vas me dire : aujourd’hui la finance vient de la spéculation avec mathématiciens et ordinateurs hyper performants ! C’est vrai ce que tu dis, mais au bout du compte ça retombe toujours sur toi et moi et tu payes ! Rien que la dernière </text:span><text:span text:style-name="T9">Crise</text:span><text:span text:style-name="T7"> financière 2008 nous a endettés pour des siècles, voire plus ! Nous vivons dans un monde totalement soumis à la finance appelée ‟ loi du marché ” et qui à partir des années cinquante et soixante a tout bouleversé avec la combinaison de la révolution technologique, la révolution médiatique et celle des transports ! </text:span></text:p>
      <text:p text:style-name="Text_20_body" loext:marker-style-name="T7"><text:span text:style-name="T7">C’est surtout la télévision qui a imposé sans même que l’on s’en aperçoive : une pensée unique consumériste, hédoniste, nivelant cultures et </text:span><text:span text:style-name="T9">Être</text:span><text:span text:style-name="T7"> en particulier ! Ce séisme a pu s’installer, à cause des galères apportées par les guerres successives : 1871, 14-18, 39‑45.</text:span></text:p>
      <text:p text:style-name="Text_20_body" loext:marker-style-name="T7"><text:span text:style-name="T7">Sans compter les guerres de décolonisation qui ont servi à imposer le néo-colonialisme, c’est‑à‑dire que la puissance qui concède l’indépendance à la colonie révoltée détruit d’abord tous ceux qui pensent liberté vraie et installe une certaine bourgeoisie locale qui continuera à collaborer avec l’ancienne puissance coloniale !</text:span><text:span text:style-name="T7"/></text:p>
      <text:p text:style-name="Text_20_body" loext:marker-style-name="T7"><text:span text:style-name="T7">Voyez donc comme l’État français a fait croire à ses peuples, je considère qu’en France il y a </text:span><text:span text:style-name="T9">des</text:span><text:span text:style-name="T7"> peuples, que nous autres corses n’étions que parasites qui vivions grâce à l’argent des Français ! Alors qu’en réalité l’argent qui arrive en Corse finance leurs CRS, gardes-mobiles, légion étrangère, gendarmeries, armée et je ne compte pas les Brûleurs de paillotes !</text:span></text:p>
      <text:p text:style-name="Text_20_body" loext:marker-style-name="T7"><text:span text:style-name="T7">Par contre, pas un centime de l’épargne corse n’est réinvesti ici ! Alors qui profite de l’autre ? </text:span><text:span text:style-name="T7"/></text:p>
      <text:p text:style-name="Text_20_body" loext:marker-style-name="T7"><text:soft-page-break/><text:span text:style-name="T7">Vous avez deviné !</text:span><text:span text:style-name="T7"/></text:p>
      <text:p text:style-name="Text_20_body" loext:marker-style-name="T7"><text:span text:style-name="T7">Les chiens ne font pas des chats, dites-vous, vrai ! Mais le mensonge n’engendrera jamais ni vérité, ni justice, ni liberté ! Toutes choses dont vous êtes totalement dépourvus ! Je veux dire que tant que nous penserons comme veut le pouvoir de l’argent et que nous rêverons d’être riches, nous serons chiffons putrides emportés par le vent !</text:span><text:span text:style-name="T7"/></text:p>
      <text:p text:style-name="Text_20_body" loext:marker-style-name="T7"><text:span text:style-name="T7">Tu peux me demander : ‟ toi qui parles si bien, qu’as-tu fait ? ”. Très bonne question comme disent les Gaulois ! Tu vois, quand tu veux ! Moi ? J’ai travaillé à me rompre l’échine et, comme je l’ai écrit quelques pages avant la société </text:span><text:span text:style-name="T9">formatée</text:span><text:span text:style-name="T7"> m’a vomi comme une indigestion acide ! J’ai donc vécu environ trois ans sur le dos de Marianne, ton cher symbole ! Période de vie intense, que je ne renierai pas n’ayant enlevé le pain de la bouche à personne. Cela m’a coûté cinq années de ma jeunesse ! Ç’aurait pu me coûter la vie, je ne me plains pas !</text:span></text:p>
      <text:p text:style-name="Text_20_body" loext:marker-style-name="T7"><text:span text:style-name="T7">Puis, j’ai milité ‟ in Paris ” dans un groupe d’agitation qui sortait de plusieurs secteurs : soit de la gauche ou extrême gauche, soit des </text:span><text:span text:style-name="T10">‟ </text:span><text:span text:style-name="T7">pseudo-révolutionnaires ”. Moi, je sortais de prison ! Ce groupe, entre mille neuf cent soixante-seize et soixante-dix-huit a explicité toutes les galères que le capitalisme greffait sur le monde ! Nous étions trois Corses dans ce groupe. Le système répressif français nous a tout de suite infiltré un barbouzard espagnol ‟ el Rubio ”, le blond, dans le but de nous mener dans des traquenards mais ce porc que j’ai flairé au premier contact a échoué dans sa mission de police parallèle ! La ‟ liberté franchouillarde ” aurait aimé nous détruire, comme ce qui est arrivé à Action Directe quelques années plus tard !</text:span></text:p>
      <text:p text:style-name="Text_20_body" loext:marker-style-name="T7"><text:span text:style-name="T7">S’il n’y a pas de coupable... pas de problème ! On le crée de toutes pièces ! ‟ In Corsica ” nous en savons quelque chose.</text:span><text:span text:style-name="T7"/></text:p>
      <text:p text:style-name="Text_20_body" loext:marker-style-name="T7"><text:span text:style-name="T7">En octobre soixante-dix-neuf naissait mon premier fils ; quelques semaines avant, était assassiné un ami de galère, homme de cœur et d’esprit, Pierre </text:span><text:span text:style-name="T9">Goldman ;</text:span><text:span text:style-name="T7"> quelques temps avant était ‟ exécuté ” selon les journaux, mon ami venacais que je n’avais pas revu ! Dix mois plus tard mon père mourait d’un cancer. Bref, une très mauvaise situation qui me mis, encore une fois les tripes en ébullition !</text:span></text:p>
      <text:p text:style-name="Text_20_body" loext:marker-style-name="T7"><text:span text:style-name="T7">J’ai alors décidé de revenir en Corse et de mettre mes forces au service de notre lutte qui progressait bien à cette époque. Ça fait maintenant quarante-deux ans que je milite et c’est mon cerveau qui commande mes actes ou pensées et non un </text:span><text:span text:style-name="T10">‟ </text:span><text:span text:style-name="T7">cerveau prêté » selon notre expression très juste ! Depuis quinze ans j’enseigne la langue, l’histoire et la culture corse à qui veut l’apprendre sauf aux forces répressives ! , mais pas cette ‟ nov’langue ” issue de la faculté ! Bien évidemment la langue du sud de la Corse, qui est en fait le corso-sarde ancien, qui selon ce que j’ai appris et analysé est probablement une des premières langues de Méditerranée car nous sommes si certaines thèses sont confirmées, par ex. l’ADN, le premier peuplement remonté d’Afrique vers le nord (des berbères). Mais l’idée coloniale voudrait faire croire à tous que nous sommes issus d’un ramassis de bâtards de pédophiles grecs et de tyrans romains ! Mais ! Bande de porcs ! Réfléchissez ! Ils ne pouvaient en aucun cas se reproduire ! J’ai l’air de plaisanter ?</text:span></text:p>
      <text:p text:style-name="Text_20_body" loext:marker-style-name="T7"><text:span text:style-name="T7">Le pur produit des deux premières tyrannies ! D’où est d’ailleurs issue votre langue ! Pensez‑y !</text:span><text:span text:style-name="T7"/></text:p>
      <text:p text:style-name="Text_20_body" loext:marker-style-name="T7"><text:span text:style-name="T7">J’espère que l’ADN contredira toutes ces conneries infamantes ! On n’est jamais sali que par la boue ! J’aime les proverbes justes ! Il y a aussi le cambouis et j’oubliais : la merde !</text:span><text:span text:style-name="T7"/></text:p>
      <text:p text:style-name="P12" loext:marker-style-name="T16"/>
      <text:p text:style-name="Text_20_body" loext:marker-style-name="T7"><text:span text:style-name="T7">Je m’aperçois que je ne vous ai pas raconté mon procès ni la suite ! Quel étourdi !</text:span><text:span text:style-name="T7"/></text:p>
      <text:p text:style-name="Text_20_body" loext:marker-style-name="T7"><text:span text:style-name="T7">Revenons donc un peu en arrière, Novembre soixante-quinze, le trois et le quatre si ma mémoire est bonne, débuta le procès de quatre corses qui avaient rêvé de conquérir Paris et qui sait, peut-être, la France entière ! Je me retrouvai principal inculpé ! C’est‑à‑dire : chef de bande ! Alors que les trois autres coïnculpés avaient des condamnations au casier judiciaire et moi, aucune ! Je payais mes idées et mon </text:span><text:soft-page-break/><text:span text:style-name="T7">comportement d’insoumis ! Le président de la cour d’assises s’adresse à moi en premier avec le même ostracisme, voire haine que les trois juges d’instruction avant lui ! : </text:span><text:span text:style-name="T7"/></text:p>
      <text:p text:style-name="Text_20_body" loext:marker-style-name="T7"><text:span text:style-name="T7">‟ </text:span><text:span text:style-name="T9">Antona</text:span><text:span text:style-name="T10">, l</text:span><text:span text:style-name="T7">evez-vous ! ”. Je me lève. </text:span></text:p>
      <text:p text:style-name="Text_20_body" loext:marker-style-name="T7"><text:span text:style-name="T7">_ Savez‑vous que vous risquez la peine de mort ? ”.</text:span><text:span text:style-name="T7"/></text:p>
      <text:p text:style-name="Text_20_body" loext:marker-style-name="T7"><text:span text:style-name="T7">En fait à l’époque, dans le droit français, un vol à main armée, pouvait vous mener à l’échafaud !</text:span><text:span text:style-name="T7"/></text:p>
      <text:p text:style-name="Text_20_body" loext:marker-style-name="T7"><text:span text:style-name="T7">(Avec calme), ‟ Je sais, monsieur le président ”.</text:span><text:span text:style-name="T7"/></text:p>
      <text:p text:style-name="Text_20_body" loext:marker-style-name="T7"><text:span text:style-name="T7">‟ Parlez dans le micro ! ” (Il fallait se plier en deux pour parler dans ce micro).</text:span><text:span text:style-name="T7"/></text:p>
      <text:p text:style-name="Text_20_body" loext:marker-style-name="T7"><text:span text:style-name="T7">_ Non, monsieur le président !</text:span><text:span text:style-name="T7"/></text:p>
      <text:p text:style-name="Text_20_body" loext:marker-style-name="T7"><text:span text:style-name="T7">_ </text:span><text:span text:style-name="T9">Pourquoi</text:span><text:span text:style-name="T7"> ?</text:span></text:p>
      <text:p text:style-name="Text_20_body" loext:marker-style-name="T7"><text:span text:style-name="T7">_ Parce qu’il faut se baisser, c’est humiliant ! ”.<text:tab/></text:span><text:span text:style-name="T7"/></text:p>
      <text:p text:style-name="Text_20_body" loext:marker-style-name="T7"><text:span text:style-name="T7"><text:s/>Le président envoya un gendarme chercher un tournevis pour démonter le micro ! C’était risible et tout le monde a ri, car le gendarme me tendait le micro en le tenant fort à deux mains ! J’attrape l’ensemble en disant :</text:span><text:span text:style-name="T7"/></text:p>
      <text:p text:style-name="Text_20_body" loext:marker-style-name="T7"><text:span text:style-name="T7">‟ Tu peux le lâcher ! Ce n’est pas un calibre ! ”. Éclat de rire général ! Sauf le président (Ullman).</text:span><text:span text:style-name="T7"/></text:p>
      <text:p text:style-name="Text_20_body" loext:marker-style-name="T7"><text:span text:style-name="T7">Ce président, toujours rageusement, a tenté de me mettre en contradiction ! Mais j’ai répété ce que j’avais dit pendant les quatre années d’instruction, à savoir que j’étais innocent des accusations de </text:span><text:span text:style-name="T10">‟ F</text:span><text:span text:style-name="T7">anfan la balance ” et que j’avais avoué sans difficulté ce que j’avais commis, rien de plus !</text:span></text:p>
      <text:p text:style-name="Text_20_body" loext:marker-style-name="T7"><text:span text:style-name="T7">Le second jour du procès débuta par le réquisitoire du procureur qui m’a bien sûr chargé un max : gangster chevronné et j’en passe ! Mais il s’est étonné, ils avaient oublié de le renseigner, que je sois bombardé chef de bande, puisque contrairement aux autres je n’avais jamais été condamné ! Sans le vouloir, il venait de mettre un peu d’ordre dans les mensonges ! Fin du deuxième jour.</text:span><text:span text:style-name="T7"/></text:p>
      <text:p text:style-name="Text_20_body" loext:marker-style-name="T7"><text:span text:style-name="T7">Le verdict ! ‟ Fanfan la balance ” : huit ans. Jean-Louis : cinq ans avec sursis. Fioccu : six ans. Moi : sept ans, merci Patard ! Je savais qu’avec mes grâces d’examen et quelque grâces arrachées çà et là, il me restait une dizaine de mois à tirer ! Vous ne me croirez pas, mais j’ai davantage souffert pendant ces dix mois qu’en quatre ans de préventive !</text:span><text:span text:style-name="T7"/></text:p>
      <text:p text:style-name="Text_20_body" loext:marker-style-name="T7"><text:span text:style-name="T7">Je fus rapidement transféré au fort de Vauban ‟ Dans l’Il’ de Ré... ” ! Heureusement que Cayenne avait été fermé en quarante-six ! Lorsqu’on débarque dans cette ‟ centrale de force ”, on croit reculer de six siècles dans l’histoire ! Il ne manque que le pont-levis. Nous avons voyagé dans un fourgon cellulaire couvert de solides grilles et liés par des chaînes poignets-pieds avec un autre galérien ! J’étais attaché avec un Antillais, ce qui me faisait penser au film américain ‟ La chaîne ” avec Sydney Poitier et Tony Curtis. Lorsqu’on débarque dans ce ‟ paradis ” le fourgon tourne à droite et on se retrouve... au mitard ! Sans sentence interne ni faute ! Pendant la nuit un prisonnier a été tabassé et a hurlé à la mort ! Comme cela chacun savait où il avait mis les pieds ! Rien que ce fait d’une grande lâcheté m’a mis la haine et j’ai refusé de travailler ! Je ne savais pas à cette époque que mes ancêtres ne travaillaient pas en esclavage !</text:span><text:span text:style-name="T7"/></text:p>
      <text:p text:style-name="Text_20_body" loext:marker-style-name="T7"><text:span text:style-name="T7">Puisque je vous dis que nous savons beaucoup avant même d’avoir appris ! J’explique cela par les structures mentales formées par la première langue ! Moi, c’est la langue corse ! Je me suis retrouvé dans un cul de basse-fosse sans pouvoir lire, correspondre, fumer ou parler à quiconque ! Une sépulture avant l’heure, quoi ! J’ai fièrement tenu tête deux semaines puis j’ai fait semblant d’avoir envie de travailler ; j’ai retrouvé les copains dans un petit atelier de couture à faire des poignets de chemises ! J’en faisais moins de dix par jour ! Presque rien ! Un ami arriva de Fresnes et on m’affecta au grand atelier de couture. J’en faisais encore moins et perturbais complètement le fonctionnement.</text:span><text:span text:style-name="T7"/></text:p>
      <text:p text:style-name="Text_20_body" loext:marker-style-name="T7"><text:span text:style-name="T7">Un jour nous descendons dans la cour, une heure de promenade après le repas ; un copain breton était monté sur le toit d’un baraquement, qui servait de salle de télé d’un côté et salle de jeu de l’autre. Ce </text:span><text:soft-page-break/><text:span text:style-name="T7">Breton avait été blessé à la hanche pendant la guerre d’Algérie, il ne pouvait ni courir ni faire du sport de combat comme quelques-uns d’entre nous. Il avait donc demandé et acquis des extenseurs ! Mais ce jour-là, les matons avaient mis sa cellule sens dessus dessous et confisqué ses extenseurs ! Alors en grande colère notre Breton était monté sur le toit avec des boules de pétanque dans des chaussettes et disait aux matons :</text:span><text:span text:style-name="T7"/></text:p>
      <text:p text:style-name="Text_20_body" loext:marker-style-name="T7"><text:span text:style-name="T7">_ ‟ Montez me chercher, bande d’enfoirés, vous allez voir voler vos casquettes ! ”</text:span><text:span text:style-name="T7"/></text:p>
      <text:p text:style-name="Text_20_body" loext:marker-style-name="T7"><text:span text:style-name="T7">Si personne ne faisait rien, le camarade Breton allait se faire démolir lorsque nous serions à l’atelier ! J’ai décidé d’unir les codétenus et demandé la présence du directeur qui est venu assez rapidement et de bonne foi a ordonné à ses gardiens de restituer les extenseurs à l’insurgé qui s’en est tiré à bon compte ! Quelques détenus anciens ont informé le directeur du fait que le trois galons, c’est‑à‑dire le chef des gardiens, organisait toutes les ‟ barabilles ” entre détenus ! Et ils demandaient qu’il s’en aille, qu’il soit muté. J’ai dit qu’il valait mieux faire les choses en face ! Le trois galons était absent et revenait le lundi suivant ! Après cette mise au point nous décidâmes de rester dans la cour, ce lundi, jour du retour du fauteur de merde ! Le lundi dans la matinée le trois bidons qui s’appelait Frigolo est passé dans les ateliers en lançant des regards provocateurs ! Il se prenait sûrement pour Vauban, n’étant pas fort ! Je lui dis qu’il fallait que nous parlions lui et moi d’homme à homme ! Enfin, plutôt d’homme à lui ! Il ne m’a pas répondu ! L’après-midi comme décidé nous devions rester dans la cour ! Mais lorsque Frigolo a ouvert la porte, tous se sont précipités pour aller à l’atelier ! Je me rappelle qu’il y avait une flaque d’eau de pluie devant cette porte ce qui obligeait de faire un bond pour la franchir ! Telles des gazelles mes codétenus volaient au-dessus de la flaque reniant leur parole ! Cette image m’a d’abord fait mal aux tripes et provoqué une belle colère par la suite ! Nous sommes restés deux dans cette foutue cour ! Un grand paysan maoïste naïf, gentil, ou l’inverse, et moi, bien entendu ! Mon ami </text:span><text:span text:style-name="T9">Claude</text:span><text:span text:style-name="T7"> qui nous enseignait son art martial (le taekwondo) et qui n’avait peur de rien, me l’avait dit :</text:span></text:p>
      <text:p text:style-name="Text_20_body" loext:marker-style-name="T7"><text:span text:style-name="T7">_ ‟ Tu verras, ce ne sont qu’un tas de faux‑culs ! Ils vont te laisser tout seul ! ”.</text:span><text:span text:style-name="T7"/></text:p>
      <text:p text:style-name="Text_20_body" loext:marker-style-name="T7"><text:span text:style-name="T7">J’avais trouvé ça énorme, mais en fait, il avait raison mon Glaude. L’administration carcérale a voulu faire preuve d’honneur en n’envoyant pas les CRS pour seulement deux rebelles ! </text:span><text:span text:style-name="T9">Quels héros</text:span><text:span text:style-name="T7"> ces </text:span><text:span text:style-name="T9">zéros</text:span><text:span text:style-name="T7"> ! ! Après un court moment, Frigolo est revenu dans la cour : </text:span></text:p>
      <text:p text:style-name="Text_20_body" loext:marker-style-name="T7"><text:span text:style-name="T7">‟ Gers ! (C’était le nom du gentil maoïste)</text:span><text:span text:style-name="T7"/></text:p>
      <text:p text:style-name="Text_20_body" loext:marker-style-name="T7"><text:span text:style-name="T7">_ Pensez à votre permission et à votre conditionnelle ! Foutez-moi le camp à l’atelier !</text:span><text:span text:style-name="T7"/></text:p>
      <text:p text:style-name="Text_20_body" loext:marker-style-name="T7"><text:span text:style-name="T7">_ Oui, monsieur </text:span><text:span text:style-name="T7"/></text:p>
      <text:p text:style-name="Text_20_body" loext:marker-style-name="T7"><text:span text:style-name="T7">_ Antona, vous venez avec moi au bureau ! ”. </text:span><text:span text:style-name="T7"/></text:p>
      <text:p text:style-name="Text_20_body" loext:marker-style-name="T7"><text:span text:style-name="T7">L’intelligence de ce ‟ trois couillon ” faisait merveille ! </text:span><text:span text:style-name="T7"/></text:p>
      <text:p text:style-name="Text_20_body" loext:marker-style-name="T7"><text:span text:style-name="T7">Lui : ‟ Moi je suis un manuel, pas un intellectuel ! ”</text:span><text:span text:style-name="T7"/></text:p>
      <text:p text:style-name="Text_20_body" loext:marker-style-name="T7"><text:span text:style-name="T7">Moi : ‟ Je suis les deux, mieux vaut être polyvalent, non ? ” </text:span><text:span text:style-name="T7"/></text:p>
      <text:p text:style-name="Text_20_body" loext:marker-style-name="T7"><text:span text:style-name="T7">Sur ce beau dialogue, nous arrivons au bureau accueillis par une dizaine de matons prêts à en découdre ou plutôt à me lyncher mais Frigolo en homme d’honneur s’est interposé : ‟ Pas de violence ! nous devons parler ! ”.</text:span><text:span text:style-name="T7"/></text:p>
      <text:p text:style-name="Text_20_body" loext:marker-style-name="T7"><text:span text:style-name="T7">OUF ! Je l’ai échappée belle, mais j’aurais vendu chèrement ma peau et ils le savaient ! L’homme d’honneur s’approche de moi, la tronche rougie par le mépris et surtout par la vinasse ! Il me dit, en promenant un index menaçant sur ma délicate gorge : ‟ S’il arrive quoi que ce soit ou si les ateliers s’arrêtent de tourner ! ”</text:span><text:span text:style-name="T7"/></text:p>
      <text:p text:style-name="Text_20_body" loext:marker-style-name="T7"><text:span text:style-name="T7">Son index se déplaça de gauche à droite ! Geste significatif ! Enfant, j’avais vu à la télé la série des Incorruptibles avec l’acteur Robert </text:span><text:span text:style-name="T9">Stack</text:span><text:span text:style-name="T7"> au regard glacial qui disait au maffieux qui lui tapait la poitrine d’un index menaçant : ‟ Attention tu vas t’user le doigt ! ”.<text:tab/></text:span></text:p>
      <text:p text:style-name="Text_20_body" loext:marker-style-name="T7"><text:soft-page-break/><text:span text:style-name="T7">Je répondis à Frigolo ‟ Attention, chef vous allez vous user le doigt ! ”.</text:span><text:span text:style-name="T7"/></text:p>
      <text:p text:style-name="Text_20_body" loext:marker-style-name="T7"><text:span text:style-name="T7">Je me sentais du sang des Incorruptibles ! Bon... quelques gouttes, allez !</text:span><text:span text:style-name="T7"/></text:p>
      <text:p text:style-name="Text_20_body" loext:marker-style-name="T7"><text:span text:style-name="T7">Frigolo, membre du PCF de la Rochelle, a fait une vraie crise de nerfs ! Un vrai malade ! </text:span><text:span text:style-name="T7"/></text:p>
      <text:p text:style-name="Text_20_body" loext:marker-style-name="T7"><text:span text:style-name="T10">‟ </text:span><text:span text:style-name="T7">Retourne à l’atelier ! Je ne veux plus te voir ! ” </text:span></text:p>
      <text:p text:style-name="Text_20_body" loext:marker-style-name="T7"><text:span text:style-name="T7">Il me rattrape vingt mètres plus loin :</text:span><text:span text:style-name="T7"/></text:p>
      <text:p text:style-name="Text_20_body" loext:marker-style-name="T7"><text:span text:style-name="T7">‟ Et que rien ne transpire !</text:span><text:span text:style-name="T7"/></text:p>
      <text:p text:style-name="Text_20_body" loext:marker-style-name="T7"><text:span text:style-name="T7">_ Est-ce que vous me prenez pour vos mouchards ? Mais vos menaces, gardez-les pour vous ! J’ai déjà prévenu à l’extérieur ! Alors pas de bavures ! Ça vous retomberait dessus sans préavis ”.</text:span><text:span text:style-name="T7"/></text:p>
      <text:p text:style-name="Text_20_body" loext:marker-style-name="T7"><text:span text:style-name="T7">Le citoyen lambda ne sait pas, ou ne veut pas le savoir, que ses prisons sont des zones de non droit absolu, on y pend des ‟ suicidés ” ! Ceux qui ont perdu un des leurs le savent bien ! Je suis donc remonté à l’atelier enragé et écœuré par tant de fausseté, autant des codétenus que de l’engeance des garde‑chiourmes ! Je suis entré dans l’atelier en tonnant : ‟ Vous n’êtes qu’une bande de crapules lâches et trouillards, je ne vous défendrai plus jamais ! ”.</text:span><text:span text:style-name="T7"/></text:p>
      <text:p text:style-name="Text_20_body" loext:marker-style-name="T7"><text:span text:style-name="T7">Un copain me dit plus tard qu’à ce moment-là mes yeux ressemblaient à des canons de pistolet ! Quelques temps après, Frigolo, que j’avais rebaptisé Joe Dalton !, me dit : ‟ Il ne faut pas m’en vouloir, vous verrez si un jour vous avez une entreprise, faut que ça marche ! ‟ Ne vous tracassez pas ”, lui répondis-je, ‟ Je ne suis pas rancunier et je ne compte exploiter personne ! ” .</text:span><text:span text:style-name="T7"/></text:p>
      <text:p text:style-name="Text_20_body" loext:marker-style-name="T7"><text:span text:style-name="T7">En quatre mois et demi de séjour au fort Vauban in l’Isle de Ré, je les ai rendus fous. </text:span><text:span text:style-name="T7"/></text:p>
      <text:p text:style-name="Text_20_body" loext:marker-style-name="T7"><text:span text:style-name="T7">Un beau jour :</text:span><text:span text:style-name="T7"/></text:p>
      <text:p text:style-name="Text_20_body" loext:marker-style-name="T7"><text:span text:style-name="T7">‟ Antona, paquetage ! ”, et ils m’ont ramené à Fresnes. </text:span><text:span text:style-name="T7"/></text:p>
      <text:p text:style-name="Text_20_body" loext:marker-style-name="T7"><text:span text:style-name="T7">Deux semaines plus tard, ce fut Rouen ! J’ai ainsi pu visiter la moitié de la France bien protégé (surtout de moi‑même) par les fourgons grillagés de la pénitentiaire franchouillarde et républicaine. Et ensuite on viendra nous dire que la France n’a rien fait pour nous ? Rouen ‟ Bonne nouvelle ”, c’est le nom du quartier où se situe la prison, nous sommes toujours in french ! Certains bagnards qui avaient déjà visité cet endroit m’avaient raconté les bêtises du directeur que chacun appelait Kiki. Nous étions en avril soixante-seize ; il me restait quatre mois pour finir de payer ‟ ma dette à la société ”. J’ai demandé audience pour parler avec ce Kiki. Je savais qu’il aimait se lever à cinq heures du matin pour cultiver une petite planche de jardin à l’intérieur de la prison. Je lui ai expliqué qu’il fallait que je revienne le plus vite possible en Corse pour faire le jardin, mon père étant affaibli par une opération artérielle (fait vrai). Cet homme me dit que j’avais un ‟ dossier d’extrémiste ” depuis mon séjour in l’Isle de ré, j’ai plaisanté : </text:span><text:span text:style-name="T7"/></text:p>
      <text:p text:style-name="Text_20_body" loext:marker-style-name="T7"><text:span text:style-name="T7">‟ Ils se sont trompés, je ne suis pas palestinien, je suis corse ! ”</text:span><text:span text:style-name="T7"/></text:p>
      <text:p text:style-name="Text_20_body" loext:marker-style-name="T7"><text:span text:style-name="T7"> </text:span><text:span text:style-name="T7"/></text:p>
      <text:p text:style-name="Text_20_body" loext:marker-style-name="T7"><text:span text:style-name="T7">Donc en doulce France quand un homme défend ses droits ou ceux des copains, c’est un extrémiste ! Nous le constatons bien ici ! Depuis plus de quarante ans nos prisonniers politiques, non reconnus comme tels, sauf pour les brimades, rétorsions, voire assassinat, sont traités de terroristes et plus persécutés que les islamistes ! Il n’y a pas d’erreur nous sommes toujours in French ! Je savais que Kiki craignait beaucoup les évasions, prises d’otages ou homicides... Il me fut donc aisé de l’apeurer en lui disant que si je ne bénéficiais pas de ce qui me restait de ‟ grâces ” ou si ses matons me cassaient les pieds, il pourrait arriver quelque évasion, ou une prise d’otage et... Qui sait... Peut-être, un meurtre ! J’ai dû faire mouche ! </text:span><text:span text:style-name="T7"/></text:p>
      <text:p text:style-name="Text_20_body" loext:marker-style-name="T7"><text:span text:style-name="T7">‟ Je vous promets ”, me dit Kiki, ‟ que personne ici ne vous fera tort et vous toucherez vos grâces intégralement.</text:span><text:span text:style-name="T7"/></text:p>
      <text:p text:style-name="Text_20_body" loext:marker-style-name="T7"><text:span text:style-name="T7">_ Cela me convient parfaitement ” lui répondis-je, ‟ et vous pouvez dormir tranquille, il n’y aura aucun problème ! J’ai une parole ! ”.</text:span><text:span text:style-name="T7"/></text:p>
      <text:p text:style-name="Text_20_body" loext:marker-style-name="T7"><text:soft-page-break/><text:span text:style-name="T7">Non, ce ne fut pas de l’amitié mais un certain respect mutuel et j’ai fini mes quelques mois décontracté. </text:span><text:span text:style-name="T7"/></text:p>
      <text:p text:style-name="Text_20_body" loext:marker-style-name="T7"><text:span text:style-name="T7">Le dix-neuf août soixante-seize la porte de </text:span><text:span text:style-name="T10">‟ </text:span><text:span text:style-name="T7">Bonne Nouvelle ” (c’en était une!) s’ouvrit sur ce qu’on appelle la liberté ! Mon ami Toussaint Bonelli était venu de Corse exprès ! Quelle fête ! Cinq années de ma jeunesse étaient passées, mais elles n’étaient pas perdues car j’avais étudié et compris le monde où je vivais avec le reste de l’humanité. Je pensais alors pouvoir trouver des hommes déterminés et courageux pour frapper très haut et très fort ! Aujourd’hui, on m’appellerait ‟ radicalisé ” car je voulais faire la guerre au pouvoir de l’argent ! </text:span></text:p>
      <text:p text:style-name="Text_20_body" loext:marker-style-name="T7"><text:span text:style-name="T7">C’est à cette époque à Paris qu’une équipe de jeunes et moins jeunes écrivaient un petit mensuel ‟ Union ouvrière ”. Ces gens se détachaient complètement des partis de gauche ou d’extrême gauche, démontrant que toute cette engeance était aux mains du pouvoir et qu’il fallait que le peuple, le monde du travail, agissent par et pour eux-mêmes car les groupes ou partis existants étaient hors-jeu ou récupérés. Leur critique du système était précise et valeureuse. Au début je pensais que des hommes aussi lucides et sincères pouvaient un jour mettre en pratique leurs idées ! Et si la révolution gagnait à Paris, nous pourrions libérer la Corse, tout de suite après ! Et alors ! Vous ne rêvez jamais ? Vers la fin de l’année soixante-seize, le petit mensuel changea de nom et devint ‟ L’injure sociale ” avec juste sous le titre ‟ Pour l’abolition de l’esclavage salarié ! ”. Vaste programme qui mettait en relief toutes les injustices du monde consumériste : détournement de l’information, de la culture, de l’histoire, en se servant des médias, la finance soumettait toute la société. À cette époque ce fut la destruction des factions armées rouges ou autres groupes en Allemagne, en Italie ou ailleurs ! Cela nous démontra que l’action individuelle, groupusculaire, bref, minoritaire était vouée à l’échec ou à la mort ! PIRE ! Le ‟ bon peuple ” dans cette période applaudissait à la mort de ceux qui se sacrifiaient pour le défendre ! PIOLA ! Dit-on en Corse en pareil cas ! Piola = hache, coup de hache mérité ! Auraient-ils applaudi à la mort du Christ ? Tant de situations tragiques m’ont convaincu qu’il était inutile de perdre sa vie pour faire rire les ‟ zombis ”, qu’il valait mieux militer en demeurant vivant et ‟ libre ” ! Après deux ans de semailles de nos idées et solutions proposées, nous décidâmes d’en rester là et de ne pas tomber dans un certain journalisme !</text:span><text:span text:style-name="T7"/></text:p>
      <text:p text:style-name="P13" loext:marker-style-name="T16"/>
      <text:p text:style-name="Text_20_body" loext:marker-style-name="T7"><text:span text:style-name="T7">J’ai vécu ces deux années en résidence universitaire à Fontenay‑aux‑roses près du centre où j’avais travaillé quelques années avant ‟ le retour aux sources ”. La chambre coûtait peu et le repas au ‟ resto‑ration ” presque rien. J’allais de temps en temps à l’ANPE du quinzième, pour travailler par intermittence, mais surtout pour répandre l’idée que le travailleur était trompé, trahi, par ceux‑là même qui prétendaient le défendre ! J’eus plusieurs démêlés avec les syndicalistes que je démasquais, surtout la CGT ! Je me rappelle mon passage très court à l’imprimerie de l’assistance publique à Charenton, à l’imprimerie Bedos dans le quinzième, au CFA à Bercy et tant autres ! Dès que j’arrivais dans une entreprise je distribuais à l’heure du repas les tracts que nous rédigions pour faire progresser nos visions du monde ! Au printemps soixante-dix-sept les RG, certainement, nous infiltrèrent un barbouzard espagnol pour tenter de nous retourner sur quelque sale affaire de droit commun ! Toujours le même esprit tyrannique depuis les Grecs et les Romains : celui qui refuse le système, c’est‑à‑dire l’injustice devenue institution, ne peut être qu’un voyou ou un bandit ! Il en est toujours ainsi en Corse et pas seulement !</text:span><text:span text:style-name="T7"/></text:p>
      <text:p text:style-name="Text_20_body" loext:marker-style-name="T7"><text:span text:style-name="T7">Cela fait trois mille cinq cents ans, que le ‟ pouvoir ” s’est organisé pour soumettre hommes, femmes et peuples entiers ! Depuis, il n’est que guerres et régression au niveau humain ! Il n’y a que la camelote et le fric qui donnent l’illusion d’avancer. La liberté est bel et bien morte et l’étau se resserre de plus en plus.</text:span><text:span text:style-name="T7"/></text:p>
      <text:p text:style-name="P14" loext:marker-style-name="T16"/>
      <text:p text:style-name="Text_20_body" loext:marker-style-name="T7"><text:span text:style-name="T7">Dans la première civilisation de Méditerranée qui vécut plusieurs dizaines de millénaires, la femme avait droit d’égalité avec l’homme et une immense culture commune allait d’une rive à l’autre de cette mer. Le </text:span><text:soft-page-break/><text:span text:style-name="T7">mot racisme n’existait pas, parce que le fait n’existait pas ! L’égalité homme‑femme dura jusqu’aux Étrusques qui furent détruits par les Romains ! Mais comment a‑ton pu en arriver là ? D’après ce que j’ai appris, toujours dans l’idée révolutionnaire, analysant toutes les facettes des situations, des théories ou des philosophies, toujours refusant les ‟ maîtres à penser ”, bref de manière autodidacte, il m’apparaît que ‟ Être humain ” peut vouloir dire : ne jamais se laisser soumettre, réfléchir avec son propre cerveau et non celui d’un autre, ne jamais suivre les </text:span><text:span text:style-name="T10">‟ </text:span><text:span text:style-name="T7">moutonnants ” (mimétisme réducteur !), écouter son </text:span><text:span text:style-name="T10">‟ </text:span><text:span text:style-name="T7">instinct animal ” ou ce qu’il en reste et qui vit au fond de notre âme. Bien souvent nous savons, sentons, les choses avant qu’elles surviennent ; mais nous faisons comme si l’on se trompait !</text:span></text:p>
      <text:p text:style-name="Text_20_body" loext:marker-style-name="T7"><text:span text:style-name="T7">Je vous raconte un moment vécu voici plus de quarante ans ; lorsque je ne savais pas encore d’où venait la langue corse ou la langue italienne ! Un jour d’été quatre-vingt-un, j’aidais de vieux parents à refaire la clôture entre la maison et la route : une voiture de touristes italiens s’arrête là, un jeune homme demande :</text:span><text:span text:style-name="T7"/></text:p>
      <text:p text:style-name="Text_20_body" loext:marker-style-name="T7"><text:span text:style-name="T7">‟ Signori, possiamo avere un po d’acqua per la machina ? ” (Messieurs, pourrions-nous avoir un peu d’eau pour la voiture ?). Je n’aurais pas dû traduire ! Vous n’aviez qu’à comprendre !</text:span><text:span text:style-name="T7"/></text:p>
      <text:p text:style-name="Text_20_body" loext:marker-style-name="T7"><text:span text:style-name="T7">Le plus ancien, François, lui répondit :</text:span><text:span text:style-name="T7"/></text:p>
      <text:p text:style-name="Text_20_body" loext:marker-style-name="T7"><text:span text:style-name="T7">‟ Piglia ’ssu stagnali, suvita ’ssa stradedda e truvare a funtana da piglià l’acqua ! ” (Je ne traduis pas, vous avez tout compris).</text:span><text:span text:style-name="T7"/></text:p>
      <text:p text:style-name="Text_20_body" loext:marker-style-name="T7"><text:span text:style-name="T7">Le jeune italien lui dit :</text:span><text:span text:style-name="T7"/></text:p>
      <text:p text:style-name="Text_20_body" loext:marker-style-name="T7"><text:span text:style-name="T7">‟  Ma, lei parla italiano ”,</text:span><text:span text:style-name="T7"/></text:p>
      <text:p text:style-name="Text_20_body" loext:marker-style-name="T7"><text:span text:style-name="T7">François :</text:span><text:span text:style-name="T7"/></text:p>
      <text:p text:style-name="Text_20_body" loext:marker-style-name="T7"><text:span text:style-name="T7">‟ Hum ! Eiu un parlu talianu chi parlu Corsu ! ” </text:span><text:span text:style-name="T7"/></text:p>
      <text:p text:style-name="Text_20_body" loext:marker-style-name="T7"><text:span text:style-name="T7">Me trouvant côté route, j’étais près du jeune Italien et sans réfléchir, je lui répondis :</text:span><text:span text:style-name="T7"/></text:p>
      <text:p text:style-name="Text_20_body" loext:marker-style-name="T7"><text:span text:style-name="T7">‟ Sieti venuti quà duranti parecchi secoli ; vi abbiamo dunque imparato anche a parlare no ? ”.</text:span><text:span text:style-name="T7"/></text:p>
      <text:p text:style-name="Text_20_body" loext:marker-style-name="T7"><text:span text:style-name="T7">Tous ont bien ri de ce qu’ils croyaient être une boutade !</text:span><text:span text:style-name="T7"/></text:p>
      <text:p text:style-name="Text_20_body" loext:marker-style-name="T7"><text:span text:style-name="T7">Je sais aujourd’hui que ce n’est pas le Corse qui vient de l’Italien (comme le prétend la thèse coloniale !), mais l’Italien (le Toscan à la base), qui vient du Corso-Sarde, langue la plus ancienne de méditerranée, puisqu’on sait maintenant (pour qui veut savoir), que nous sommes le premier peuplement : Sardes, Corses, Ligures, remontés d’Afrique il y a on ne sait combien de millénaires.</text:span><text:span text:style-name="T7"/></text:p>
      <text:p text:style-name="Text_20_body" loext:marker-style-name="T7"><text:span text:style-name="T7">L’ADN prouverait que nous sommes plutôt Berbères, blancs d’Afrique, qu’un mélange de Grecs et de Romains comme voudraient nous le faire croire les colonialistes de tout poil !</text:span><text:span text:style-name="T7"/></text:p>
      <text:p text:style-name="Text_20_body" loext:marker-style-name="T7"><text:span text:style-name="T7">Et si notre culture est encore vivante à ce jour, cela veut simplement dire qu’elle est authentique, du fait qu’elle ne s’est jamais désolidarisée de l’humain et de la nature qui nous nourrit tous et nous reprend après le dernier souffle ! </text:span><text:span text:style-name="T7"/></text:p>
      <text:p text:style-name="Text_20_body" loext:marker-style-name="T7"><text:span text:style-name="T7">De deux choses l’une : ou bien je dis des conneries, ou bien j’ai en face des cerveaux renversés comme la crème du même nom ! Je ne charrie pas ! Je veux dire qu’aucune répression, ne peut changer l’homme en singe ou autre robot ! Je vois que tu me comprends.</text:span><text:span text:style-name="T7"/></text:p>
      <text:p text:style-name="Text_20_body" loext:marker-style-name="T7"><text:span text:style-name="T7">Se pourrait-il qu’aujourd’hui, les choses naturelles ne se comprennent plus mais que l’on ingurgite les pires folies !? Faisons donc un petit résumé : </text:span><text:span text:style-name="T7"/></text:p>
      <text:p text:style-name="Text_20_body" loext:marker-style-name="T7"><text:span text:style-name="T7">a) Énormément de choses sont cachées, enfouies dans notre inconscient individuel ou collectif ! </text:span><text:span text:style-name="T7"/></text:p>
      <text:p text:style-name="Text_20_body" loext:marker-style-name="T7"><text:span text:style-name="T7">b) Si nous écoutons notre ÊTRE profond c’est‑à‑dire nos entrailles nous pouvons être en dehors de tout conditionnement, tromperies, formatages !<text:tab/></text:span><text:span text:style-name="T7"/></text:p>
      <text:p text:style-name="Text_20_body" loext:marker-style-name="T7"><text:span text:style-name="T7">Bien sûr, tout seul, on ne peut faire grand-chose contre le système financier qui s’est emparé de la planète entière !</text:span><text:span text:style-name="T7"/></text:p>
      <text:p text:style-name="Text_20_body" loext:marker-style-name="T7"><text:soft-page-break/><text:span text:style-name="T7">Mais regarde autour de toi, beaucoup de gens reviennent vers des choses saines : l’agriculture BIO ou naturelle comme le faisaient mes anciens ou mon petit jardin, la production locale, saine au lieu de la marchandise qui voyage loin engendrant pollution et autres galères ! Les produits de saison qui donnent à l’humain tout ce qui est utile à sa santé et sa joie de vivre !</text:span><text:span text:style-name="T7"/></text:p>
      <text:p text:style-name="Text_20_body" loext:marker-style-name="T7"><text:span text:style-name="T7">Joie de vivre qui s’est perdue quand l’idée consumériste, productiviste, compétitive, bref, l’esclavage moderne a dépassé le nécessaire, pour le superflu, l’inutile ! Ce qui nous rend blasés, stressés, inhumain et... , inutiles ! Aujourd’hui, l’idée, le comportement serait que... , le toutou fait partie de la famille ! Et peu importe si un enfant souffre ou a faim ! Cette façon d’être n’est pas nôtre ! Elle nous est totalement étrangère ! Si l’on regarde les choses de manière superficielle certains pourraient croire que la ruine est fatale et sans remède ni retour possible ! Pas du tout ! Rinatu </text:span><text:span text:style-name="T9">Coti</text:span><text:span text:style-name="T7"> l’écrit très bien ‟ Quelle que soit l’époque ou le temps, l’humain reste l’humain ! ”. Et je dis que chaque génération doit prendre la voie de son évolution, sauvegarde et pérennité ! Afin que revienne l’idée de liberté réelle que j’ai au fond de mon inconscient grâce à la langue Corse que m’ont transmise Père et Mère, que je remercie chaque fois que je fleuris leur tombe ! Ne va pas croire, cher lecteur, que je me prends pour quelque prophète ou autre gourou ! Arrête, hein ! Je n’aime ni l’un ni l’autre ! Je suis simplement différent ! Ça oui ! </text:span></text:p>
      <text:p text:style-name="Text_20_body" loext:marker-style-name="T7"><text:span text:style-name="T7">Mais ça vient du fait que j’ai vécu pour ainsi dire de l’archaïsme au modernisme ! Car soixante-seize ans en arrière on utilisait l’âne pour pas mal de besoins, les familles produisaient leur subsistance et il y avait toujours une vraie solidarité et d’anciennes bonnes coutumes comme faire ensemble les gros travaux : fenaison, vendanges, ou aider quiconque malade ou en difficulté comme des petits vieux invalides. À cette époque tout le monde se connaissait et à part quelque litige, chacun aimait parents et voisins : ‟ le voisin est cousin ” assure le dicton.</text:span><text:span text:style-name="T7"/></text:p>
      <text:p text:style-name="Text_20_body" loext:marker-style-name="T7"><text:span text:style-name="T7">Aujourd’hui, jusque dans nos campagnes, sont arrivés pour y vivre continentaux ou étrangers qui souvent ne veulent même pas nous connaître ! Heureusement, il y a des exceptions. Il y a partout des gens de haute valeur et le contraire ! Que l’on se comprenne bien ! Si je suis ‟ en guerre ”, marginal, avec les états dévastateurs du monde et de tout système tyrannique (démocrature comprise !), jamais je ne pourrais être raciste, ou hors l’esprit humain vrai et profond. </text:span><text:span text:style-name="T7"/></text:p>
      <text:p text:style-name="Text_20_body" loext:marker-style-name="T7"><text:span text:style-name="T7">La vie sans mors ni bride m’a appris que la révolte individuelle, quoique souvent légitime, peut si on se laisse aller, mener à la ruine, aux méfaits ou à la perdition. Alors que la réflexion et la révolte collective apportent lucidité et humanité. Il suffit de ne pas se laisser engluer dans quelque stalinisme ou autre doctrine empoisonnée ! Le vingtième siècle est farci de tromperies, falsifications, exterminations, etc.</text:span><text:span text:style-name="T7"/></text:p>
      <text:p text:style-name="P8" loext:marker-style-name="T13"/>
      <text:p text:style-name="Text_20_body" loext:marker-style-name="T7"><text:span text:style-name="T7">Partons donc, de la guerre de 14‑18. Alors le capitalisme qui, si je ne me trompe, était déjà mondialisé au service de la finance, a organisé le génocide ou plutôt l’auto‑génocide de la paysannerie européenne (anglaise, allemande, française). Surtout celui des campagnards corses aveuglés par les ‟ napoléonades ”, trompés par un patriotisme importé et qui désertaient, étaient traqués, voire assassinés ! On est en liberté, Hein ! Ça te paraît énorme, démesuré ? Réfléchis bien ! À qui a profité cet immense crime contre l’humanité, cette énorme boucherie orchestrée ? Elle a profité à la croissance du capitalisme ! Car les paysans furent obligés de fuir dans les villes, trouver un travail à l’usine à cause des difficultés, du dépeuplement rural et de tous les dégâts de la guerre sur les campagnes et les campagnards. </text:span><text:span text:style-name="T7"/></text:p>
      <text:p text:style-name="Text_20_body" loext:marker-style-name="T7"><text:span text:style-name="T7">En mille neuf cent trente-sept le monde regardait, sans le voir, le génocide du peuple républicain espagnol qui avait eu le tort de gagner les élections ! Tu vois bien que la démo‑machin ça existe ! La France n’a pas vendu d’armes à la pourriture de Franco ! Non ! Ce sont les voyous corso-marseillais qui ont vendu les armes au caudillo ! On commence à comprendre ? Ce n’est pas fini !</text:span><text:span text:style-name="T7"/></text:p>
      <text:p text:style-name="Text_20_body" loext:marker-style-name="T7"><text:span text:style-name="T7">Peu de temps après éclate la guerre de 39-45 ! Tous les pays savaient qu’Hitler se préparait à déclencher une grande guerre mais la France dormait derrière la ligne Maginot sans imaginer que l’ennemi passerait </text:span><text:soft-page-break/><text:span text:style-name="T7">par la Belgique ! Le pouvoir français envoya ses soldats avec un fusil et cinq cartouches qui parfois n’allaient pas dans ce fusil, j’ai entendu cela par des paysans français dans une émission sur la Résistance. Un fusil parfois inopérant face aux chars d’Hitler ! Alors j’affirme que l’État français a préféré voir s’installer le nazisme à domicile, plutôt que de voir gagner le front populaire de l’époque ! Cet état ‟ démocratique ” est coutumier du fait ! Il envoya en mille neuf cent quatorze les soldats sabre au clair face aux canons allemands qui avaient balisé le terrain avant ! On imagine aisément la boucherie. Ensuite ils fustigèrent l’aimable Provence d’avoir perdu pied face à l’ennemi. Les généraux stupides et criminels (Joffre, de Castelnau, etc.), n’avaient qu’à y aller eux-mêmes, sabre au clair, face aux canons ! Ce n’était pas que de la connerie, c’était une décision criminelle voulue ! Le peuple corse en sait quelque chose ! Nous savons aussi comment s’est comporté l’État, Pétain en tête, dans la collaboration ! Ils ont fait pire que les nazis ! Vel d’Hiv, Izieu et j’en passe !</text:span><text:span text:style-name="T7"/></text:p>
      <text:p text:style-name="Text_20_body" loext:marker-style-name="T7"><text:span text:style-name="T7">Et vous voudriez que je prenne des leçons dans ce monde‑là ? O basta ! Ne m’en parlez même pas ! Pour faire une petite comparaison, les Corses à cette époque n’ont ‟ vendu ” aucun juif, ni petit ni grand aux fascistes. Ils les ont plutôt cachés et protégés, alors que de l’autre côté de la mer on a vendu même les enfants et collaboré à une forte majorité. Mais ce sont ceux-là qui nous traitent de racistes, terroristes etc. C’est forcément l’exploité et le colonisé qui ont tort ! Dans cette logique-là même la femme violée a tort ! Il n’y a pas d’erreur possible vous dis-je, nous sommes toujours bien in French !</text:span><text:span text:style-name="T7"/></text:p>
      <text:p text:style-name="Text_20_body" loext:marker-style-name="T7"><text:span text:style-name="T7">On peut revenir un peu en arrière : le passé éclaire le présent, ce qui permet de tracer l’avenir, ça vous le saviez, mais j’en profite pour faire une ligne ! Revenons donc au dix-neuvième siècle : le monde du travail en France, le prolétariat, sentait bien que les entraves, les chaînes, se resserraient de plus en plus ! Il y eu la révolution de mille huit cent trente ! Écrasée dans le sang dit leur histoire ! Dix-huit cent quarante-huit : nouvelle révolte, nouvelle extermination ! Je crois que c’est depuis ce moment que le drapeau ouvrier est rouge de sang. Ce n’est pas fini ! Mille huit cent soixante et onze : la Commune de Paris ! La France était alors en guerre contre la Prusse ! Selon la mémoire populaire, l’État a fait alliance avec les Prussiens, a recruté des campagnards qui n’avaient rien compris à la situation ; ils leur ont sûrement fait croire que les communards étaient des traîtres à la patrie ! Le bon côté est que le peuple s’étant gouverné sans bourgeoisie, sans aristocratie, bref, sans hiérarchie, trois mois durant, avait montré le chemin de la vraie liberté !</text:span><text:span text:style-name="T7"/></text:p>
      <text:p text:style-name="Text_20_body" loext:marker-style-name="T7"><text:span text:style-name="T7">Commune de Paris je te porte le plus haut respect ! Ce fut une grande victoire politique ! Mais comme la Corse du dix-huitième siècle, la Commune fut détruite ! Exterminée ! Nous pouvons dire, sans craindre une quelconque erreur que la monarchie avant ou la bourgeoisie ensuite, dès que l’on veut la vraie liberté, ces tyrans vous apportent la mort ! Y aurait-il plus meurtrier, allez savoir ! Plus proche dans l’histoire nous avons la révolution cubaine. Le pays qui se voulait et se veut encore le plus civilisé du monde du vingtième siècle, l’Amérique, est-il besoin de la nommer ?, a tenté de la détruire sans heureusement y parvenir mais le blocus économique a duré plus d’un demi‑siècle ! </text:span><text:span text:style-name="T9">La honte du monde</text:span><text:span text:style-name="T7"> !</text:span></text:p>
      <text:p text:style-name="Text_20_body" loext:marker-style-name="T7"><text:span text:style-name="T7">Je pourrais investir ce qui me reste de vie, pour vous conter les dégâts des diverses tyrannies sur le monde ; pour le moment, je voudrais vous livrer mon analyse sur la plus monumentale tromperie hystérique et non historique ! Que sera-t-il arrivé de si terrible au vingtième siècle ?</text:span><text:span text:style-name="T7"/></text:p>
      <text:p text:style-name="Text_20_body" loext:marker-style-name="T7"><text:span text:style-name="T7">En octobre mille neuf cent dix-sept éclate la révolution Russe qui réussit à détrôner le Tzar ! </text:span><text:span text:style-name="T7"/></text:p>
      <text:p text:style-name="Text_20_body" loext:marker-style-name="T7"><text:span text:style-name="T7">Very well, mais le pays est sous-développé au niveau industriel, technique et économique. Lénine et Trotski firent tout ce qu’ils pouvaient pour tenter d’installer le pouvoir du peuple avec une grosse erreur sanglante : l’écrasement de la commune de Kronstadt. L’Europe et la France en tête ont envoyé des troupes pour faire échouer la révolution russe ! Chi vargona ! Nous sommes pourtant en république ! Mais quelle république ? A cette époque en Russie il devait y avoir, une certaine bourgeoisie, ou classe moyenne </text:span><text:soft-page-break/><text:span text:style-name="T7">paysanne ! A mon avis, quelle que soit la classe la plus puissante, après avoir tiré sur Lénine qui en est mort par la suite et exilé Trotski au Mexique, fut porté au pouvoir Staline !</text:span><text:span text:style-name="T7"/></text:p>
      <text:p text:style-name="Text_20_body" loext:marker-style-name="T7"><text:span text:style-name="T7">A partir de là tout s’est inversé ! Ce n’était plus la dictature du peuple contre les exploiteurs et les riches ! Tout en gardant l’étiquette ‟ communiste ”, la dictature féroce fut dirigée contre le peuple ! Ou plutôt, les peuples ! Le système devint collectiviste, égalitariste et ultra‑sanguinaire ! Tu peux faire la différence entre communisme et stalinisme ? Allez, essaye !</text:span><text:span text:style-name="T7"/></text:p>
      <text:p text:style-name="Text_20_body" loext:marker-style-name="T7"><text:span text:style-name="T7">Se met donc en place, au niveau mondial :<text:tab/></text:span><text:span text:style-name="T7"/></text:p>
      <text:p text:style-name="Text_20_body" loext:marker-style-name="T7"><text:span text:style-name="T7">a) Le libéralisme occidental et américain, ‟ la liberté du renard dans le poulailler ! ” pour dire vrai !</text:span><text:span text:style-name="T7"/></text:p>
      <text:p text:style-name="Text_20_body" loext:marker-style-name="T7"><text:span text:style-name="T7">b) Face à la tyrannie la plus féroce du monde ! Est‑Ouest ! C’est‑à‑dire : Bonheur-Galère / Paradis-Enfer ! Ce n’est en fait que la caricature du fameux gauche-droite français ! C’est vrai qu’ils ont tout inventé... Je vous le dirai plus tard ! Justement, la grosse tromperie réside dans le fait que la pensée humaine était piégée, gelée, en faisant croire que la patrie des travailleurs est une terrible dictature ! Et à l’opposé les exploiteurs et financiers sur le dos des peuples : ça c’est </text:span><text:span text:style-name="T9">la liberté</text:span><text:span text:style-name="T7"> !</text:span></text:p>
      <text:p text:style-name="Text_20_body" loext:marker-style-name="T7"><text:span text:style-name="T7">Elle te paraît simpliste, mon explication ? Hé bien... fais-là toi‑même ! Le résultat de cette situation est que d’un côté ou de l’autre du ‟ rideau de fer ” il y eut des millions de morts ! </text:span><text:span text:style-name="T7"/></text:p>
      <text:p text:style-name="Text_20_body" loext:marker-style-name="T7"><text:span text:style-name="T7">Et toujours pour </text:span><text:span text:style-name="T9">la liberté</text:span><text:span text:style-name="T7"> !</text:span></text:p>
      <text:p text:style-name="Text_20_body" loext:marker-style-name="T7"><text:span text:style-name="T7">Comment ? Mais que préférez-vous, crever dans un stalag sibérien ou brûler sous le napalm américain ! Comme cette enfant vietnamienne, le dos en flammes, dont l’image à glacé d’horreur la planète et ses environs ! Je dis maintenant que gauche et droite ne valent pas un clou ! Qu’on nous a fait croire que le totalitarisme venait d’Union soviétique alors qu’il venait et vient encore, masqué, du système financier mondialisé avec en prime le mépris des peuples et de leurs valeurs, les seules vraies, et de l’hédonisme mercantile, qu’il soit américain, français ou tout autre ! Je vais essayer de vous faire une analyse qu’aucun historien ne vous fera ! Ils sont tous très soumis ! Depuis la chute du mur de Berlin et du système stalinien, peu après, le ‟ système de la liberté ” n’avait plus d’ennemi ! Aaaah ! Quelle épouvante ! Comment ferons-nous maintenant pour continuer à tromper le monde entier ? Ne vous inquiétez surtout pas ! </text:span><text:span text:style-name="T7"/></text:p>
      <text:p text:style-name="Text_20_body" loext:marker-style-name="T7"><text:span text:style-name="T7">Ils avaient déjà préparé le prochain ennemi ! Qui ILS ? Le pouvoir mondialisé de la finance ! Suis ! Ne m’oblige pas à me répéter ! Devinez-donc ! On bave, Hin Hin... O basta ! Je vais vous le dire, ils avaient préparé le </text:span><text:span text:style-name="T9">terrorisme</text:span><text:span text:style-name="T7"> ! Ils n’ont eu qu’à y verser </text:span><text:span text:style-name="T10">l’</text:span><text:span text:style-name="T9">islamisme</text:span><text:span text:style-name="T7"> ! Ça y est, la mayonnaise est prête ! Mais comme ils sont forts ces tyrans ! Il y a de quoi en faire un élevage ! On peut rire, oui ! Mais il y a de quoi pleurer, d’un seul œil ! Comprenons-nous bien ! Le système de l’oppression humaine qui est en marche depuis les Grecs et les Romains a de plus en plus de moyens de faire violence et de tromper, gens, peuples, élites, etc. Ce système est, à ce jour et depuis plusieurs années déjà, une organisation opaque, difficile à cerner, à comprendre car maintenant les fortunes changent de main en un clic d’ordinateur. La finance ainsi, fluctuante, insaisissable, est réellement un pouvoir mondial qui réduit en marionnettes les chefs d’état très obéissants à ce pouvoir !</text:span></text:p>
      <text:p text:style-name="Text_20_body" loext:marker-style-name="T7"><text:span text:style-name="T7">La démocratie qui n’a jamais été que celle de la bourgeoisie et des puissants, comme celle qui porta Hitler a la tête de la nation allemande, n’est en réalité qu’un leurre que nous appellerons ici ‟ démocrature ”. Nous avons le cas typique de ‟ macaron ” qui ne travaille que pour les riches ! Pour les autres quelques promesses suffiront ! Je crois qu’il est temps que les peuples de chaque pays balaient, ‟ Karcher ” peut-être, toute cette pourriture immonde et assassine ! Sinon à court terme c’est la planète qui va nous débarquer, tous ! Même les innocents ! Regardez les tempêtes, vents, cyclones, ouragans, tornades sont de plus en plus dévastateurs. Disparaissent peuples, animaux, plantes, la liste est trop longue ! La plupart des scientifiques ‟ intelligents ” mettent en garde politicards, industriels, tous ceux qui exploitent la planète, sans souci ni conscience ! Ils regardent le profit, et de la vie et de la planète ils s’en foutent comme </text:span><text:soft-page-break/><text:span text:style-name="T7">de leur premier froc ! Pourtant le danger est là... énorme ! Mais... C’est moi qui pollue avec mon Berlingot diesel !</text:span><text:span text:style-name="T7"/></text:p>
      <text:p text:style-name="Text_20_body" loext:marker-style-name="T7"><text:span text:style-name="T7">Ça ne me déplairait pas d’aller et venir à dos d’âne ou à cheval, mais si je suis le seul ? ... Comment fait-on ? Les ordures ! Il y a longtemps que je pratique le tri sélectif bien avant les containers ! Vous me direz : oui, mais toi, tu as la chance d’avoir une maisonnette et une planche de jardin en dehors de la ville ! C’est vrai, c’est sûr, le comportement de milliards d’humains est très important mais, si les tenants du fric continuent leurs dégâts, nous allons tous bientôt au précipice ! Je ne parle même pas pour moi, car à mon âge... Mais tous nos enfants et petits‑enfants ? La terre n’est pas à nous ! C’est nous qui sommes de la terre ! La terre demeurera ! C’est nous qui sommes de passage !</text:span><text:span text:style-name="T7"/></text:p>
      <text:p text:style-name="Text_20_body" loext:marker-style-name="T7"><text:span text:style-name="T7">J’ai parlé plus haut du ‟ terrorisme islamique ” nouvel ennemi du pouvoir mondial !</text:span><text:span text:style-name="T7"/></text:p>
      <text:p text:style-name="Text_20_body" loext:marker-style-name="T7"><text:span text:style-name="T7">Je ne sais pas tout ! Nul ne peut tout savoir ! Mais je voudrais vous parler d’un problème qui s’est installé ou plutôt que certaines puissances ont installé il y a plus de soixante-dix ans ! Mais qu’y a‑t‑il eu à cette époque ? L’installation de l’État d’Israël, il y a eu ! Tout vous paraît normal ? Faisons quelques lignes de roman comico‑tragique !</text:span><text:span text:style-name="T7"/></text:p>
      <text:p text:style-name="Text_20_body" loext:marker-style-name="T7"><text:span text:style-name="T7">Les catholiques veulent un pays ! Comment va-t-on faire ? Envahissez donc l’Algérie ! Ce ne sont que des Arabes !</text:span><text:span text:style-name="T7"/></text:p>
      <text:p text:style-name="Text_20_body" loext:marker-style-name="T7"><text:span text:style-name="T7">Les protestants veulent un pays ! Quel souci ! Envahissez l’Irak, il n ’y a que des Arabes !</text:span><text:span text:style-name="T7"/></text:p>
      <text:p text:style-name="Text_20_body" loext:marker-style-name="T7"><text:span text:style-name="T7">Les témoins de Java veulent un pays ! Quels maux de tête ! Envahissez la Corse : ce ne sont que des corses ! Peu importe !</text:span><text:span text:style-name="T7"/></text:p>
      <text:p text:style-name="Text_20_body" loext:marker-style-name="T7"><text:span text:style-name="T7">Il vous semble que je plaisante ? Non ! je suis réellement en colère ! A notre époque, on peut mettre un peuple entier hors de son pays puisqu’une parole de prophète est un acte de propriété. Étant un brave type, je dirais que dans ce monde chacun peut prétendre avoir sa place mais pas sur le cimetière d’un peuple entier et innocent ! Oui, vous avez subi la Shoah ! Ce n’est pas une raison pour faire pire ! Et en quoi le peuple palestinien serait responsable ? L’explication politique d’une telle situation viendra sûrement dans un autre écrit. </text:span><text:span text:style-name="T7"/></text:p>
      <text:p text:style-name="Text_20_body" loext:marker-style-name="T7"><text:span text:style-name="T7">En parlant il y a quelques temps avec un pinzutacciu, il me disait : ‟ Ce sont les arabes qui ont tort, ils ont refusé la partition du pays palestinien ”. Bravo ! Alors je viens chez toi et tu me donnes la moitié de ta maison ! Il n’était pas d’accord ! Il eût donc fallu l’abattre et lui prendre toute sa maison ! Tout va bien ?</text:span><text:span text:style-name="T7"/></text:p>
      <text:p text:style-name="Text_20_body" loext:marker-style-name="T7"><text:span text:style-name="T7">J’essaie entre blagues et colères de vous faire prendre conscience qu’aujourd’hui, les plus lourdes injustices nous sont présentées comme allant de soi, normales et forcément c’est l’exproprié et l’assassiné qui ont tort ! Pauvre humanité ! Que sommes-nous devenus ! Chez nous, in Corsica, un dicton ou proverbe dit ceci : ‟ Qui se baisse trop, montre son cul ! ”. Se baisse qui le veut, moi pas ! On peut me faire du dégât mais, peur : jamais ! Alors que l’humanité entière vit à genoux, elle est proche du précipice ! Évitez le grand pas en avant ! Non ! Ce n’est pas du pessimisme ! Plutôt de la lucidité ! J’ai vécu en homme libre même enfermé et il est vrai que la liberté est de moins en moins possible mais que voulez-vous attendre ? Que nos prédateurs, plus vils que des hyènes, se coupent les griffes et se liment les dents ? Il nous faut donc trouver les moyens de nous défendre et de les neutraliser ! En regardant le monde que j’aime très fort, l’homme sans amour au cœur a peu de valeur ! Je me dis que l’engeance humaine trouvera la volonté et les moyens de se sauver ! Oui ! C’est de l’optimisme !</text:span><text:span text:style-name="T7"/></text:p>
      <text:p text:style-name="Text_20_body" loext:marker-style-name="T7"><text:span text:style-name="T7">Comment est-ce possible que nous autres corses, soyons envahis, dominés, exterminés, niés, piétinés ? </text:span><text:span text:style-name="T7"/></text:p>
      <text:p text:style-name="Text_20_body" loext:marker-style-name="T7"><text:span text:style-name="T7">Je veux dire, en tant que pays, peuple ! Parce qu’individuellement, on ne se laisse pas faire et nous sommes souvent plus durs que l’adversaire ! Mais notre histoire depuis plus de trois mille ans, depuis les Grecs et les Romains, est faite d’invasions, d’exterminations : i Ghjuvannali, de colonisations : les Turcs, les Papes, les Pisans, les Génois, les Français !</text:span><text:span text:style-name="T7"/></text:p>
      <text:p text:style-name="Text_20_body" loext:marker-style-name="T7"><text:soft-page-break/><text:span text:style-name="T7">Je vais vous proposer mon analyse, vous en ferez ce que vous voudrez ! J’ai toujours laissé à l’autre, aux autres, le libre arbitre !</text:span><text:span text:style-name="T7"/></text:p>
      <text:p text:style-name="Text_20_body" loext:marker-style-name="T7"><text:span text:style-name="T7">Nous savons par des chroniques antiques que les corses déportés en esclavage par les Romains d’abord ou les Barbaresques ensuite refusaient de travailler et préféraient crever en essayant de se libérer ! Donc, depuis l’antiquité, notre peuple avait déjà une certaine idée de l’humain, de la justice vraie (pas l’institution), de la liberté etc. Nous savons aujourd’hui avec ‟ la dame de Bonifacio ” datée à neuf mille ans, qu’elle était handicapée et a vécu trente-quatre ans, un record pour l’époque ! Cela veut dire, sans contestation possible, que la société de l’époque pratiquait déjà le respect et la solidarité !</text:span><text:span text:style-name="T7"/></text:p>
      <text:p text:style-name="Text_20_body" loext:marker-style-name="T7"><text:span text:style-name="T7">En somme, en cherchant là où il faut, nous savons que ce vieux peuple désirait et vivait ‟ la vraie liberté ” qui ne s’accouple qu’avec la justice, la juste ! , pas l’autre ! Je veux démontrer que la pensée et le fait libre sont pourchassés et détruits, depuis que les pouvoirs, puissants et tyranniques se sont accaparé des pays entiers et à ce jour, la terre entière ! Cela fait environ trois mille à trois mille cinq cents ans que ces pouvoirs se sont enracinés sur cette terre ; depuis toute idée ou pratique de réelle liberté sont détournées ou détruites. C’est ma base explicative des malheurs vécus par le genre humain ! Avec aujourd’hui, la folie de ‟ l’Entertainment ”, les détournements du système éducatif, etc.</text:span><text:span text:style-name="T7"/></text:p>
      <text:p text:style-name="Text_20_body" loext:marker-style-name="T7"><text:span text:style-name="T9">Oui</text:span><text:span text:style-name="T7"> ! Il a fallu plus de soixante ans pour écrire dans les livres d’histoire, que le premier pays à se libérer lui-même du fascisme, fut </text:span><text:span text:style-name="T9">la Corse</text:span><text:span text:style-name="T7"> et non la Normandie ! Le fait que la Corse se libère dès septembre quarante-trois a permis la réussite du débarquement de Provence ce qui a entraîné la division des forces allemandes et grandement facilité le débarquement américain en Normandie !</text:span></text:p>
      <text:p text:style-name="Text_20_body" loext:marker-style-name="T7"><text:span text:style-name="T7">J’ajoute à titre purement personnel que cette petite Corse tant dénigrée a sauvé la France dans les deux grandes boucheries ! En 14‑18 ce sont les Corses et autres colonisés qui ont été</text:span><text:span text:style-name="T7"/></text:p>
      <text:p text:style-name="Text_20_body" loext:marker-style-name="T7"><text:span text:style-name="T7"><text:s/>exposés en première ligne ! La Corse y a perdu toutes ses forces vives ! En 39-45, je viens de l’expliquer quelques lignes avant !</text:span><text:span text:style-name="T7"/></text:p>
      <text:p text:style-name="Text_20_body" loext:marker-style-name="T7"><text:span text:style-name="T7">Et maintenant, on nous raconte que c’est la résistance française, qui a permis de réussir le débarquement américain ! Possible, tant de fausseté ? ‟ </text:span><text:span text:style-name="T9">Ouiiiini</text:span><text:span text:style-name="T7"> ! ”. Nous sommes toujours en zone franchouillarde et républicaine ! Cherchez le nom d’un libérateur, dans l’histoire de France ! Vous n’y trouverez que l’éloge des tyrans !</text:span></text:p>
      <text:p text:style-name="Text_20_body" loext:marker-style-name="T7"><text:span text:style-name="T7">Pascal Paoli y est un illustre inconnu !</text:span><text:span text:style-name="T7"/></text:p>
      <text:p text:style-name="Text_20_body" loext:marker-style-name="T7"><text:span text:style-name="T7">Donc, avec cette folie dirigée, on veut faire croire à nos jeunes que le ‟ populisme ” est au profit du peuple ! </text:span><text:span text:style-name="T9">Malheureux</text:span><text:span text:style-name="T7"> ! Répandre de telles idées n’est ni démocratie ni culture, c’est tromperies à revendre. Ces ‟ affreux-là ” et pas seulement les ‟ le Pen ” méritent des coups de pied au cul ou pire ! La vraie démocratie doit être conscience, c’est‑à‑dire connaissances vraies et non, fariboles, tromperies et tralala !</text:span></text:p>
      <text:p text:style-name="P11" loext:marker-style-name="T7"><text:span text:style-name="T7">Et si nous parlions de </text:span><text:span text:style-name="T9">Corsica</text:span><text:span text:style-name="T7">.</text:span></text:p>
      <text:p text:style-name="Text_20_body" loext:marker-style-name="T7"><text:span text:style-name="T7">Je suis donc revenu vivre dans mon pays en août mille neuf cent quatre-vingt.</text:span><text:span text:style-name="T7"/></text:p>
      <text:p text:style-name="Text_20_body" loext:marker-style-name="T7"><text:span text:style-name="T7">Je suis revenu démuni, sans économies. Des métiers, j’en avait fait plusieurs, mais sans diplômes, sauf ceux acquis au ‟ Collège de France ”, c’est‑à‑dire Fresnes. Je savais qu’il y avait la maison familiale ici in Arba Mora, un lieu de vie de trois maisons entre i Coti e Chjavari et Acqua d’Oria, près de la limite Frassetu‑Zevacu mais côté Frassetu.<text:tab/></text:span><text:span text:style-name="T7"/></text:p>
      <text:p text:style-name="Text_20_body" loext:marker-style-name="T7"><text:span text:style-name="T7">Je suis revenu, parce que la lutte de libération nationale avançait bien alors. J’ai travaillé quelques mois comme ambulancier et retrouvé mon ami cortenais qui était à l’époque au Centre d’Études Nucléaires de Fontenay‑aux‑Roses. En ce temps-là, il m’avait dit : ‟ Tu es venu ici alors qu’il faut revenir en Corse ” (janvier 67).</text:span><text:span text:style-name="T7"/></text:p>
      <text:p text:style-name="Text_20_body" loext:marker-style-name="T7"><text:span text:style-name="T7">Cet homme était déjà conscient des problèmes de Corsica ! Revenons en quatre-vingt. J’ai travaillé dans l’entreprise d’ambulances et transport de malades, dialysés, ou autres, Ambrosini, qui existe encore malgré quelques décès. Le patron, Valère, au début était disons conciliant, mais dès qu’il s’est aperçu que j’avais des idées révolutionnaires en général et nationaliste corse en particulier, il trouva une excuse pour me licencier !</text:span><text:span text:style-name="T7"/></text:p>
      <text:p text:style-name="Text_20_body" loext:marker-style-name="T7"><text:span text:style-name="T7">‟ Si tu n’as pas d’appartement avec téléphone en janvier nous serons hors contrat !</text:span><text:span text:style-name="T7"/></text:p>
      <text:p text:style-name="Text_20_body" loext:marker-style-name="T7"><text:span text:style-name="T7">_ Avec la paie que tu me donnes, je ne risque pas de prendre appartement ! ”.</text:span><text:span text:style-name="T7"/></text:p>
      <text:p text:style-name="Text_20_body" loext:marker-style-name="T7"><text:span text:style-name="T7">Nous sommes arrivés ainsi jusqu’avant les fêtes de Noël. Mon second fils est né en octobre. Alors, avant les fêtes, je pris un congé-maladie de vingt jours et nous traversâmes l’hexagone jusqu’à Condé‑sur‑Escaut, pays de mon ex-femme, dans le Nooooooord ! Lorsque je suis revenu, Valère avait téléphoné chez ma sœur pour dire de mauvaise humeur ‟ Votre frère n’est pas malade, on l’a vu en ville ! Il a la fièvre qui donne faim ! ”, expression d’ici bien imagée ! Début janvier, je suis allé au bureau. Valère faisait des bonds en hurlant :</text:span><text:span text:style-name="T7"/></text:p>
      <text:p text:style-name="Text_20_body" loext:marker-style-name="T7"><text:span text:style-name="T7">‟ Tu m’as fait une vacherie ! ”, in french ! </text:span><text:span text:style-name="T7"/></text:p>
      <text:p text:style-name="Text_20_body" loext:marker-style-name="T7"><text:span text:style-name="T7">_ ‟ Vous m’aviez bien dit que nous étions hors contrat ! ”.</text:span><text:span text:style-name="T7"/></text:p>
      <text:p text:style-name="Text_20_body" loext:marker-style-name="T7"><text:span text:style-name="T7">J’ai jeté la blouse blanche sur son bureau !</text:span><text:span text:style-name="T7"/></text:p>
      <text:p text:style-name="Text_20_body" loext:marker-style-name="T7"><text:span text:style-name="T7">‟ Alors tu me fais mes papiers et peu de cris et de sauts !</text:span><text:span text:style-name="T7"/></text:p>
      <text:p text:style-name="Text_20_body" loext:marker-style-name="T7"><text:span text:style-name="T7">_ Tes papiers je ne te les fais pas même si tu viens avec une mitraillette ! </text:span><text:span text:style-name="T9">Umbeh</text:span><text:span text:style-name="T7"> ! Je ne te vire pas, tu peux venir ici de huit à douze et de quatorze à dix-huit heures, mais tu ne fais rien ! ”</text:span></text:p>
      <text:p text:style-name="Text_20_body" loext:marker-style-name="T7"><text:span text:style-name="T7">Quel vice d’épicier !</text:span><text:span text:style-name="T7"/></text:p>
      <text:p text:style-name="Text_20_body" loext:marker-style-name="T7"><text:span text:style-name="T7">‟ C’est cela même, tu rêves ! </text:span><text:span text:style-name="T9">Je</text:span><text:span text:style-name="T7"> vais rester là à entendre tes conneries et me geler car tu es trop radin pour chauffer ton bureau ! Je viendrai dans la matinée, voir si tout va bien et basta ! ”</text:span></text:p>
      <text:p text:style-name="Text_20_body" loext:marker-style-name="T7"><text:span text:style-name="T7">Ça n’a duré que trois jours ! Le troisième jour, j’étais au café tout près du bureau en train de rédiger les devoirs de français de quelques lycéennes car la cousine d’un collègue savait que j’avais un diplôme philo et lettres, ça peut servir le ‟ Collège de France ” !</text:span><text:span text:style-name="T7"/></text:p>
      <text:p text:style-name="Text_20_body" loext:marker-style-name="T7"><text:span text:style-name="T7">La secrétaire à Valère vint me dire qu’il voulait me voir :</text:span><text:span text:style-name="T7"/></text:p>
      <text:p text:style-name="Text_20_body" loext:marker-style-name="T7"><text:span text:style-name="T7">‟ Pas pour toi, mais pour tes enfants, je vais te faire tes droits ! </text:span><text:span text:style-name="T7"/></text:p>
      <text:p text:style-name="Text_20_body" loext:marker-style-name="T7"><text:span text:style-name="T7">_ Pauvre de toi ! Pour mes enfants, s’il le fallait, je viens prendre ton argent d’autorité !</text:span><text:span text:style-name="T7"/></text:p>
      <text:p text:style-name="Text_20_body" loext:marker-style-name="T7"><text:span text:style-name="T7">_ Bon… Bon ... je suis toujours resté en bons termes avec mes employés, Je ne veux pas d’histoires .</text:span><text:span text:style-name="T7"/></text:p>
      <text:p text:style-name="Text_20_body" loext:marker-style-name="T7"><text:span text:style-name="T7">_ Eh, bien voilà on peut s’entendre. ” ...</text:span><text:span text:style-name="T7"/></text:p>
      <text:p text:style-name="Text_20_body" loext:marker-style-name="T7"><text:span text:style-name="T7">Mon retour en Corse m’apprit qu’il subsistait des archaïsmes dans mon pays !</text:span><text:span text:style-name="T7"/></text:p>
      <text:p text:style-name="P8" loext:marker-style-name="T13"/>
      <text:p text:style-name="Text_20_body" loext:marker-style-name="T7"><text:soft-page-break/><text:span text:style-name="T7">Une copine me donna un livre : ‟ Le procès d’un peuple ” (édition a Riscossa) qui est le script précis du premier procès des militants du FLNC en 79, en Cour de sécurité de l’État, à Paris ! Ce livre est un monument de connaissances grâce à un vaste faisceau de témoignages d’une multitude de personnes d’idées parfois différentes mais solides ! Plus, la déclaration préliminaire que fit Matteu Filidori accusant l’État, à juste titre, de tous ses méfaits passés et présents ! J’étais déjà bien engagé mais ce livre m’a donné plusieurs clefs pour mieux défendre mon pays ! J’ai passé l’année quatre-vingt-un au village pour entretenir maison et terrain. Des parents campagnards me demandèrent de les aider, ils étaient âgés, en me payant la journée agricole ce qui fait qu’entre le chômage et le travail des champs nous n’avons manqué de rien ! J’ai même acheté une petite voiture d’occasion afin que ma femme puisse emmener un enfant chez le médecin si nécessaire ou bien faire ses courses ! A cette époque, on déménageait deux fois l’an : Terra Bella pendant la période scolaire et Arba Mora de mai à octobre ! Quelle galère ! Mais j’avais la jeunesse, la santé et l’allégresse d’être revenu chez moi me donnait une volonté démesurée !</text:span><text:span text:style-name="T7"/></text:p>
      <text:p text:style-name="Text_20_body" loext:marker-style-name="T7"><text:span text:style-name="T7">Mes campagnards s’étonnaient : il a vécu quinze ans à l’extérieur et il travaille comme un diable ! Merci ! J’ai compris alors dans ma chair ce que voulait dire ‟ vivre le rapport de l’homme avec sa terre ” !  </text:span><text:span text:style-name="T7"/></text:p>
      <text:p text:style-name="Text_20_body" loext:marker-style-name="T7"><text:span text:style-name="T7">Comment font certains à vendre ou brûler leur terre sans se rendre compte qu’ils sont eux même grillés dans leur cœur et leur mental ! Les bonnes âmes vous diront ‟ chacun fait ce qui lui plaît ! ”. N’est-ce pas cela la liberté ?</text:span><text:span text:style-name="T7"/></text:p>
      <text:p text:style-name="Text_20_body" loext:marker-style-name="T7"><text:span text:style-name="T7"><text:s/>La liberté, il faudrait savoir ce que c’est réellement ! Je ne veux me présenter ici comme modèle, non ! Mais si chacun essaie de comprendre et faire pour le mieux, à un fort pourcentage, on arriverait à bien faire. Tandis que, si on ne cherche que facilités, sans souci des autres ou de la nature, là ce sont des dégâts à coup sûr ! Ma génération écoutait les anciens qui donnaient de bons conseils, surtout pour la vie au contact de la nature. Le malheur d’aujourd’hui est que les enfants sont élevés en crèche par des personnes parfois non spécialisées ou ignorantes, ou bien dans les œillères du système... Car la mère travaille et ne peut plus s’occuper de ses enfants... ‟ Tandu ! ”.</text:span><text:span text:style-name="T7"/></text:p>
      <text:p text:style-name="Text_20_body" loext:marker-style-name="T7"><text:span text:style-name="T9">Oui</text:span><text:span text:style-name="T7"> ! La femme travaille depuis la guerre de 14-18 ! Les hommes étant au front et les femmes à faire les cartouches etc. In Corsica, la femme alors était plutôt à la campagne à faire le jardin, élever les enfants et les animaux pour gagner la subsistance. C’est à ce moment-là que la Corse a perdu pratiquement tous ses hommes vaillants ! Je sais, il arrive que je répète ! Ça ne t’arrive jamais ? Les mobilisations furent plus que massives ! Et les Corses et autres colonisés étaient en première ligne ! Il y avait aussi beaucoup de paysans français mais les riches n’y étaient sûrement pas ! Ensuite il y eut la grippe espagnole qui fit cinq mille morts ici ! Grippe qu’apportèrent les quelques soldats de retour, ce n’était pas de leur faute. Dans cette immense misère, la seule que connut la Corse et grâce à qui ? l’État français a distribué quelques pensions aux mutilés de guerre ! Ils ne vécurent pas très longtemps car ils étaient moralement détruits par les horreurs endurées et les gazés mouraient dans les pires souffrances ! Mais le clanisme, toujours soutenu par l ’état, s’est servi des pensions pour lier une large part de la société. D’après certains anciens, d’aucuns recevaient une pension sans la mériter et d’autres ne touchaient rien en ayant fait la guerre. Mais ne nous trompons pas, ce clanisme n’est que l’élu le plus pourri de tout un système de la finance et donc de l’injustice devenue institution ! Je rêve ? Réfléchissons donc un peu... Y a-t-il exploitation intense du travail ?</text:span></text:p>
      <text:p text:style-name="Text_20_body" loext:marker-style-name="T7"><text:span text:style-name="T7">Il n’y a que ça partout ! Y a-t-il exploitation effrénée des ressources naturelles de la planète de façon destructrice ? Il n’y a que ça dans chaque pays ! Mais peut‑être que je me trompe... Il y a, à cette heure une immense spéculation boursière : l’argent produit de l’argent, le vol légalisé reproduit le vol légalisé ! Mais, toute cette délinquance en col blanc, la pire, vit sur notre dos : les déshérités, les dépossédés parce que s’il n’y a pas de travail productif, il ne peut y avoir de richesse ! </text:span><text:span text:style-name="T7"/></text:p>
      <text:p text:style-name="Text_20_body" loext:marker-style-name="T7"><text:soft-page-break/><text:span text:style-name="T7">‟ Mais que faire, que peut-on y faire ? ”, dit une chanson pleurnicharde ! Je ne prétends pas avoir une solution clef en main mais je sais de façon sûre que si le travail humain, c’est‑à‑dire aujourd’hui </text:span><text:span text:style-name="T10">‟ </text:span><text:span text:style-name="T7">l’esclavage moderne ”, s’arrête, tout s’arrête telle une voiture sans carburant ! Et au lieu de payer ce que l’on ne doit pas payer en fermant le porte-monnaie, les choses peuvent changer ! Je veux dire que nous faisons fonctionner notre propre oppression ! Essayons au moins de nous arrêter... Pour voir ! Les gens ont peur d’une révolution violente ! J’entends dire ‟ tu as vu, les gilets jaunes, comme ils les ont fracassés ! ” parce qu’ils n’étaient pas tout le peuple ! Parce qu’alors la police et l’armée, fils du peuple, seraient capable d’être aux côtés du peuple ; qui sait ? La révolte individuelle voire minoritaire, n’apporte qu’échec, ruine et mort ! Nous l’avions déjà dit.</text:span></text:p>
      <text:p text:style-name="Text_20_body" loext:marker-style-name="T7"><text:span text:style-name="T7">Quelques exemples : le grand Che Guevara, Andréas Baader en Allemagne, les Brigades Rouges en Italie, Action directe en France... Il y en a tant d’autres, mais je m’arrêterai, là ! Il n’y aurait donc que la conscience et l’action collective pour nous sauver du chaos où nous mène la finance ! </text:span><text:span text:style-name="T7"/></text:p>
      <text:p text:style-name="P8" loext:marker-style-name="T13"/>
      <text:p text:style-name="Text_20_body" loext:marker-style-name="T7"><text:span text:style-name="T7">Revenons à l’année mille neuf cent quatre-vingt-deux, l’ANPE, today Pôle Emploi me dit que je perdrais mes droits au chômage si je ne faisais pas un stage de formation professionnelle adulte. C’est comme ça que je vécus l’’année quatre-vingt-deux, in Corti et retrouvai à nouveau mon plus vieil ami : Jean Thomas Guelfucci.</text:span><text:span text:style-name="T7"/></text:p>
      <text:p text:style-name="Text_20_body" loext:marker-style-name="T7"><text:span text:style-name="T7">A cette époque le premier mouvement nationaliste public était tout neuf : la Consulte des comités nationalistes CCN que l’État qualifia de vitrine du FLNC. Nous savons que l’État a horreur de la vérité et de la vraie démocratie ! Je me trouvai donc intégré à l’équipe cortenaise : belles discutions, décision de mettre en place les journées internationales, décision de dénoncer l’assemblée de Corse proposée par la gauche alors au pouvoir : </text:span><text:span text:style-name="T9">a trappula</text:span><text:span text:style-name="T7">, le piège ! Il me semble que la chose est encore vraie puisqu’en sept ans de majorité nationaliste dans cette assemblée rien n’a évolué car l’État français dit NIET à chaque droit bafouant son sacro-saint suffrage universel, a bouclé chaque bourse, niant le fait réellement démocratique des élections de deux mille quinze et deux mille dix-sept ! Nous voyons bien là la langue fourchue du visage pâle comme disaient les Amérindiens ! </text:span></text:p>
      <text:p text:style-name="Text_20_body" loext:marker-style-name="T7"><text:span text:style-name="T7">Je revins à Ajaccio fin quatre-vingt-deux avec mon diplôme tout frais de plombier-chauffagiste ! Il me restait un mois de droits à l’ANPE ce qui m’ouvrait un droit par la chambre des métiers. Chômeur qui crée son emploi ! Je pris la carte d’artisan ! Un employé me proposa d’accroître les moyens d’installation professionnelle, en embauchant un handicapé ce qui pouvait me faire gagner une belle prime pour acheter un véhicule utilitaire et de l’outillage pour bien débuter ! L’homme proposé était muet... Mais il avait fait l’apprentissage du langage et au bout de dix minutes, l’oreille s’habituait aux sonorités de robot et chose rare, il était polyvalent. C’eût été un plaisir de travailler ensemble surtout en débutant dans le métier ! Je lui ai expliqué qu’avec moi il n’y aurait ni maître ni esclave... Nous ferions les comptes précis, remisant tout ce qu’il y avait à payer : voiture, assurances, matériel, outillage. Le bénéfice du travail partagé en deux ! Je savais qu’en agissant ainsi, chacun ferait le mieux possible et on s’en sortirait bien ! Jean Jacques Guerrini, c’était son nom, était tout heureux !</text:span><text:span text:style-name="T7"/></text:p>
      <text:p text:style-name="Text_20_body" loext:marker-style-name="T7"><text:span text:style-name="T7">Le lendemain je le retrouve chez un fournisseur de matériel de plomberie et il me dit que sa mère et sa femme ne voulaient pas qu’il travaille avec un fou dans mon genre ! Voilà comment l’ignorance et la connerie ajoutent à la folie et l’injustice ! Le monde appartiendrait-il aux cons ? Alors je dis à toutes les ‟ croix ” d’aller se faire greffer un cerveau intelligent, avant de me casser les couilles ! Vous conviendrez qu’il y a de quoi disjoncter, comme on dit maintenant et en tuer une douzaine, non ? Davantage ! Je ne vous le fais pas dire ! Ne vous inquiétez pas, je n’ai jamais tué personne ! Mais j’ai travaillé tout seul presque vingt ans ! Et quand j’avais besoin d’aide, il y avait toujours quelque jeune sans travail que j’employais et souvent je le payais plus que ce que j’avais moi-même gagné ! Jamais il ne me serait venu </text:span><text:soft-page-break/><text:span text:style-name="T7">à l’esprit d’exploiter un malheureux ! J’ai dit tout à l’heure presque vingt ans, car le onze mai quatre-vingt-dix-huit il m’est arrivé un AVC. Les médecins n’ont rien compris lorsque j’ai dit que mon œil droit n’y avait plus vu pendant un moment, que je sentais comme un léger choc dans la tête et qu’il me semblait que j’allais tomber raide mort !</text:span><text:span text:style-name="T7"/></text:p>
      <text:p text:style-name="Text_20_body" loext:marker-style-name="T7"><text:span text:style-name="T7">Mais que font les médecins ? Sauvegarde ou commerce ! Après une journée de soins à l’hôpital d’Ajaccio on m’embarqua en avion sanitaire à Marseille‑Sainte‑Marguerite pour m’opérer des deux carotides assez bouchées ! La droite, le treize mai comme une lettre à la poste qui n’était pas en grève ! Ris...Ris... La gauche, douze jours plus tard (il paraît que je récupérais vite). Ils ont dû me faire opérer par un apprenti chirurgien car en revenant du bloc, je ne pouvais plus parler ! </text:span><text:span text:style-name="T7"/></text:p>
      <text:p text:style-name="Text_20_body" loext:marker-style-name="T7"><text:span text:style-name="T7">J’ai appris bien plus tard que le ‟ récurrent ” avait été tranché. C’est un des nerfs qui font travailler les cordes vocales ! Je n’ai pu parler pendant six mois et tu t’en es aperçu tout seul que j’aime parler ! Ris... Ris...</text:span><text:span text:style-name="T7"/></text:p>
      <text:p text:style-name="Text_20_body" loext:marker-style-name="T7"><text:span text:style-name="T7">J’avais oublié de vous parler de la médecine du travail que je consultais une fois l’an !</text:span><text:span text:style-name="T7"/></text:p>
      <text:p text:style-name="Text_20_body" loext:marker-style-name="T7"><text:span text:style-name="T7">‟ Vous faites du sport ?</text:span><text:span text:style-name="T7"/></text:p>
      <text:p text:style-name="Text_20_body" loext:marker-style-name="T7"><text:span text:style-name="T7"> _ Oui</text:span><text:span text:style-name="T7"/></text:p>
      <text:p text:style-name="Text_20_body" loext:marker-style-name="T7"><text:span text:style-name="T7"> _ Vous avez un cœur de sportif ! Tout va bien !</text:span><text:span text:style-name="T7"/></text:p>
      <text:p text:style-name="Text_20_body" loext:marker-style-name="T7"><text:span text:style-name="T7">_ Au suivant ! ”.</text:span><text:span text:style-name="T7"/></text:p>
      <text:p text:style-name="Text_20_body" loext:marker-style-name="T7"><text:span text:style-name="T7">Tout cela en moins de cinq minutes !</text:span><text:span text:style-name="T7"/></text:p>
      <text:p text:style-name="Text_20_body" loext:marker-style-name="T7"><text:span text:style-name="T7">Il aurait fallu que ce super-toubib me dise : ‟ Quel âge avez-vous ? _ Cinquante ans ”, et me donne une ordonnance d’analyses : sucre et cholestérol, ce sont les deux pires ennemis des gens qui prennent de l’âge ! Les médecins sont eux aussi engoncés dans un système, à la botte du profit et contraints ou pas font plus de commerce que de médication vraie ! Le système est coupable, mais ils ont leur part ! Lorsque je faisais une installation de gaz si je laissais une fuite parce qu’il fallait payer les impôts et donc gagner plus, j’aurais été coupable d’avoir tué ou asphyxié une ou plusieurs personnes ! Alors les clowns ! Chacun ses responsabilités ! </text:span><text:span text:style-name="T7"/></text:p>
      <text:p text:style-name="Text_20_body" loext:marker-style-name="T7"><text:span text:style-name="T7">Comme disait Raimu dans un film de Pagnol ‟ </text:span><text:span text:style-name="T9">Et on dit que je suis coléreux</text:span><text:span text:style-name="T7"> ! ”.</text:span></text:p>
      <text:p text:style-name="Text_20_body" loext:marker-style-name="T7"><text:span text:style-name="T7">Après l’AVC et les opérations j’avais le côté gauche affaibli et des déséquilibres arrière. Au deuxième examen, l’équipe médicale spécialisée m’a déclaré en incapacité au métier en février quatre-vingt-dix-neuf. À partir de là j’ai perçu une misère en invalidité ! Heureusement j’avais repris le sport et je ne fumais plus depuis plus de treize ans ! Mon côté gauche a repris quatre‑vingts pour cent de vitalité. Ma clientèle était fidèle, me sachant honnête et capable ! Oui c’est comme ça ! Grâce à cela je gagnais toujours de quoi survivre ! Les structures sociales sont de peu de valeur, on s’en rend compte lorsqu’on est dans l’embarras ! Il leur a fallu deux ans pour me proposer un stage de rééducation du travailleur handicapé, cela m’a permis de percevoir pendant six mois trois mille neuf cent francs d’invalidité plus quatre mille deux cent francs en rémunération du stage, de quoi devenir capitalo ! Il aurait fallu déclarer le montant de la pension dans le dossier du stage ! Quand le responsable m’a demandé ce que je comptais faire j’ai répondu en riant : ‟ Comme dans le désert, on passe outre ! ”. J’ai ainsi perçu mes deux allocations pendant six mois, ce qui m’a bien aidé car ma fille Anghjula Serena qui vivait mal le non-être de sa mère a choisi à douze ans et demi de venir vivre avec son père ! Grâce à mes six mois payés double j’ai pu habiller et chausser ma fille à neuf et lui acheter toutes les fournitures scolaires pour sa rentrée au collège en octobre deux mille ! </text:span><text:span text:style-name="T7"/></text:p>
      <text:p text:style-name="Text_20_body" loext:marker-style-name="T7"><text:span text:style-name="T7">Nous allons revenir un instant à l’année quatre‑vingt‑trois. Je commençai à travailler comme artisan en plomberie chauffage ; mes fameux droits : rien de rien ! Je me rendis à la première réunion à la Chambre des métiers, l’élu de fraîche date était un ancien copain de classe à la citadelle, Dumè Savelli, qui </text:span><text:soft-page-break/><text:span text:style-name="T7">commença son discours en disant qu’il fallait ‟ chasser le travail au black ” ! Quel brave président ce Dumè ! J’ai pris la parole le premier pour dire que je n’étais pas Lucky Luke, que je ne chasserais personne, mais vu que mes droits m’étaient retirés je ferais ce qui me plaisait ; et que nul ne vienne me les briser menu, au risque de prendre un bon coup de fusil ! En France on appelle ça menaces de mort. Ici, je dis que c’est de la protection par dissuasion active ! Le seul droit que j’ai pu maintenir furent les six mois d’exonération de charges sociales ! Il a fallu que je me déplace au bureau qui gérait ces charges car ils me menaçaient de saisie d’huissier ! Là encore j’ai utilisé la dissuasion active et gagné mes six mois gratos ! Vous allez me dire que je menace souvent ? Non, seulement si c’est nécessaire !</text:span><text:span text:style-name="T7"/></text:p>
      <text:p text:style-name="Text_20_body" loext:marker-style-name="T7"><text:span text:style-name="T7">Je vais vous raconter un fait vécu et relativement récent. Pour rire un peu ! Quelques années en arrière je fis la demande à l’Assistante Sociale qui vient à la mairie le premier mercredi du mois pour obtenir une petite aide financière ! Il y avait à ce moment‑là une Venacaise qui s’occupait du service social de la mairie d’ i Coti è Ghjavari. Elle s’opposa bec et ongles, pour que la mairie ne m’aide pas car selon ses dires j’avais fait payer mes PV par la mairie ! Énorme mensonge puisqu’à ce jour je n’ai jamais payé de PV !</text:span><text:span text:style-name="T7"/></text:p>
      <text:p text:style-name="Text_20_body" loext:marker-style-name="T7"><text:span text:style-name="T7">J’ai fini par l’alpaguer le jour des élections territoriales de deux mille quinze, plus de trois ans après les faits : dissuasion active ! Madame est partie se plaindre à la gendarmerie qui m’a téléphoné pour m’entendre ! Je vais donc chez les pandores à l’heure convenue et je suis reçu par un gendarme pas trop grand et assez sympathique. D’entrée de jeu, je lui demande d’inscrire dans les annales de la gendarmerie que c’est la première fois qu’un animal, en l’occurrence une corneille ou corbotte, venait se plaindre d’un humain ! C’est vrai que ma chère Venacaise n’a pas été gâtée par la nature ! Évidemment... Grosse rigolade ! Que veut cette… corneille ? Elle dit que vous l’avez menacée ! C’est très bien, si elle croit ça, elle ne recommencera pas ses vacheries ! D’ailleurs chez nous même une menace est une protection ! On prévient et cela évite les complications ! Ce n’est pas comme en France, passible de prison ! Vous devriez faire ajouter cette formule au droit français : Dissuasion Active ! Ce gendarme doit avoir bon caractère et le sens de l’humour, il a ri à toutes mes boutades ! Aussi vrai que ce que j’écris ! Laissez‑la croire que je l’ai menacée, elle ne fera plus rien pour me nuire. Vous savez, ajoutais-je dans l’humour corrosif, il y en a même pour vous lorsque j’organise le repas au club de sport de mes élèves fin juin, si quelqu’un s’en va en état d’ébriété, je lui dis ceci : ‟ Si les immigrés en bleu, là en bas, vous arrêtent, vous leur dites précisément ceci : nous venons de chez Louis et il a un deal avec vous : on n’arrête pas les gens bourrés de chez Louis et tout va bien ! Sinon....Tout va mal ! ”. Le camarade sympathique se tenait les côtes quand je suis parti... Un jour il s’est arrêté me saluer en passant devant chez moi ! Il peut y avoir des exceptions... Si vous n’avez pas ri... Consultez ! Je plaisante.</text:span><text:span text:style-name="T7"/></text:p>
      <text:p text:style-name="P15" loext:marker-style-name="T16"/>
      <text:p text:style-name="Text_20_body" loext:marker-style-name="T7"><text:span text:style-name="T7">Mais revenons à ce qui nous importe. Début quatre-vingt-trois à Ajaccio un copain d’école, militant de la CCN (Consulte des Comités Nationalistes) me donna l’adresse du local, immeuble ‟ Les Bleuets, avenue du Maréchal Juin ”, en disant : ‟ Viens nous voir ! ”. Le soir même, j’y vais, il y avait un journaliste canadien qui interviewait un responsable (Henri Filippi) qui, sur la question de la violence politique, avait du mal à trouver les mots ! </text:span><text:span text:style-name="T7"/></text:p>
      <text:p text:style-name="Text_20_body" loext:marker-style-name="T7"><text:span text:style-name="T7">Je dis alors :</text:span><text:span text:style-name="T7"/></text:p>
      <text:p text:style-name="Text_20_body" loext:marker-style-name="T7"><text:span text:style-name="T7">‟ Lorsqu’on parle ici de violence, il faudrait spécifier. Est-ce la violence d’état contre ce pays ou bien la violence populaire en défensive ? ”  </text:span><text:span text:style-name="T7"/></text:p>
      <text:p text:style-name="Text_20_body" loext:marker-style-name="T7"><text:span text:style-name="T7">A ce moment précis entra Pierre Poggioli, qui me coupe la parole :</text:span><text:span text:style-name="T7"/></text:p>
      <text:p text:style-name="Text_20_body" loext:marker-style-name="T7"><text:span text:style-name="T10">‟ </text:span><text:span text:style-name="T7">Vous n’êtes pas militant de la CCN ! Vous ne pouvez pas prendre la parole ! ”</text:span></text:p>
      <text:p text:style-name="Text_20_body" loext:marker-style-name="T7"><text:soft-page-break/><text:span text:style-name="T7">Pareille situation se serait passée dans un tout autre endroit Pierrot s’exposait à passer un mauvais moment ! Je n’étais pas venu semer la zizanie ! </text:span><text:span text:style-name="T7"/></text:p>
      <text:p text:style-name="Text_20_body" loext:marker-style-name="T7"><text:span text:style-name="T7">‟ Quoi ! Répliquai‑je, tu me prends pour un barbouze ! </text:span><text:span text:style-name="T7"/></text:p>
      <text:p text:style-name="Text_20_body" loext:marker-style-name="T7"><text:span text:style-name="T7">_ Non, nous nous connaissons ”, et il est entré dans son bureau ! </text:span><text:span text:style-name="T7"/></text:p>
      <text:p text:style-name="Text_20_body" loext:marker-style-name="T7"><text:span text:style-name="T7">Quelqu’un lui avait dressé un portrait de moi : gauchiste, anarchiste, etc. Basta ! La connerie existait aussi chez nous ! En fait, les leaders étaient presque tous issus de l’extrême droite étudiante : le GUD ! J’avais déjà à ce moment‑là plusieurs contacts et amis même chez les clandestins, je n’ai pas eu besoin de fréquenter Poggioli ! Je sentais bien que quelque chose ne tournait pas rond ! Alors que je m’égosillais à démontrer que les schémas importés ne pouvaient apporter que malheurs et ruine, l’avenir allait me donner tristement raison ! Comme souvent, je me trouvais un peu en marge !</text:span><text:span text:style-name="T7"/></text:p>
      <text:p text:style-name="Text_20_body" loext:marker-style-name="T7"><text:span text:style-name="T7">En quatre-vingt-quatre le Front a décidé de mettre en place associations, syndicats, bref tout ce qui pouvait répandre l’idée de la lutte de libération nationale. J’ai alors pu m’investir dans plusieurs structures, les parents d’élèves corses, l’aide humanitaire aux prisonniers et leurs familles, etc. J’ai milité des années sans stress ni fatigue, en répandant ma bonne humeur, ma non-crainte des forces répressives et bien sûr mes idées plus décapantes que celles d’extrême droite !</text:span><text:span text:style-name="T7"/></text:p>
      <text:p text:style-name="Text_20_body" loext:marker-style-name="T7"><text:span text:style-name="T7">En quatre‑vingt‑sept, j’apprends que les gendarmes sont passés à la banque avec une commission rogatoire du juge Legrand, l’anti‑terroriste de l’époque ! Il pensait que je détenais le trésor du FNLC ! J’étais plutôt à découvert ! J’ai bien ri ! À ce moment-là, je faisais quatre tables de presse par semaine en ville : place de la poste, sur le cours le mercredi, place du marché face à la mairie le samedi matin, souvent place Abbatucci le mardi après-midi et à l’entrée du parking du ‟ Corsaire ” le vendredi après-midi ou samedi, selon mon emploi du temps ! Loin de me nuire, ça me faisait une bonne clientèle dans notre société ! Quand mes proches ou autres ont appris que ‟ Le grand ” s’intéressait à moi tous ont eu un réflexe de peur ! ‟ Ne te montre plus autant ”, etc. J’ai fait exactement le contraire je suis allé dans la rue encore plus ! Si je m’étais caché, les ‟ pauvrets ” pouvaient penser que j’étais passé au mouvement clandestin ! Alors qu’en me moquant d’eux ouvertement ils m’ont foutu la paix !</text:span><text:span text:style-name="T7"/></text:p>
      <text:p text:style-name="Text_20_body" loext:marker-style-name="T7"><text:span text:style-name="T7">Au début de mon retour, ils ont bien essayé de me mettre la pression ! Je leur ai simplement dit de consulter le dossier de mon séjour au Quai des Orfèvres en soixante et onze ! Octobre ! Très bon cru... Ils ne m’ont plus jamais emmerdé ! Ça sert de leur tenir tête ! Non ?</text:span><text:span text:style-name="T7"/></text:p>
      <text:p text:style-name="Text_20_body" loext:marker-style-name="T7"><text:span text:style-name="T7">Nous sommes arrivés doucement jusqu’en quatre-vingt-neuf ! Cette année-là ont débuté les problèmes à l’intérieur du mouvement ! Tout se passait au niveau clandestin mais tout remontait à la surface comme liège sur l’eau ! De ce qu’on m’a expliqué alors, c’était mon Pierrot Poggioli qui ne voulait pas que sortent les militants qui entrèrent dans la prison d’Ajaccio en quatre-vingt-quatre pour exécuter les assassins de Guy Orsoni ! Il y avait certainement d’autres raisons ! Résultat, Pierrot fut écarté du Front et à partir de là commencèrent les ‟ puttachji ”, salissures, mensonges, bêtises, etc. La porte ouverte aux galères ! Pierrot n’était pas le plus mauvais mais il voulait être le nombril du mouvement, le gourou !</text:span><text:span text:style-name="T7"/></text:p>
      <text:p text:style-name="Text_20_body" loext:marker-style-name="T7"><text:span text:style-name="T7">Un homme même très intelligent peut être trompé, il peut se tromper tout seul ou être détourné, retourné. Alors que si plusieurs personnes réfléchissent pour le bien commun le danger est minime ! La vraie démocratie n’est pas seulement une parole mais se construit tous les jours ; c’est une affaire collective avec un maximum d’honnêteté !</text:span><text:span text:style-name="T7"/></text:p>
      <text:p text:style-name="Text_20_body" loext:marker-style-name="T7"><text:span text:style-name="T7">Pierrot créa son propre mouvement, l’ANC, presque comme Nelson Mandela ! A part quelques petites échauffourées nous vécûmes encore une année pour ainsi dire tranquille ! Nous savons aujourd’hui que l’État français nous préparait une grosse catastrophe ! Le traître, Charles Pasqua se disait corse, mais en vérité il n’était qu’un sale barbouzard français ! Le pire que connut la Corse depuis Napoléon ! Il a fallu quinze ans pour mettre en place un antagonisme meurtrier qu’ils ont ensuite appelé ‟ guerre fratricide ”. Trompez...Trompez. Il restera toujours quelque chose ! En réalité, le sgio Pasqua, paix à son âme s’il en </text:span><text:soft-page-break/><text:span text:style-name="T7">avait une, plus délinquant qu’homme politique a réussi à faire revenir J.G. Colonna en cavale depuis vingt ans, condamné pour trafic de drogue et autres et en lui blanchissant son casier judiciaire ! Avec mission de remplacer l’oncle à la tête du clan maffieux et d’infiltrer le FLNC ! Il n’a pas pu faire grand-chose mais plusieurs personnes et en tête le regretté François Santoni, paix à son âme à lui aussi, se sont laissé embarquer dans cette galère ! </text:span><text:span text:style-name="T7"/></text:p>
      <text:p text:style-name="Text_20_body" loext:marker-style-name="T7"><text:span text:style-name="T7">En fait ça débute fin quatre‑vingt‑dix ! À ce moment‑là sortait de prison Jean‑Pierre Leca acquitté pour le meurtre de deux crapules tuées au bar ‟ la Concorde ” quelques années avant. J‑P Leca avait perdu en trois ans de prison son réseau de machines à sous qui finançait le mouvement clandestin, tous les ‟ disgraziati ” et autre club de foot ! J-P décide de ‟ secouer ” Émile Mocchi, maire de Prupia et plein aux as ! Mocchi a payé cinquante millions tout de suite et deux autres fois cinquante millions. J-P préleva sur les cinquante premiers vingt millions pour reconstituer son réseau de bandits-manchots et ces vingt millions remontèrent au Front comme prévu un mois plus tard ! Ceci est la réalité pure et vraie !</text:span><text:span text:style-name="T7"/></text:p>
      <text:p text:style-name="Text_20_body" loext:marker-style-name="T7"><text:span text:style-name="T7">Certains participants à l’affaire Mocchi étaient des affidés de François Santoni lui-même ami de Mocchi et donc en main du tandem Pasqua Colonna. Ces braves amis d’amis en relation avec l’ordure politico‑maffieuse ont accusé J‑P Leca d’abord et ensuite la direction du Front d’avoir volé vingt millions ! Le croirez-vous ? Cet énorme mensonge est à l’origine de la rupture nationaliste de la fin de l’année quatre‑vingt‑dix ! Rupture au niveau clandestin qui répandit son venin dans le mouvement public, alors ‟ A Cuncolta ”. Je m’en souviens comme si c’était hier, plus aucun discours politique, beaucoup de militants écœurés, déboussolés et détournés de l’idée nationale, de l’amitié etc. Combien de militants sincères se sont laissés tromper ! Notre regretté Natali Luciani. Homme de grande foi... Trompé ! Heureusement je fus informé de ces mensonges et nul ne put me détourner ! Vous voyez bien combien il est utile d’avoir son propre cerveau ! A ceux que j’estimais j’ai maintenu mon amitié ce qui m’a sauvé la vie six ans plus tard ! Résultat de ces méfaits le mouvement nationaliste se divisa en deux : coté clandestin et coté public. Nous avons ainsi connu deux FLNC : le Canal habituel... Et le Canal historique, que j’avais rebaptisé ‟ Canal hystérique ” !</text:span><text:span text:style-name="T7"/></text:p>
      <text:p text:style-name="Text_20_body" loext:marker-style-name="T7"><text:span text:style-name="T7">À la dernière assemblée générale à Migliacciaru en novembre ou décembre, on sentait la haine, le mépris et la méchanceté comme on sent la puanteur d’une chiotte ! Nos adversaires ont fait en public le procès du Front ! Le regretté avocat militant Antoine Sollacaro a dit plus tard qu’il se serait cru dans une cour d’assises ! Nos ‟ rejetants ” nous reprochaient :</text:span><text:span text:style-name="T7"/></text:p>
      <text:p text:style-name="Text_20_body" loext:marker-style-name="T7"><text:span text:style-name="T7">a) une dérive maffieuse sans aucun argument précis,</text:span><text:span text:style-name="T7"/></text:p>
      <text:p text:style-name="Text_20_body" loext:marker-style-name="T7"><text:span text:style-name="T7">b) une dérive affairiste et une dérive légaliste, toujours sans argumentation !</text:span><text:span text:style-name="T7"/></text:p>
      <text:p text:style-name="Text_20_body" loext:marker-style-name="T7"><text:span text:style-name="T7">Toujours sans preuves ni explications ! Et tout cela dit en français ! Nous demandions : qui, quoi, comment ?, par quoi ça se manifeste ? Seule réponse ‟ Nous on pose les questions et on ne peut plus travailler avec ces gens‑là ! ” En fait, nos </text:span><text:span text:style-name="T10">‟ </text:span><text:span text:style-name="T7">retournés ” nous donnaient des leçons ! Voici ce qui me reste en mémoire trente ans plus tard. Lorsque je pus prendre la parole je dis en langue corse qu’à parler la langue du colon il m’apparaissait que nous devenions plus vils que l’ennemi. Je n’avais pas à défendre le Front car je n’y étais pas et qu’il était capable de se défendre lui-même ! Mais qui peut me dire où, quand et comment, le Front a fait fausse route ou s’est renié ! Je n’ai obtenu aucune réponse ! Beaucoup de militants se sont levés et sont partis !</text:span></text:p>
      <text:p text:style-name="Text_20_body" loext:marker-style-name="T7"><text:span text:style-name="T7">Peu de temps plus tard à l’hommage pour J.B. Acquaviva in Querciolu, une nouvelle injure nous visait : ‟ Nous voulions des strapontins ” ! Le poison se répandait sans pouvoir l’endiguer ! Nous nous sommes réunis et avons décidé de créer notre propre mouvement en dehors de la Cuncolta. C’est comme cela qu’est né le mouvement corse pour l’auto‑détermination MPA ; ce n’était pas la naissance du Christ, mais on pouvait de manière sereine, continuer à porter l’idée de libération nationale. Dans cette mouvance il y avait une bonne ambiance amicale et le tandem Dume Bianchi ‑ Alain Orsoni animait bien ce nouveau </text:span><text:soft-page-break/><text:span text:style-name="T7">groupe ; on ne décrochait pas la lune, mais on pouvait militer et converser avec une large frange de la société. Au niveau clandestin il y eut quelques heurts mais de façon générale les choses semblaient assez calmes !</text:span><text:span text:style-name="T7"/></text:p>
      <text:p text:style-name="Text_20_body" loext:marker-style-name="T7"><text:span text:style-name="T7">Cinq ans plus tard il y eut l’élection de la chambre de commerce. Chacun savait que c’était le joyau de J.G. Colonna à travers l’homme de paille Edouard Cutoli ! Gilbert Casanova militant du MPA a gagné cette élection ! Voilà le détonateur de la soi-disant guerre fratricide ! Je suis certain aujourd’hui que c’est le ‟ Service Action ” de la DGSE qui a tué J.P. Leca, nuitamment, de loin, dans la nuque, à huit heures et demie du soir ! dans son bar </text:span><text:span text:style-name="T10">‟ </text:span><text:span text:style-name="T7">u Paradisu ”. On peut lire dans un livre de Vincent Nouzille, ‟ Les tueurs de la république ”, que le S.A. de la DGSE est intervenu contre les nationalistes corses ! Les faits ne sont pas précisés mais, si l’on n’est pas le dernier des zozos, on sait l’action clandestine de l’État in </text:span><text:span text:style-name="T9">Corsica</text:span><text:span text:style-name="T7"> !</text:span></text:p>
      <text:p text:style-name="Text_20_body" loext:marker-style-name="T7"><text:span text:style-name="T7">J’en étais persuadé à l’époque mais aujourd’hui j’en suis sûr : une opération si méticuleuse et si ‟ bien réussie ” contre l’homme le plus dangereux du Front ne pouvait être le fait de quelques apprentis sorciers, il fallait calculer précis ! C’est donc l’État, vous l’aviez deviné qui a déclenché la fameuse guéguerre en favorisant le groupe de leurs manipulés pour éliminer le plus dangereux d’en face ! Lorsqu’un état se disant démocratique et prétendant avoir inventé les droits de l’homme et des peuples et... , asseyez-vous, </text:span><text:span text:style-name="T9">la liberté</text:span><text:span text:style-name="T7">, agit de cette façon, il est à détruire ! </text:span></text:p>
      <text:p text:style-name="Text_20_body" loext:marker-style-name="T7"><text:span text:style-name="T7">Les droits de l’homme et des peuples furent écrits in Corsica par les trois ecclésiastiques balanins et Pascal Paoli ! Et c’est votre ancêtre Louis XV qui a détruit tout cela dans l’œuf ! Alors vos leçons vous pouvez vous les carrer où je pense ! Nous parlerons également de l’affaire tragi‑comique dite ‟ des paillotes ”, Chevènement, Bonnet !</text:span><text:span text:style-name="T7"/></text:p>
      <text:p text:style-name="Text_20_body" loext:marker-style-name="T7"><text:span text:style-name="T7">Le second homicide fut celui de Luc Belloni devant une boîte de nuit in Purtichju, même méthode de loin, fusil puissant, etc.</text:span><text:span text:style-name="T7"/></text:p>
      <text:p text:style-name="Text_20_body" loext:marker-style-name="T7"><text:span text:style-name="T7">L’année quatre-vingt-quinze fut ‟ de plomb ”, bon nombre de militants sont morts assassinés ! Parmi les plus connus, les plus audacieux, Pierre Albertini, homme de cœur et d’instinct, phénomène de force et de bonté ! Pour lui, ils envoyèrent (les retournés) des jeunes gens qui paraît-il l’aimaient bien ! Le fait est que l’effet de surprise a joué à plein ! Heureusement qu’ils l’aimaient bien ! Bien sûr il y eut un ‟ chjama e rispondi ”, un appel‑réponse et des innocents sont morts pour rien. Alors, braves gens, quand un état décide de tuer plusieurs dizaines de personnes qui défendent leur pays, leur peuple et les fait abattre comme des chiens !</text:span><text:span text:style-name="T7"/></text:p>
      <text:p text:style-name="Text_20_body" loext:marker-style-name="T7"><text:span text:style-name="T7">Alors, je vous dis : réfléchissez avant de déprécier ceux qui firent une violence plus matérielle qu’humaine. En cinquante ans de lutte pour nos droits face au pire état colonial il y eut plus de morts du côté corse que de celui de l’ennemi, l’ennemi étant politique et non physique. L’ennemi est l’État qui détruisit la première nation réellement démocratique de l’époque dite moderne. C’était l’époque où les peuples voulaient s’affranchir des tyrannies et c’est la ‟ patrie des droits de l’homme ” qui a voulu et veut encore en éradiquer l’idée même.</text:span><text:span text:style-name="T7"/></text:p>
      <text:p text:style-name="Text_20_body" loext:marker-style-name="T7"><text:span text:style-name="T7">Honte à toi, État de riches, soumis pire qu’une marionnette au pouvoir de la finance internationale, structure nauséabonde destructrice de tout ce qui est humanité, de la nature et de la planète entière. Oui, je suis en colère ! Il y a de quoi, mes raisons et les raisons de tous sont celles de tous ceux qui ont un cœur et non une calculette ou un compte en banque. Honte à ceux qui regardent mourir des peuples entiers sous les bombes et les armes chimiques sans même s’apercevoir que c’est l’humanité entière qui est en péril. Vous me dites qu’il ne tombe pas de bombes sur les corses ? Mais nous disparaissons de façon lente et sûre dans un piège à plusieurs filets : la langue et la culture sont détruites ; de l’économie et du développement, le pouvoir n’en veut pas ; l’environnement et la nature brûlent chaque année pour entretenir l’industrie du feu !</text:span><text:span text:style-name="T7"/></text:p>
      <text:p text:style-name="Text_20_body" loext:marker-style-name="T7"><text:soft-page-break/><text:span text:style-name="T7">Les seules affaires qui marchent in Corsica : les promesses non tenues des dirigeants parisiens quelle que soit leur doctrine et leur parti. Depuis des siècles ils débarquent se moquer de nous et repartent repus de nos produits ‟ du terroir ” ! Qui peut encore croire en ces gens faux, champions de la langue de bois, incroyables menteurs !</text:span><text:span text:style-name="T7"/></text:p>
      <text:p text:style-name="Text_20_body" loext:marker-style-name="T7"><text:span text:style-name="T7">L’humoriste Anne Romanoff dit dans un de ses sketches : ‟ Je n’embrasserai jamais d’homme politique de peur d’attraper une écharde ! ”. On peut rire... Mais...</text:span><text:span text:style-name="T7"/></text:p>
      <text:p text:style-name="Text_20_body" loext:marker-style-name="T7"><text:span text:style-name="T7">Vous avez donc compris que ce n’était pas un conflit fraternel mais plutôt une combine de haut vol pour tenter de détruire la lutte historique du peuple corse ! Ils ont fait pareil au Vietnam, en Algérie, rappelez-vous ‟ la bleuite ” : mille morts ! Ce n’est rien pour nos riches.</text:span><text:span text:style-name="T7"/></text:p>
      <text:p text:style-name="Text_20_body" loext:marker-style-name="T7"><text:span text:style-name="T7">Les Génois également, sales colonialistes, ont divisé la Corse en deux pour opposer Cismonti et Pumonti, Nord et Sud</text:span><text:span text:style-name="T7"/></text:p>
      <text:p text:style-name="Text_20_body" loext:marker-style-name="T7"><text:span text:style-name="T7">Pour moi la Corse va des îles Lavezzi à la Ghjraglia et si je vois que la langue du Nord est toscanisée, cela ne me perturbe pas trop puisque le Toscan, si vous ne le savez pas encore, vient du Corso‑Sarde ancien qui existe toujours en Corse du Sud et en Gaddura, au nord de la Sardaigne, ce qui veut dire qu’il y a une même langue qui a résisté à des millénaires de colonisation ! Alors, chers fradelli‑figadelli, je vous dis de façon nette et claire : la langue plus vraie, ancienne, authentique, est celle du Sud.</text:span><text:span text:style-name="T7"/></text:p>
      <text:p text:style-name="Text_20_body" loext:marker-style-name="T7"><text:span text:style-name="T7">Mais ne cassez pas les couilles, nous sommes tous corses ! Il suffit de ne pas se laisser détourner par l’idée fausse du négationnisme qui prétendrait niveler toute la planète avec la sous-culture : hamburger, Madonna, sex‑shop et autres folies.</text:span><text:span text:style-name="T7"/></text:p>
      <text:p text:style-name="Text_20_body" loext:marker-style-name="T7"><text:span text:style-name="T7">Je vous ai donné mon avis éclairé sur la tragique épopée vécue par nous dans les années quatre‑vingt dix.</text:span><text:span text:style-name="T7"/></text:p>
      <text:p text:style-name="Text_20_body" loext:marker-style-name="T7"><text:span text:style-name="T7">Vous pouvez chercher comme l’autruche qui met la tête dans le sable et le cul en l’air, l’analyse ne peut être réaliste et donc fausse ! Mais, moi qui étais dans la mêlée sans être clandestin, j’ai risqué ma peau à cause d’un fait auquel je n’avais rien à voir, une coïncidence. Je vous la raconte : le seize février quatre-vingt-seize, un an jour pour jour après la mort de J P Leca, un homme est assassiné quartier des Salines à Ajaccio ; il s’agit de Jules Massa, ami de François Santoni ! Il se trouve que j’avais un chantier, dans l’immeuble d’où il est sorti ! Je faisais toute la plomberie et le chauffage dans l’appartement de Natali Luciani avec qui on avait gardé l’amitié sans être dans le même groupe, peu importe. Lorsque je suis arrivé le matin pour travailler, il y avait un attroupement où était ‟ tombé ” Jules Massa et un autre devant le petit immeuble. J’avais un fourgon J5 pour mon matériel et j’avais couvert les vitres d’un film plastique faisant miroir pour cacher mon outillage coûteux ! Les amis de Jules Massa, que je ne connaissais pas, ont peut-être pensé qu’avec un tel véhicule j’avais fait le guet... Ou va savoir ce qu’ils ont pensé ! Heureusement, un de ceux‑là s’est vanté dans un bar que ‟ j’allais y être ! ”, que j’étais sur la liste, etc. Cet imbécile m’a sauvé la vie ! Et depuis les imbéciles ont toute ma sympathie. J’en ai parlé avec un ami Tony Leca qui était dans l’adversité mais resté un ami ! J’ai pris contact avec François Santoni pour éclaircir cette fâcheuse situation ! Et après six mois d’incertitude on m’a assuré qu’il n’y aurait aucun problème puisque j’avais dit la vérité ! J’ai travaillé six mois armé et heureusement je n’ai subi ni fait violence à personne. </text:span><text:span text:style-name="T9">ouf</text:span><text:span text:style-name="T7"> ! </text:span><text:span text:style-name="T9">vive</text:span><text:span text:style-name="T7"> les imbéciles !</text:span></text:p>
      <text:p text:style-name="Text_20_body" loext:marker-style-name="T7"><text:span text:style-name="T7">Après toutes ces galères, le MPA se réduisit ! A la dernière assemblée générale nul ne dit mot au sujet des drames vécus ! Il ne s’agissait que de petites querelles et d’affectif ! Bon nombre de militants se sont réunis et ont décidé de faire autrement.</text:span><text:span text:style-name="T7"/></text:p>
      <text:p text:style-name="Text_20_body" loext:marker-style-name="T7"><text:span text:style-name="T7">Peu de temps après naissait ‟ Corsica Viva ” avec la volonté de continuer la lutte, essayer de calmer les esprits et qu’un maximum de militants reviennent dans le mouvement sans violence ni esprit de vengeance ! Nous pouvons dire que nous avons pas mal réussi et en quatre-vingt-dix-neuf il y eut une réunion de toutes les sensibilités du mouvement national où nous décidâmes en notre âme et conscience </text:span><text:soft-page-break/><text:span text:style-name="T7">que plus jamais il n’y aurait de violences entre nous ! Un écrit fut signé par tous et cela est encore valable aujourd’hui !</text:span><text:span text:style-name="T7"/></text:p>
      <text:p text:style-name="Text_20_body" loext:marker-style-name="T7"><text:span text:style-name="T7">Quatre ans après la création de ‟ Corsica Viva ”, suite à une énorme assemblée in Corti, le mouvement national reprenait son unité : ‟ Indipindenza ” ! Nous, ceux qui voulaient une vraie démocratie interne et ne plus reproduire les erreurs passées, au fil des discussions, nous sommes restés à la porte !</text:span><text:span text:style-name="T7"/></text:p>
      <text:p text:style-name="Text_20_body" loext:marker-style-name="T7"><text:span text:style-name="T7">À cette époque j’avais été affaibli par un AVC en mai quatre‑vingt‑dix‑huit. Deux ans plus tard il fallut me déboucher les coronaires ! Peu de temps après ma fille ‟ Anghjula Serena ”, est venue vivre avec son père. </text:span><text:span text:style-name="T7"/></text:p>
      <text:p text:style-name="Text_20_body" loext:marker-style-name="T7"><text:span text:style-name="T7">Étant moins disponible, je me suis éloigné du mouvement, gardant mes contacts et participant lorsque je le pouvais ! En deux mille sept, j’ai créé une association culturelle avec une vingtaine de personnes, corses ou non, afin de tenter de faire progresser la langue et la culture corses ! Je fais le travail de fond étant apte à enseigner la langue, l’histoire, bref, le fond de notre </text:span><text:span text:style-name="T9">Être</text:span><text:span text:style-name="T7">, </text:span><text:span text:style-name="T10">‟ </text:span><text:span text:style-name="T7">Lingua è Cultura Viva ” ! Cela fait quinze ans que j’essaie de promouvoir la langue la plus authentique mais j’ai vite compris que tout ce qui est scolaire est orienté vers le parler Bastiais ! Comme si c’était Bastia qui avait engendré la langue et la Corse ! Tout ce qui est du Sud est déprécié, mis à l’écart ! J’ai écrit dans un journal local, ‟ U Taravu ”, qui a passé mes deux articles ‟ Défendons notre langue ” pour expliquer ce désastre et réveiller les consciences ! Personne n’a soufflé mot, ni pour ni contre ! A part le manifeste ‟ Pumuntincu ” de Rinatu Coti j’ai l’impression de nager à contre-courant ! Ces deux écrits seront publiés à la fin de cet ouvrage ! </text:span></text:p>
      <text:p text:style-name="P16" loext:marker-style-name="T16"/>
      <text:p text:style-name="Text_20_body" loext:marker-style-name="T7"><text:span text:style-name="T7">Mais le système français, l’Éducation Nationale, et les grosses têtes complices de la Faculté coloniale demeurent fermés et muets dans leur ‟ bouffonnerie vaniteuse ”. Peu leur importe à ces diplômés ignares qu’une des plus anciennes langues de Méditerranée se perde, emportant avec elle la mémoire de la première civilisation et l’idée antique et forte de la liberté ! Et c’est peut-être moi le complotiste ? La division coloniale génoise apporte ses fruits vénéneux plus que jamais ; mais, si les </text:span><text:span text:style-name="T10">‟ </text:span><text:span text:style-name="T7">culturels ” ne comprennent pas ou ne veulent pas comprendre cette distorsion putride, qui la comprendra ?</text:span></text:p>
      <text:p text:style-name="Text_20_body" loext:marker-style-name="T7"><text:span text:style-name="T9">Oui</text:span><text:span text:style-name="T7"> ! J’ai dans la gorge l’amertume de voir piétiner tout ce qui donna un peuple majeur avec une haute vision de la vraie liberté et non les éructations bourgeoises, de Face‑bock et autre Instagram ! Aujourd’hui la liberté serait juste un morceau de velours là où le piège meurtrit ! Ne peut-on plus penser hors du piège ?</text:span></text:p>
      <text:p text:style-name="Text_20_body" loext:marker-style-name="T7"><text:span text:style-name="T7">Trois mille cinq cents ans de tyrannie sur l’humanité auraient effacé la mémoire de plusieurs dizaines de millénaires où l’humain vivait en harmonie avec la nature et sans blesser personne ! Je rêve ? Regarde donc, en ce moment même il existe en Amazonie des peuples dits primitifs qui vivent en parfaite connaissance et respect de l’environnement et de leur communauté ! Si l’un d’eux fait une entorse aux bonnes règles, ils lui font des chatouilles ! Il n’y a ni police, ni prison, ni juges ! Par contre les soi-disant civilisés, riches bien entendu, envoient des snipers pour exterminer ces pacifiques afin de leur voler leur terre ! Où sont les civilisés et où sont les sauvages ! Les sauvages pourraient nous donner des leçons ! La forêt d’Amazonie brûle en permanence pour les intérêts à court terme et éphémères de quelques gros porcs financiers et c’est une telle civilisation qui te convient ? Serions-nous si écervelés pour ne pas voir que la finance à tout crin et son pouvoir destructeur nous mène tous à la catastrophe !</text:span><text:span text:style-name="T7"/></text:p>
      <text:p text:style-name="Text_20_body" loext:marker-style-name="T7"><text:span text:style-name="T7">A soixante-seize ans et comme de coutume, je n’ai peur de rien mais j’aimerais savoir que mes enfants et tous les enfants pourront vivre quelques millions d’années heureux, pas toi ? Comprenons‑nous bien, je ne prêche pour aucune chapelle, je n’ai pas cet esprit restreint ! Je parle ici pour toute l’humanité ! Nous sommes tous dans le même Titanic prêt à sombrer ! Je dis simplement qu’il faut trouver les moyens, c’est‑à‑dire l’intelligence et les actes, qui pourront éclairer cette nuit épaisse qui voudrait figer et envoyer au fond de l’abîme l’humanité toute entière. Attention aux faux prophètes ! C’est plutôt un mouvement </text:span><text:soft-page-break/><text:span text:style-name="T7">général, pétri d’intelligence du cœur, de courage, de volonté et de tout ce qui reste de bon en chaque </text:span><text:span text:style-name="T9">Être</text:span><text:span text:style-name="T7"> qui peut changer de manière profonde le sens de la vie !</text:span></text:p>
      <text:p text:style-name="Text_20_body" loext:marker-style-name="T7"><text:span text:style-name="T7">Vous aurez certainement compris au fil de ces lignes que je veux montrer : l’incommensurable !</text:span><text:span text:style-name="T7"/></text:p>
      <text:p text:style-name="Text_20_body" loext:marker-style-name="T7"><text:span text:style-name="T7">Depuis bon nombre de décennies la finance s’est internationalisée ! La dernière guerre mondiale a entre autre servi à installer les multinationales devenues ce jour transnationales sur la planète entière ! Il est une banque, que j’appellerai judéo‑américaine qui se trouve dans presque tous les pays du globe et qui fait jongler l’économie de ces pays. Nous appellerons ce phénomène </text:span><text:span text:style-name="T9">l’emprise sioniste</text:span><text:span text:style-name="T7"> sur le monde ! Mais ne nous trompons pas, ils ne sont pas seuls : il y a tous ceux qui dans chaque pays ne pensent qu’à l’argent !</text:span></text:p>
      <text:p text:style-name="Text_20_body" loext:marker-style-name="T7"><text:span text:style-name="T7">Des gens, de la nature, de la vie, ils s’en foutent ; il suffit que l’argent grossisse entre leurs mains ! </text:span><text:span text:style-name="T7"/></text:p>
      <text:p text:style-name="Text_20_body" loext:marker-style-name="T7"><text:span text:style-name="T7">Cela me fait penser à une expérience avec des rats ! Vous comparerez : dans la première expérience il n’y a qu’un seul rat dans une cage ; on fait passer du courant électrique dans la cage, le rat se débat, tente d’éviter le courant mais, après avoir reçu le courant plusieurs fois, il tombe malade ! L’humain isolé, rejeté dans cette société, devient comme ce rat ! Dans la deuxième expérience, on met deux rats dans la cage et pendant qu’on envoie le courant ils se battent et au bout de x fois, ils ne tombent pas malades ! Comme les couples ou autre engeance dans notre société ! Vous l’aviez compris. A la troisième expérience, il y a deux rats et il faut pour se nourrir pousser sur une commande. La nourriture tombe à l’opposé et seul le rat qui ne pousse pas peut manger ! Celui qui mange va crever d’avoir trop mangé mais il n’ira pas pousser pour que l’autre mange ! C’est en quelque sorte la caricature de notre société dite ‟ moderne ” : ce mot cache mille et mille conneries voire ignominies, en clair une minorité gaspille et crève de trop bouffer et l’immense majorité vit et crève dans la misère avec un nombre incalculable d’enfants esclaves ou qui crèvent de faim si ce n’est sous les bombes fabriquées dans les pays civilisés et démocratiques ! Et vous pouvez consentir à un tel système inhumain ? Je ne veux même pas penser que je vis dans un monde qui se prend pour des rats ! </text:span><text:span text:style-name="T9">Prétentieux</text:span><text:span text:style-name="T7"> ! En voyant tout ce désastre on peut penser qu’il n’y a rien à faire ! Voilà une ‟ pensée en marche arrière ” !</text:span></text:p>
      <text:p text:style-name="Text_20_body" loext:marker-style-name="T7"><text:span text:style-name="T7">Même les Parisiens commencent à installer des jardinets sur les toits des immeubles, des ruches pour le miel d’échappement et nous autres campagnards ne serions bons à rien ?</text:span><text:span text:style-name="T7"/></text:p>
      <text:p text:style-name="Text_20_body" loext:marker-style-name="T7"><text:span text:style-name="T7">Il faut se débarrasser du mépris que les fonctionnaires ont mis sur le dos du berger ou du ‟ cul terreux ” ! Celui qui peut croire en un monde sans bergers, campagnards et surtout agriculteurs respectueux de la terre et de la nature, celui-là a le cerveau retourné par la folie publicitaire et l’ignorance insufflée par la télévision et autres médias, journaux qui se copient l’un l’autre !</text:span><text:span text:style-name="T7"/></text:p>
      <text:p text:style-name="Text_20_body" loext:marker-style-name="T7"><text:span text:style-name="T7">Il y a maintenant environ soixante‑dix ans que grâce aux deux révolutions des transports et de la communication, les pouvoirs ont perturbé et détourné cultures, particularismes locaux, façons d’être du monde entier ! On voudrait nous faire croire qu’avant cette </text:span><text:span text:style-name="T10">‟ </text:span><text:span text:style-name="T7">évolution ” ce n’était qu’obscurantisme, tribalisme et régression, la misère totale quoi ! Quelle triste folie !</text:span></text:p>
      <text:p text:style-name="Text_20_body" loext:marker-style-name="T7"><text:span text:style-name="T7">Avant que le système du fric avec les moyens que je viens d’énumérer ne bouleverse manières d’être, façons de faire, anciennes coutumes, etc. les gens, les peuples vivaient proches de la nature en gardant l’esprit humain, de bon voisinage, solidarité et ainsi de suite ; surtout à la campagne car à la ville la mode commençait à faire ses dégâts et l’enfant qui allait en ville pour étudier était ridiculisé à cause de ses pantalons en velours côtelé, ses grosses chaussures et parrrlant en rrroulant les rrr ! D’ailleurs, entendez comment nos ‟ compatriotes ” continentaux prononcent les noms étrangers ou de nos villages ! Quelle horreur ! Écoutez‑les prononcer nos patronymes ou toponymes ‟ Ohimé ! ” . Voilà la vraie ignorance ! N’allez surtout pas croire que je suis raciste ! Jamais de la vie ! Mais ça me les brise un peu que certains </text:span><text:span text:style-name="T10">‟ </text:span><text:span text:style-name="T7">débarqués ” se prennent pour des êtres supérieurs ! Hran hran !</text:span></text:p>
      <text:p text:style-name="Text_20_body" loext:marker-style-name="T7"><text:soft-page-break/><text:span text:style-name="T7">Mon avis personnel est qu’il n’y a, en vérité ni supériorité, ni infériorité ! Il y a une valeur humaine et une dignité qui doit être reconnue à tous et à chacun ! Après évidement, les capacités de chacun peuvent être très différentes à tous niveaux ! Mais, peu importe ! Le fort doit aider le faible au lieu de l’écraser ou l’exploiter ! Non ? Tout cela devrait aller de soi, mais non ! La plupart des gens font comme les rats ! Mon explication d’un tel comportement me semble assez clair !</text:span><text:span text:style-name="T7"/></text:p>
      <text:p text:style-name="Text_20_body" loext:marker-style-name="T7"><text:span text:style-name="T7">1) Dans une société ou l’injustice, le non‑droit, la non‑liberté, règnent en maîtres et à haut niveau, comment voulez-vous que les effets ne soient pas pervertis un maximum !</text:span><text:span text:style-name="T7"/></text:p>
      <text:p text:style-name="Text_20_body" loext:marker-style-name="T7"><text:span text:style-name="T7">2) Alors que si les hautes qualités humaines étaient au niveau de l’institution, vous pouvez imaginer la qualité des résultats mais, je dois rêver !</text:span><text:span text:style-name="T7"/></text:p>
      <text:p text:style-name="Text_20_body" loext:marker-style-name="T7"><text:span text:style-name="T7">Je ne donne pas de leçons, je dis seulement ce que je pense, d’homme à vous comme dit ‟ Pido ”. Le genre humain ne m’a pas attendu pour faire bien ou ses conneries. Je crois que depuis soixante-huit, les idées ont évolué, il n’y a que l’État ou plutôt les états qui marchent de travers comme les chiens ! Plutôt que de leur donner du pouvoir par le vote, vous pouvez faire comme moi : j’inscris sur le bulletin, ce qui le rend nul, </text:span><text:span text:style-name="T10">‟ </text:span><text:span text:style-name="T7">ni le cancer, ni le sida ” ou </text:span><text:span text:style-name="T10">‟ </text:span><text:span text:style-name="T7">ni la peste, ni le choléra ” selon mon humeur ! Ça n’a l’air de rien ? Mais si soixante-dix pour cent de votants faisaient comme ça, nous saurions que nos hyènes nous pouvons les mettre dehors à coup de pieds dans le cul ! Vous vous êtes aperçus que mon esprit révolutionnaire reprend toujours le dessus !</text:span></text:p>
      <text:p text:style-name="Text_20_body" loext:marker-style-name="T7"><text:span text:style-name="T7">Quel étourdi ! Je ne vous ai pas encore parlé de l’affaire du préfet Érignac. Imaginez des militants rescapés du </text:span><text:span text:style-name="T10">‟ C</text:span><text:span text:style-name="T7">anal historique ” en pleine défaite qui compte ses morts ! Un ou plusieurs agents corsophones se font passer pour des ‟ sauveurs de la Corse ” et donnent à ces militants sincères mais affaiblis psychologiquement par la défaite sanglante de leur mouvance et apparemment dépourvus de vision politique claire, une </text:span><text:span text:style-name="T10">‟ </text:span><text:span text:style-name="T7">raison de tuer ”. Voilà, il faut montrer que l’on ne se bat plus entre nous et que nous pouvons frapper très fort l’État français ! Bref, une manipulation de haut vol ! Des tracts annonçant des actions énormes, des phraséologies empruntées à certains militants connus, désignant en quelque sorte des coupables à l’avance et donc une mise en condition générale orchestrée. Mais, qui pouvait savoir que ce malheureux préfet se rendrait tel soir à telle heure au théâtre le Kallisté ? Qui a fourni ce renseignement ? Le préfet était donc ‟ vendu ” ; qui a volé des documents importants dans le coffre du préfet le soir de son meurtre ou le lendemain ?</text:span></text:p>
      <text:p text:style-name="Text_20_body" loext:marker-style-name="T7"><text:span text:style-name="T7">Les faits : tous, témoin oculaire, enquêteurs divers ne voient que deux personnes sur la scène du crime, les sbires, le boss Marion et l’État en voient trois ! Le seul témoin oculaire, une femme, déclare, mais nul ne veut savoir, qu’elle a vu le tireur : grand, mince, blond, même la barbe ! Des yeux de fou impossibles à oublier et surtout pas ceux d’Ivan Colonna ! Les protagonistes sont tous de la région d’Ivan, ils se connaissent, ils auraient voulu qu’il soit des leurs mais Ivan a refusé cette galère et s’est désolidarisé !</text:span><text:span text:style-name="T7"/></text:p>
      <text:p text:style-name="Text_20_body" loext:marker-style-name="T7"><text:span text:style-name="T7">Voilà, le reproche tacite que fait l’État à Ivan Colonna : il eût fallu qu’il balance tout le monde. Donc en doulce France si tu n’es pas un délateur tu risques trois fois ‟ perpète ” !</text:span><text:span text:style-name="T7"/></text:p>
      <text:p text:style-name="Text_20_body" loext:marker-style-name="T7"><text:span text:style-name="T7">Donc, je dis : manipulation de A à Z ! Ce n’est pas fini ! l’État nomme en Corse le préfet Bonnet ! Fieffée canaille de formation coloniale qui a fait ses preuves ! </text:span><text:span text:style-name="T10">‟ </text:span><text:span text:style-name="T7">C’est l’homme qu’il faut, là où il faut » a dit son mentor, le rescapé du curare J.P. Chevènement, ce clown tragique que nous avions surnommé ‟ mister Bean ” ! Ces barbouzards préfectoraux avaient en fait pour mission de remettre la Corse à feu et à sang ! Le but était d’opposer nationalistes et société civile par quelques actions violentes calculées ! Heureusement qu’il se sont brûlés à la paillote. Quand je parlais d’action clandestine de l’État ? Alors ! Vous constaterez également combien l’État aime le peuple corse comme d’ailleurs les autres peuples de l’hexagone. Tout cet enchaînement de faits, analysés avec les éléments connus et la distance montrent bien qu’il y a une volonté farouche et déterminée d’en finir avec les </text:span><text:span text:style-name="T10">‟ </text:span><text:span text:style-name="T7">keurses ” ! C’est c’là, c’est c’là ! </text:span></text:p>
      <text:p text:style-name="Text_20_body" loext:marker-style-name="T7"><text:soft-page-break/><text:span text:style-name="T7">Je ne peux pas finir mon récit </text:span><text:span text:style-name="T10">‟ </text:span><text:span text:style-name="T7">décapant ” sans vous parler du coronavirus ! Vous avez internet ? Prenez ‟ www.morpheus.fr ” et vous aurez tous les témoignages de scientifiques, bien avant la pandémie : cette Covid 19 est travaillée dans tous les labo, P4, militaires de tous les pays dits développés depuis plus de trente‑quatre ans ! Mais qui nous ment ainsi ? Avec un peu de recul, combien de virus avons-nous pris dans la tronche depuis le SIDA ?</text:span></text:p>
      <text:p text:style-name="Text_20_body" loext:marker-style-name="T7"><text:span text:style-name="T7">Toujours avec mon esprit ‟ déplacé ”, je vois dans tout ça une stratégie perfide, énorme et de très mauvais augure pour museler un max l’humanité ! Mais tout est présenté dans un ‟ emballage ” de responsabilité collective et de liberté ! Tojor, tojor... , la langue fourchue du visage pâle ! Dans la dernière déclaration de ‟ macaron ” l’obligation de vaccination ne fait aucun doute ! Au nom de la liberté ! Mais bien sûr ! L’avenir proche nous dira si nous avons refusé cette mainmise totalitaire ou si nous avons accepté de fermer la porte de notre prison ou enfer ! J’ai écrit ces lignes en juin 2021, en attendant une opération qui pouvait m’apporter paralysie ou mort. Heureusement le chirurgien J.P. Leschi, homme de foi et d’énorme conscience professionnelle a réussi à me sauver la vie. Je l’en remercie avec amitié et grand respect. </text:span><text:span text:style-name="T7"/></text:p>
      <text:p text:style-name="Text_20_body" loext:marker-style-name="T7"><text:span text:style-name="T7">Donc, il me faut ajouter quelques paroles à ce texte. Le 2 mars 2022 j’apprends avec peine et colère ce qui est arrivé à Yvan Colonna. Pour l’homme lambda comme on dit aujourd’hui : peu importe, surtout in french ! Ici nous avons vu le peuple descendre dans la rue et la jeunesse affronter plusieurs jours les matraqueurs assermentés. Pour moi vieux militant, à fleur de peau et de conscience, c’est un immense méfait de l’État français qui veut nous faire baisser la tête ! Cette pourriture infecte et prétentieuse tente de cacher ses emplâtres se servant de canailles pour accomplir ses basses besognes, ses basses hontes et leurs ministricules avec la bouche en biais par le racisme disent ‟ Colonna n’était pas un héros ”. Êtres ignobles ! Vous êtes peut-être des héros ? Et tous ceux qui ont porté tort à un innocent de manière vile et lâche, sont des héros ? Et vous voudriez que je vous ressemble ? Regardez-vous à l’intérieur si vous en avez le courage ! Mais le courage n’est point chez l’oppresseur, plutôt chez le résistant !</text:span><text:span text:style-name="T7"/></text:p>
      <text:p text:style-name="Text_20_body" loext:marker-style-name="T7"><text:span text:style-name="T7">Que cela vous plaise ou pas, je vous le jette à la face : Yvan Colonna avait plus de valeur que cent mille ministres français ou d’ailleurs. </text:span><text:span text:style-name="T7"/></text:p>
      <text:p text:style-name="Text_20_body" loext:marker-style-name="T7"><text:span text:style-name="T7">Et le peuple corse a apporté plus de lumière au monde que tous vos rois, écrivains et esprits bourgeois que j’appelle ‟ </text:span><text:span text:style-name="T9">sida mental</text:span><text:span text:style-name="T7"> ” !</text:span></text:p>
      <text:p text:style-name="Text_20_body" loext:marker-style-name="T7"><text:span text:style-name="T7">Il me semble qu’il est temps de boucler cet ouvrage... Je ne veux perturber personne mais, il y a de quoi faire...</text:span><text:span text:style-name="T7"/></text:p>
      <text:p text:style-name="Text_20_body" loext:marker-style-name="T7"><text:span text:style-name="T7">Ci-joints deux autres écrits pour défendre la langue, publiés dans ‟ U Taravu ” il y a deux ou trois ans et un écrit de libre opinion de janvier deux mille dix-huit ! Comme les grosses pierres sur nos murs anciens, ‟ i barreti ”, voici ‟ a barreta ” de cet écrit : ce sont justice, vérité et liberté qui feront croître l’humanité ! </text:span><text:span text:style-name="T7"/></text:p>
      <text:p text:style-name="Datation"><text:span text:style-name="T8">Antona</text:span> Lavisu Saveriu</text:p>
      <text:p text:style-name="Datation">Juin 2021</text:p>
      <text:h text:style-name="P4" text:outline-level="2"><text:bookmark-start text:name="__RefHeading___Toc2399_2002648549"/>Textes publiés dans le journal U Taravu<text:bookmark-end text:name="__RefHeading___Toc2399_2002648549"/></text:h>
      <text:h text:style-name="P17" text:outline-level="3"><text:bookmark-start text:name="__RefHeading___Toc6130_2002648549"/>Défendons notre langue !<text:bookmark-end text:name="__RefHeading___Toc6130_2002648549"/></text:h>
      <text:p text:style-name="Text_20_body">Je voudrais initier aujourd’hui une voie, une réflexion sur une situation terrible, celle du mauvais sort fait depuis trente ans à la langue corse. Nous savons que le système jacobin français a tout fait pour éradiquer la langue corse ! Après l’avoir presque totalement détruite, ils ont décidé de la faire enseigner dans les écoles ! Comme ils sont gentils ces jacobins, de quoi en faire un élevage ! Mais, au lieu de choisir la langue la plus ancienne, celle dont on sait aujourd’hui qu’elle a plusieurs millénaires d’existence... Non ! Nos dirigeants ont mis au rebut la langue la plus authentique... Comme je suis médisant ! Ils ne l’ont pas fait exprès ! Et donc ils nous ont ‟ collé ” dans les livres d’études, de la maternelle à l’université, toujours sans le faire exprès, vous pouvez le constater, je l’ai dit tout à l’heure ! Ils nous ont donc «collé ” une langue qui, qu’on le veuille ou non, est arrivée par le bateau ! Ça n’a l’air de rien ? Eh bien, nous serions, nous autres corses, gens qui avons attendu les bateaux de tous horizons pour... , parler... , écrire... , bref, exister ! Ça, ‟ braves gens ”, si ce n’est pas une pensée coloniale, je ne m’appelle plus Antona Louis Xavier !</text:p>
      <text:p text:style-name="Text_20_body" loext:marker-style-name="T7"><text:span text:style-name="T7">J’ai entendu il y a quelques temps une émission qui parlait de la méditerranée, que le niveau de cette mer avait augmenté de cent vingt mètres voici douze mille ans ! Étant un parfait idiot, je me suis fait quelques réflexions. A ce jour, le sud de la Corse et le nord de la Sardaigne parlent encore la même langue ! Alors je dis à ceux du nord de la Corse qui croient que la vraie langue serait la leur qu’il leur faut apprendre un peu plus l’histoire de la méditerranée et surtout ce qui fût dans la haute antiquité, la civilisation CORSO-SARDE !</text:span><text:span text:style-name="T7"/></text:p>
      <text:p text:style-name="Text_20_body" loext:marker-style-name="T7"><text:span text:style-name="T7">Alors, je vous dis chers frères que l’affaire est très grave, il ne s’agit ni d’une blague, ni d’une connerie ! Paroles que j’ai entendues ces temps derniers ! Pour nous autres du Sud ce n’est autre que le maintien ou la perte de notre langue qui, si vous ne le savez pas je vous l’apprends, est celle qui a initié le Toscan, du fait que les corses, quelques millénaires avant notre ère, après avoir découvert le premier cuivre et le bronze premier (cuivre arsénié !) ont franchi la mer pour travailler ces métaux là où il y en avait plus qu’ici !</text:span><text:span text:style-name="T7"/></text:p>
      <text:p text:style-name="Text_20_body" loext:marker-style-name="T7"><text:span text:style-name="T7">A ce niveau d’explications je dois vous préciser la source de ce menu savoir ! Il faudrait chers frères, vous décider à lire les livres d’un homme érudit qui après avoir travaillé avec bon nombre des spécialistes des cultures méditerranéennes sur un plan pluridisciplinaire, a pu faire un lien, une synthèse, qui l’ont conduit très loin, dans notre histoire et surtout la préhistoire du très vieux pays CORSO-SARDE ! Ma source d’information s’appelle : STROMBONI Joseph qui n’est pas seul puisqu’il y a une trentaine de grosses têtes en Ethnologie, histoire, langues, Archéologie etc.et de tant de belles cultures de l’antique méditerranée ! Berceau de la civilisation !</text:span><text:span text:style-name="T7"/></text:p>
      <text:p text:style-name="Text_20_body" loext:marker-style-name="T7"><text:span text:style-name="T7">Si vous n’y croyez pas cela veut dire que vous avez perdu votre inconscient collectif et votre langue du sud qui avec la toponymie permet de remonter sur plusieurs millénaires d’histoire humaine !</text:span><text:span text:style-name="T7"/></text:p>
      <text:p text:style-name="Text_20_body" loext:marker-style-name="T7"><text:span text:style-name="T7">Toute la culture officielle et surtout cette culture coloniale française, tente de détruire totalement notre culture authentique, pétrie justement, de tout cet acquis ancien, ou le juste avait force de loi et de vertueuse pensée.</text:span><text:span text:style-name="T7"/></text:p>
      <text:p text:style-name="Text_20_body" loext:marker-style-name="T7"><text:span text:style-name="T7">La motivation du pouvoir me paraît compréhensible : il faut, pour le système dominant, que tous croient qu’humanité et tyrannie sont arrivés de concert sur cette terre !</text:span><text:span text:style-name="T7"/></text:p>
      <text:p text:style-name="Text_20_body" loext:marker-style-name="T7"><text:soft-page-break/><text:span text:style-name="T7">Personnellement, je crois que c’est une des plus grosses tromperies mise en place par les pouvoirs pour faire oublier au monde, qu’avant eux, il y avait la vraie liberté ! Alors qu’aujourd’hui, nos dominants voudraient que tous soient dans la pensée de la non‑pensée, c’est‑à‑dire que chacun doit penser comme tous, ainsi plus personne ne pense ! Ou, dit autrement que chacun se trouve en situation de pensée unique !</text:span><text:span text:style-name="T7"/></text:p>
      <text:p text:style-name="Text_20_body" loext:marker-style-name="T7"><text:span text:style-name="T7">Soyons attentifs et comprenons où les pouvoirs de la grande finance veulent nous mener, ça fait froid dans le dos ! Mais revenons à ce qui nous importe ici, je veux dire que la plupart d’entre nous pensons que la Corse va des iles Lavezzi, jusqu’à la Ghjraglia !</text:span><text:span text:style-name="T7"/></text:p>
      <text:p text:style-name="Text_20_body" loext:marker-style-name="T7"><text:span text:style-name="T7">La partition de la Corse ‟ Cismonti è Pumonti ” est un méfait colonial génois qui ne peut me convenir, ni à l’époque, ni maintenant, ni jamais ! Et plutôt que de vous croire supérieurs, tentez d’apprendre ce que les forces coloniales ont apporté de malheurs à cette pauvre Corse et nous pourrons peut-être faire un long morceau de route, un long morceau d’histoire ensemble !</text:span><text:span text:style-name="T7"/></text:p>
      <text:p text:style-name="Text_20_body" loext:marker-style-name="T7"><text:span text:style-name="T7">Je n’écris jamais pour nuire à quiconque ! Non, j’écris avec la force mentale d’un vieux militant corse qui ne veut rien perdre de ce qui fait que nous soyons corses, donc frères, même si les siècles de colonialisme ont créé certaines contradictions, il faut aujourd’hui comprendre tous ensemble ce qui apporte malheurs et galères ! Les pièges coloniaux ou capitalistes qui sortent du même moule, on ne peut plus les ignorer ! C’est à nous de les détourner et de les détruire.</text:span><text:span text:style-name="T7"/></text:p>
      <text:p text:style-name="Datation">Janvier 2017, U Taravu n°286 et 291, en langue corse.</text:p>
      <text:p text:style-name="P8" loext:marker-style-name="T13"/>
      <text:h text:style-name="P17" text:outline-level="3"><text:bookmark-start text:name="__RefHeading___Toc6128_2002648549"/>Défendons notre langue ! (suite)<text:bookmark-end text:name="__RefHeading___Toc6128_2002648549"/></text:h>
      <text:p text:style-name="Text_20_body">Le fait d’avoir choisi la langue du nord, le Cismonti, pour l’enseigner dans les écoles n’est pas la seule décision du système éducatif français ! Il y a certainement eu une belle entente avec les « grosses têtes » que nous pouvons voir aujourd’hui patrons de l’université de Corti ! Je ne parle pas de ce que je ne connais pas ! À l’ouverture de la faculté, les gens capables et compétents du Sud ont été écartés volontairement !</text:p>
      <text:p text:style-name="Text_20_body" loext:marker-style-name="T7"><text:span text:style-name="T7">Farrandu Ettori qui s’est tant engagé pour faire rouvrir cette faculté, qui a fait d’énormes études de l’histoire corse et surtout de l’époque et de l’œuvre de Pascal Paoli. Rinatu Coti qui a écrit des œuvres inégalées ! Allez donc écrire le fameux : Intornu a l’essezza ! J’en oublie d’autres. Mais, je me rappelle que le premier président de l’université s’appelait Pascal Arrighi, connu pour ses faits OAS ! Paix à son âme. À ses côtés, ils ont nommé un certain Francis Pomponi, grand créateur de la célèbre CFR (Corse française et républicaine) ! Serais-je si médisant ? Nous le voyons tous, à ce jour, que la Corse est surchargée de savants et qu’elle déborde de développements économiques, culturels, etc. Allons donc ! Une faculté, qui ne sait ou qui ne veut promouvoir une vraie culture corse dans sa globalité et sa diversité, ne vaut que ce qu’elle est : une faculté à l’unique service du colonialisme français !</text:span><text:span text:style-name="T7"/></text:p>
      <text:p text:style-name="Text_20_body" loext:marker-style-name="T7"><text:span text:style-name="T7">Lorsqu’on pense aux siècles de prison subis par nos militants et à tous ceux qui ont donné leur vie pour la Corse, on comprend dans quel mépris nous relègue la France ! Pire ! Cet état jacobin demeure dans sa logique de destruction totale de ce peuple et de sa culture !</text:span><text:span text:style-name="T7"/></text:p>
      <text:p text:style-name="Text_20_body" loext:marker-style-name="T7"><text:span text:style-name="T7">Il est vrai que le peuple corse ‟ dérange le siècle ” ! Et même les siècles à cause de son esprit de justice, de respect de soi et des autres et surtout l’esprit de la vraie liberté, inhérent à notre culture de la haute antiquité à nos jours ! Nous nous souvenons des écrits romains attestant que les corses et un peuple ibérique ne travaillaient pas en esclavage ! Le mépris nous est tombé dessus à cette époque où les sociétés grecques et ensuite romaines et jusqu’à aujourd’hui, se sont fondées sur l’exploitation de la sueur et du sang humain ! Vous allez me dire que je me suis éloigné de la langue ? Alors vous n’avez pas compris que tout est lié et une chose explique l’autre. </text:span><text:span text:style-name="T7"/></text:p>
      <text:p text:style-name="Text_20_body" loext:marker-style-name="T7"><text:soft-page-break/><text:span text:style-name="T7">Nous disions donc que le système français, comme d’ailleurs les autres systèmes, tous soumis au pouvoir du capital, agissent pour détruire complètement la mémoire et la culture du peuple pour imposer la sous‑culture consumériste qui va de pair avec la volonté de soumettre les gens !</text:span><text:span text:style-name="T7"/></text:p>
      <text:p text:style-name="Text_20_body" loext:marker-style-name="T7"><text:span text:style-name="T7">Aujourd’hui c’est différent car le système utilise beaucoup de spécialistes en psychanalyse de masse ou individuelle afin d’obtenir le consentement de l’exploité, de l’aliéné... Ainsi, personne n’y comprend rien et la plupart des ‟ honnêtes gens ” réclament plus de consommation, plus de répression, bref plus de soumission ! Je vais vous faire plaisir, revenons à notre problème de la langue : priver un peuple de sa langue est le meilleur moyen de tuer ce peuple ! </text:span><text:span text:style-name="T7"/></text:p>
      <text:p text:style-name="Text_20_body" loext:marker-style-name="T7"><text:span text:style-name="T7">C’est pour cela que simple animateur de l’association ‟ Lingua e Cultura Viva ”, je ne veux pas laisser mourir notre belle langue du Sud !</text:span><text:span text:style-name="T7"/></text:p>
      <text:p text:style-name="Text_20_body" loext:marker-style-name="T7"><text:span text:style-name="T7">Nous autres sommes peut-être plus fins que les balanins, nous n’avons jamais dit qu’en Corse il n’y a qu’une seule langue et que c’est la nôtre ! Hein ! Nous l’avons pensé ?  NON ! Nous disons qu’il y a deux grands parler à cause de tant de méfaits coloniaux !</text:span><text:span text:style-name="T7"/></text:p>
      <text:p text:style-name="Text_20_body" loext:marker-style-name="T7"><text:span text:style-name="T7">Rappelez-vous Cismonti et Pumonti et donc nous tenons compte de la situation dans son intégralité, c’est‑à‑dire, deux grands parlers, avec tous les particularismes locaux pour ne rien perdre de cette énorme richesse linguistique.</text:span><text:span text:style-name="T7"/></text:p>
      <text:p text:style-name="Text_20_body" loext:marker-style-name="T7"><text:span text:style-name="T7">Je ne serai jamais las de défendre notre langue et je tiens à préciser : défendre une langue c’est aussi les défendre toutes ! Mettre au rebus une langue est un fait colonial ! Alors soyez attentifs à ne pas faire pire que ceux que nous combattons !</text:span><text:span text:style-name="T7"/></text:p>
      <text:p text:style-name="Text_20_body" loext:marker-style-name="T7"><text:span text:style-name="T7">Nous savons que le pouvoir depuis Néron et avant lui divise pour régner, alors faisons donc pour le mieux ! Je suis en train d’écouter l’émission ‟ Par un dettu ”, deux grosses têtes expliquent qu’il faut apprendre le grec et le latin pour connaître le monde et surtout la langue corse ! PAUVRES BOUGRES ! Ils ne savent pas ces ‟ formatés ” que notre langue est beaucoup plus ancienne que le grec et le latin ! Je vais vous poser maintenant une devinette : serait‑ce que l’humanité, les langues, bref la civilisation humaine n’a débuté qu’il y a seulement trois mille cinq cents ans ? On nous prendrait pour des imbéciles, ça ne m’étonnerait pas du tout !</text:span><text:span text:style-name="T7"/></text:p>
      <text:p text:style-name="Text_20_body" loext:marker-style-name="T7"><text:span text:style-name="T7">Je vais répéter, mais peu importe ! Les pouvoirs, depuis qu’ils existent tentent de faire croire à l’humanité entière que le pouvoir de quelques-uns sur tous les autres est naturel, voulu, tous le demandent... c’est nécessaire ! Regardons donc les noms de nos rues ! : Marbeuf, Bonaparte, etc. Tous canailles sanguinaires ! Alors que leur seule place serait la poubelle de l’histoire !</text:span><text:span text:style-name="T7"/></text:p>
      <text:p text:style-name="Text_20_body" loext:marker-style-name="T7"><text:span text:style-name="T7">Je sais... Je suis Méchant ! Nous pouvons entendre chaque jour dans les médias : tout ce qui se rapporte à l’art, l’histoire, la culture, il n’y a rien eu avant les grecs et les romains ! C’est‑à‑dire avant la tyrannie ! Cela ne vous semble‑t‑il pas étrange et FAUX ! N’ayant jamais supporté injustice ni domination, je vous le dis comme je le pense : ils vous prennent pour des ‟ épluchures d’oignon ”. Je vous entends déjà ‟ pour qui se prend-t-il celui-là ? ”, ne vous tracassez pas, je suis comme vous, je suis des vôtres. J’ai vécu certaines situations, dans certains lieux qui m’ont ouvert les yeux et je sais de façon aiguë ce que vaut le pouvoir et surtout le pouvoir français !</text:span><text:span text:style-name="T7"/></text:p>
      <text:p text:style-name="Text_20_body" loext:marker-style-name="T7"><text:span text:style-name="T7">Je vous parle des pouvoirs pour vous montrer qu’ils sont plus roublards que nous ! Même quand ils lâchent quelque chose il y a toujours un piège quelque part ! Maintenant que vous avez compris je vais vous</text:span><text:span text:style-name="T7"/></text:p>
      <text:p text:style-name="Text_20_body" loext:marker-style-name="T7"><text:span text:style-name="T7">le dire, ils ont fait semblant de nous rendre notre langue.</text:span><text:span text:style-name="T7"/></text:p>
      <text:p text:style-name="Text_20_body" loext:marker-style-name="T7"><text:span text:style-name="T7">Alors, qu’ils nous privent de la plus authentique, celle qui existait à l’époque de la bible. Mais comment, puis‑je savoir pareilles choses ? Je vous l’ai déjà dit : je suis un fidèle lecteur du grand José Stronboni ! Perspicaces comme je vous connais, vous allez me demander le motif d’un si grand dégât. Heureusement que j’ai bon caractère : c’est pour détruire un peu plus la mémoire et la langue vraie au profit d’une langue </text:span><text:soft-page-break/><text:span text:style-name="T7">factice appelée langue ‟ ausbau ”, terme allemand qui veut dire selon ce qui m’a été expliqué ‟ langue en construction ! ”. Voici donc l’affaire ! Ils, nos grosses têtes de la fac, vont construire une langue qui avait déjà toute sa place dans la civilisation méditerranéenne ! Première civilisation qui vécut en liberté plusieurs millénaires avant les tyrannies grecques et romaines ! Mais cela... Il ne faut pas le dire ! Alors, je le dis et en rajoute même une grosse louche ! Si nous considérons l’Âge du genre humain nous irons jusqu’à plusieurs dizaines, voire plus, de millénaires ! Or, notre ‟ belle ” tyrannie, nous pouvons la dater à trois mille cinq cent ans : toujours nos grecs et nos romains ! Je le répète, vous l’aviez déjà oublié !<text:tab/> </text:span><text:span text:style-name="T7"/></text:p>
      <text:p text:style-name="Text_20_body" loext:marker-style-name="T7"><text:span text:style-name="T7">Bien que j’aime plaisanter, je dis maintenant de façon très sérieuse que la tyrannie quelle que soit la forme ou l’expression n’est qu’un accident hystérique ! OUI, j’ai bien écrit hystérique et non historique !</text:span><text:span text:style-name="T7"/></text:p>
      <text:p text:style-name="Text_20_body" loext:marker-style-name="T7"><text:span text:style-name="T7">Vous n’allez pas me croire : constatez donc les dégâts causés à la planète entière et à... , l’humanité !</text:span><text:span text:style-name="T7"/></text:p>
      <text:p text:style-name="Datation">Février 2017, U Taravu n°273, en langue corse.</text:p>
      <text:h text:style-name="P18" text:outline-level="3"><text:bookmark-start text:name="__RefHeading___Toc6126_2002648549"/>Attention de ne pas finir dans les poubelles de l’histoire !<text:bookmark-end text:name="__RefHeading___Toc6126_2002648549"/></text:h>
      <text:p text:style-name="Text_20_body" loext:marker-style-name="T7"><text:span text:style-name="T7">La France continue de jouer les donneurs de leçons, alors faisons tranquillement un bilan historique de ce qu’on appelle la Corse française ! Corsica, après quarante ans de guerre contre l’occupant génois, s’est tout naturellement érigée en nation libre, indépendante et surtout démocratique ! Une démocratie dont le modèle et le contenu n’existe à ce jour sur la planète. L’Europe des lumières a les yeux braqués sur ce pays innovant, Voltaire et Rousseau font l’éloge de cette île qui sait encore légiférer. Souvenons-nous que la France avait aidé les Génois à se maintenir en Corse, en 1738, en vain. Gènes avait donc contracté une dette envers la France ! Devinez ce que firent les deux horreurs coloniales ? Gènes vend la Corse à la France ! Et la France, qui est le pays que les Corses connaissent le mieux a conclu le marché le plus vil connu à ce jour, le traité de Versailles en mai 1768. Résultat : trente mille soldats français vomis sur nos côtes noyant dans le sang le trône de la liberté écrit Bonaparte vingt ans plus tard, avant de se faire récupérer par les jacobins !</text:span><text:span text:style-name="T7"/></text:p>
      <text:p text:style-name="Text_20_body" loext:marker-style-name="T7"><text:span text:style-name="T7">En fait, la répression sous toutes ses formes ne s’est jamais arrêtée à ce jour ! Personnellement j’appelle tout cela : un authentique crime contre l’humanité ! Pour les naïfs, je tiens à préciser que l’annexion violente de la Corse n’a pas seulement pour but une implantation stratégique en méditerranée, la France absolutiste de Louis XV prend la Corse en main pour la détruire totalement ! Comment supporter une vraie démocratie, alors que l’on tient le peuple sous le joug féodal depuis Clovis ! Notre histoire est totalement différente de la vôtre, tenants du pouvoir français ! Il vous est plus commode de faire semblant de l’ignorer ! Alors que, pauvres de vous, à part la démocratie bourgeoise ou la loi du fric, que connaissez-vous de la liberté ou tout simplement de la vie ? Sans états d’âme, vous continuez le génocide multiséculaire débuté par votre ancêtre Louis XV ! Pourtant depuis 5 ans, nous sortons vainqueurs de toutes les élections et c’est là où l’on découvre l’ampleur de votre veulerie endémique : vous reniez allègrement tous vos bons principes, à savoir, le suffrage universel, l’État de droit, etc. Avec ça, les coups tordus en tout genre qui aboutissent à des drames sordides, à des condamnations iniques et sans l’ombre d’une preuve, à de hauts fonctionnaires qui utilisent l’illégalité afin de remettre la Corse à feu et à sang ! Je vous rappelle le rescapé du curare et son bonnet. Vous l’aviez oublié ? Pas nous ! Si j’avais envie de faire de l’humour, je dirais aux dirigeants parisiens qui ne sont en réalité que les marionnettes serviles de la grande finance internationale, que, sans prétention aucune, je les connais comme si je les avais loupés ! Pour évoluer, on peut rêver, il vous faudrait du cœur et de l’esprit. Chacun sait qu’un monstre froid n’a pas de cœur et quant à l’esprit, il faudrait pouvoir greffer les cerveaux ! Nous continuerons notre chemin vers la liberté, qui consiste pour nous à grandir l’humain en l’homme. Totalement incompréhensible pour vous !</text:span><text:span text:style-name="T7"/></text:p>
      <text:p text:style-name="Text_20_body" loext:marker-style-name="T7"><text:span text:style-name="T7">Attention de ne pas finir dans les poubelles de l’histoire !</text:span><text:span text:style-name="T7"/></text:p>
      <text:p text:style-name="Datation">Janvier 2018, u Taravu n°282 et 291, en français.</text:p>
      <text:h text:style-name="P18" text:outline-level="3"><text:bookmark-start text:name="__RefHeading___Toc6124_2002648549"/>Le rassemblement en faveur de la résistance palestinienne<text:bookmark-end text:name="__RefHeading___Toc6124_2002648549"/></text:h>
      <text:p text:style-name="Text_20_body" loext:marker-style-name="T7"><text:span text:style-name="T7">Je suis descendu à Ajaccio, en soutien à la lutte du peuple Palestinien, il y avait en gros, une cinquantaine de personnes ! Après plus de soixante‑dix ans d’une guerre génocidaire qui frappe le peuple de Palestine, plus les drames qui surviennent ces quelques jours, peu de gens se bougent ! Ce qui arrive aujourd’hui à un peuple peut arriver demain à un autre ! Nous l’avons vu sous le fascisme il y a soixante‑dix ans et plus ! Beaucoup de naïfs pensent que de telles choses ne peuvent plus arriver ! Malheureux ! Quel est l’homme, quel est l’historien qui porte un regard aigu sur la situation actuelle ? Je n’en connais pas.</text:span><text:span text:style-name="T7"/></text:p>
      <text:p text:style-name="Text_20_body" loext:marker-style-name="T7"><text:span text:style-name="T7">Alors au lieu de me désespérer, j’essaie de réfléchir et rassembler pièces et morceaux de ce qu’une vie militante m’ont appris à mes dépends !</text:span><text:span text:style-name="T7"/></text:p>
      <text:p text:style-name="Text_20_body" loext:marker-style-name="T7"><text:span text:style-name="T7">Partons donc de la guerre de 14-18. Alors, le pouvoir de la finance qui à mon avis se mondialisait déjà, a organisé l’auto‑génocide de la paysannerie Européenne ! Les Anglais, les Allemands, les Français... Pour nous, corses, ce fut l’enfer direct ! Vous allez me dire que c’est une énormité ? NON ! Il fallait, pour le monde de la finance mettre les peuples à genoux pour que le capitalisme se développe davantage ! Cela détruisait également la famille en envoyant la femme à l’usine ! Dès lors beaucoup de monde a migré vers les villes pour trouver un emploi ! Ainsi, la force campagnarde a servi à accroître... , la finance !</text:span><text:span text:style-name="T7"/></text:p>
      <text:p text:style-name="Text_20_body" loext:marker-style-name="T7"><text:span text:style-name="T7">Vingt ans plus tard éclate la guerre de 39-45. À ce moment, les pouvoirs bien en main de la finance ont détruit tant et plus et favorisé l’invasion fasciste, nazi, face au risque de prise de pouvoir du peuple ! Nous connaissons le résultat !</text:span><text:span text:style-name="T7"/></text:p>
      <text:p text:style-name="Text_20_body" loext:marker-style-name="T7"><text:span text:style-name="T7">Et presque sans s’en apercevoir, nous sommes entrés dans un système à caractère totalisant qui s’est emparé de la planète entière ! Mais, qu’a à voir ici le problème Palestinien ? Justement ! Si le pouvoir israélien se permet le massacre des innocents, c’est parce qu’il a avec lui la force démesurée de la finance judéo‑américaine ! N’est-ce pas Trump qui a mis le feu en déclarant Jérusalem capitale d’Israël ! Il faudrait être bien naïf ou privé de discernement pour ne pas voir qu’Amérique et Israël ne font qu’un, avec le but de ruiner le monde arabe en général ! La Palestine n’est que l’infortuné laboratoire de l’immense entreprise criminelle mise en marche par le pouvoir désormais mondial de la putride finance ! </text:span><text:span text:style-name="T7"/></text:p>
      <text:p text:style-name="Text_20_body" loext:marker-style-name="T7"><text:span text:style-name="T7">Frères humains comprenons et faisons, sans tarder, ce qui peut encore nous sauver. Demain, est INCERTAIN ! Peut‑être que je rêve mais, je crois qu’amour, justice, vérité et liberté peuvent faire croître l’humanité !</text:span><text:span text:style-name="T7"/></text:p>
      <text:p text:style-name="Datation">Mai 2018</text:p>
      <text:h text:style-name="P19" text:outline-level="1"><text:bookmark-start text:name="__RefHeading___Toc4948_3529829371"/>Corsu<text:bookmark-end text:name="__RefHeading___Toc4948_3529829371"/></text:h>
      <text:h text:style-name="P20" text:outline-level="2" loext:marker-style-name="T6"><text:bookmark-start text:name="__RefHeading___Toc7341_1307043680"/><text:span text:style-name="T6">Prifazioni</text:span><text:bookmark-end text:name="__RefHeading___Toc7341_1307043680"/><text:span text:style-name="T6"/></text:h>
      <text:p text:style-name="Text_20_body" loext:marker-style-name="T6"><text:span text:style-name="T6">U prifatori godi u privileghju tamantu di scopra l’òpara chì l’autori li cheri di prifaziunà.</text:span><text:span text:style-name="T6"/></text:p>
      <text:p text:style-name="Text_20_body" loext:marker-style-name="T6"><text:span text:style-name="T6">Sendu amicu di Lavisu Antona pensu di prizzà à l’affondu u so testu sicondu com’eddu a si mireta. </text:span><text:span text:style-name="T17">P</text:span><text:span text:style-name="T6">ur cusì ùn si tratta d’avvintà i sicreta primurdiali. Di ceppu frassitanu accirtatu – attenti ch’eddu ùn dessi una capata frassitana ! – t’hà una parlata chì li veni da i so carnali di leva in purleva. È cù a lingua nativa hà suttu i valori chì vani di purtenti : unestità, fidezza, amori, drizzura...</text:span></text:p>
      <text:p text:style-name="Text_20_body" loext:marker-style-name="T6"><text:span text:style-name="T6">Lighjendu i so scritti, a parsona ni senti l’emanazioni di a so attaccanza arradicata fonda à a so ghjenti, u so Locu, a so storia, è màsimu a so lingua. Hè a so vita sana chì l’omu sicretu palesa. A so virità a dici cù i so sensa, i so imàghjini, in modu culuristu. A so pricisioni l’assumigliu à quidda di Maupassant. Francu u stilema à u paragonu, chì ogni autori hè ùnicu in a so dicitura. Scrittura ughjerna, senza nustalgìa, chì i tempi andati mai trattòrrani. Ciò chì fù, fù, è basta. A lingua ? Sò da l’anni ch’eddu l’insegna. Hè a so faccenda da prumova l’Essa corsu in tutti i so liniamenti.</text:span><text:span text:style-name="T6"/></text:p>
      <text:p text:style-name="Text_20_body" loext:marker-style-name="T6"><text:span text:style-name="T6">Vinturi è svinturi n’hà avutu è paitu. S’hè impittatu, s’hè inchjaccatu ancu, longu i stretti, i stradona, i carrughja... a ghjenti. Ma mai pirdendu a so passioni, quidda d’essa Corsu, dundi voglia ch’eddu fussi. Quì, quà o culà, hè sempri u listessu. Cù i so muchi, eppur sempri drittu. Essa vigliaccu ùn li pari mancu vera. Nemmenu tradimintosu.</text:span><text:span text:style-name="T6"/></text:p>
      <text:p text:style-name="Text_20_body" loext:marker-style-name="T6"><text:span text:style-name="T6">À chì a dura a vinci, dici a voci antica. Ad avà hè statu u filu di Lavisu à mezu à tanti vicendi è tribbulazioni. Sicura ùn vi cuntaraghju nienti di i so fatti, da quissa hè u so propiu taccheri. Certuni l’ani incuraghjitu à scriva... artìculi n’hà publicatu, lizzioni n’hà datu. Or ’scriva’ era di fatti una chjama à ridighja pinsamenti più accolti o più larghi. Lacà a fonti ch’edda currissi à modu soiu, capacitosa ch’edda era di dì.</text:span><text:span text:style-name="T6"/></text:p>
      <text:p text:style-name="Text_20_body" loext:marker-style-name="T6"><text:span text:style-name="T6">À a purfini Lavisu mancu s’hè presu di paura. Ed impinneti. Ogni autori chì si lampa à u so prima libru, stà à l’azardu di a so audacia. Ùn hè un postu cusì fàciuli. Dassi à sè hè una prova, una pruvanza ancu. Ci voli à truvà l’andatura chì quatra. U versu mintali. A cunsunenza cù a so virità è a virità di u mondu. Pocu nò u prìculu ! Capiscu chì nasci sùbitu a tema di travvià, d’ùn ingannà, d’essa ghjustu, lindu, veru.</text:span><text:span text:style-name="T6"/></text:p>
      <text:p text:style-name="Text_20_body" loext:marker-style-name="T6"><text:span text:style-name="T6">U cantu voli essa mudaratu trattèndusi d’occurrenzi sprapusitati, sdorii ancu. À Lavisu l’idei li piaci à spianalli, à studialli, à cuntrastalli, inveci d’idiulugìa ùn vò mancu sèntani nomu. Hè impignatu da sempri, ma l’impegnu maestru hè a Corsica in tutti i so cumpunenti.</text:span><text:span text:style-name="T6"/></text:p>
      <text:p text:style-name="Text_20_body" loext:marker-style-name="T6"><text:span text:style-name="T6">Fatta fini, a megliu hè di leghja u libru di Lavisu, senza circà pelu in l’ovu, nè scruchjà cuntradizzioni. Si tratta di un’òpara di vita. Lavisu ùn si nascondi nè daretu à u ditu mìgnulu, nè daretu à u ditonu. Tali è quali eddu hè ogni ghjornu, in casa, in ortu, o in paesi o in cità, o solu o à meza ghjenti. Senza turbassi nè travèstasi. Senza ficca a so bandera in istacca. Essa, mi pari una bona. È à mè mi quatra.</text:span><text:span text:style-name="T6"/></text:p>
      <text:p text:style-name="Text_20_body" loext:marker-style-name="T6"><text:span text:style-name="T6">Di cuscenza sana Lavisu sà, senza essa imparatu, chì a cuscenza hè risistenza. Ciò chì abbisogna oghji più di mai.</text:span><text:span text:style-name="T6"/></text:p>
      <text:p text:style-name="Text_20_body" loext:marker-style-name="T6"><text:span text:style-name="T6">Lighjiti à Lavisu, di megliu ùn vi possu dì.</text:span><text:span text:style-name="T6"/></text:p>
      <text:p text:style-name="Datation">Rinatu COTI</text:p>
      <text:p text:style-name="Datation">Aprili 2023</text:p>
      <text:h text:style-name="P21" text:outline-level="2" loext:marker-style-name="T6"><text:bookmark-start text:name="__RefHeading___Toc6120_2002648549"/><text:span text:style-name="T6">In u bughju ’lli me visciari</text:span><text:bookmark-end text:name="__RefHeading___Toc6120_2002648549"/><text:span text:style-name="T6"/></text:h>
      <text:p text:style-name="P22"><text:bookmark-start text:name="__RefHeading___Toc7777_1307043680"/>Impinnà ? Parchi ?<text:bookmark-end text:name="__RefHeading___Toc7777_1307043680"/></text:p>
      <text:p text:style-name="Text_20_body" loext:marker-style-name="T6"><text:span text:style-name="T6">Di poi piu di vintanni bon parechji aghenti cu quali aghju parlatu spiigatu analizatu, ec., m’ani risposu a listessa cosa : divariati scriva cio chi vo sapeti.</text:span><text:span text:style-name="T6"/></text:p>
      <text:p text:style-name="Text_20_body" loext:marker-style-name="T6"><text:span text:style-name="T6">Eccu a me prima reghjoni di scriva. A siconda raghjo he cio chi unu scrivanu mercanu d’urighjina pulunesa dicia quaranti anni fa ‟ a scimizia urdinaria ” prifiriscu parla oghji di ‟ scrimita accuncciata ” a spigazioni di issa parola vinara a filu di scritura </text:span><text:span text:style-name="T6"/></text:p>
      <text:p text:style-name="Text_20_body" loext:marker-style-name="T6"><text:span text:style-name="T6">He ora di palisavi, quali so : so natu tre quarti di seculu fa in una casuccia di u paesi mutagnulu ‟ u Frassetu ” d’un babbu campagnolu di casata Antona (u plurali d’Antonu) in Corsu chi era di piaghja, a piaghja di Frassetu. Mamma di listessa casata... Inno, un erani parenti ! So ghjuntu a diciosetti numignuli di sta famigliona. I numignuli in Corsica ghjovani da sape u vittonu da ind’eddu veni l’acceddu. </text:span><text:span text:style-name="T6"/></text:p>
      <text:p text:style-name="Text_20_body" loext:marker-style-name="T6"><text:span text:style-name="T6">So natu quand’edda cumpiia a siconda verra mundiali, com’e di solitu issu paisolu avia pagatu forti : figuretivi un populu di dui centu mila animi s’he libaratu di l’occupazioni taliana uttanta mila suldati sbarcati nughjendu ‟ Corsica nostra ” e decimila tedeschi chi vultavani da l’Africa, tirendu nantu a tuttu cio chi rispirava ! Basta ! </text:span><text:span text:style-name="T17">S</text:span><text:span text:style-name="T6">o natu in u scunpientu di a verra, aggravatu da u sottu sviluppu missu in baddu di poi a cunquista francesa di u milli e novicentu sissantanovi !</text:span></text:p>
      <text:p text:style-name="Text_20_body" loext:marker-style-name="T6"><text:span text:style-name="T6">Stu paesi era dunqua in una situazioni archaica e in tamanta miseria quand’e aghju apartu l’occhja.</text:span><text:span text:style-name="T6"/></text:p>
      <text:p text:style-name="Text_20_body" loext:marker-style-name="T6"><text:span text:style-name="T6">Aghju avutu a furtuna di campa in campagna e si a vita era a dura pena, a roba ci era abbastanza e di qualita.</text:span><text:span text:style-name="T6"/></text:p>
      <text:p text:style-name="Text_20_body" loext:marker-style-name="T6"><text:span text:style-name="T6">I minnanni ci davani tamanta tinnarezza (i missiavi un aviani aspitatu a me nascita).</text:span><text:span text:style-name="T6"/></text:p>
      <text:p text:style-name="Text_20_body" loext:marker-style-name="T6"><text:span text:style-name="T6">A me scularita in u pacciali d’Acqua Doria vicinu a ind’e sto ava he stata bunissima, a media era piu vicinu a u vinti ca deci. Ma allora quand’e so ghjuntu in aghjacciu d’uttrovi di u cinquant’ottu, a u ‟ Corsu cumptimintariu ” nudda un era come in paesi, ci era una bedda viulenza zittiddesca e i lizzioni sfarenti a veru di cio ch’e avia imparatu in paesi, e quand’eddi mi ani buliatu lettari e numari (l’algèbre) so andatu a l’arritrosa, a media era vicinu o sottu a deci. Un era ca in lingua taliana, mi sciaccava i dicionori e mezu.</text:span><text:span text:style-name="T6"/></text:p>
      <text:p text:style-name="Text_20_body" loext:marker-style-name="T6"><text:span text:style-name="T6">E u fattu di parla u corsu in prima lingua mi parmitia d’essa forti in francesu e in talianu. Mi mantiania cu l’asamini di passaghju, furzendu.</text:span><text:span text:style-name="T6"/></text:p>
      <text:p text:style-name="Text_20_body" loext:marker-style-name="T6"><text:span text:style-name="T6">So ghjuntu cusi a u bruvettu e di sicuru so fiascatu, aghiu pruvatu tandu un’ annata di cio ch’eddi chjamavani ’terza spiciali’ cu u scopu di piglia u ‟ bruvettu elimintariu”... Sicondu fiascu ! stu ‟ corsu cumplimintariu” antinatu di u culleghju era pupulatu di zittedi di i vecchji quartieri di a cita, e di campagnoli sbanditi. Si passava u tempu a battaci o in i caffe a ghjuca a u ‟ baby‑foot” u ‟ flipper”; si facia a ‟ cascetta” e si no andavami in iscola cantavami a boci rivolta ‟ ave maria” cudenddu i scali u dirittori divintava rossu di collara e ci mandava fora cio chi ci garbava ! Mi ramentu di u patrinu di babbu : omu di bon sensu, dicia chi in aghacciu c’era troppu cunfusioni e i zitteddi un poni studia ! Era una virita.</text:span><text:span text:style-name="T6"/></text:p>
      <text:p text:style-name="Text_20_body" loext:marker-style-name="T6"><text:span text:style-name="T6">Dopu a cinqu’anni di studii pocu valenti aghju cunnisccutu u mondu di u travagliu ! Tapa importanti da stanta u so pani e avviassi in a suceta. Da principiu l’affari he andata be : ‟ aiuta giomitru”... U travagliu era di misura I stradunetti ; Tena a mira (Spezia di tavuletta” aggradata da calcula i nivedda ’llu tarrenu. I prima tempi travaglieti cu un inginieri pediuneru bravacciu chi ti chjamava : ‟ he papa !” Dopu cu un iginieri talianu astutu e bravu chi avia principiatu ad insignami a ‟ topografia” eccu un travagliu chi mi saria piaciutu ! Cu u tempu bonu, fora a misura distanza e niveddi e di cattivu tempu fa i piani in u scagnu.</text:span><text:span text:style-name="T6"/></text:p>
      <text:p text:style-name="Text_20_body" loext:marker-style-name="T6"><text:soft-page-break/><text:span text:style-name="T6">L’affari andetini di mali quandu in impresa scalo un capricantieri d’una grossa impresa francesa e vultendu d’un sughjornu in pienu soli di u Sahara. Un era un cusi cattivu omu ma autoritariu e a volti senza rispettu e in piu una certa ghjilusia a niveddu prufissiunali, chi l’inginieri talianu rispunsevuli di tuttu u cantieri m’impristava i so apparecchji (niveddu tacheometru) ma un li dava a quiddu novu capicantieri chi i di imbrutava cu a cennara di a sigaretta ch’eddu avia sempri in bocca e i sdirrigulava cu u tremulu di u vecchju camio di cantieri.</text:span><text:span text:style-name="T6"/></text:p>
      <text:p text:style-name="Text_20_body" loext:marker-style-name="T6"><text:span text:style-name="T6">Dopu a une bedda inzzufata cu stu capicantieri mi ani licinziatu. U me prima travagliu m’avia imparatu a un lacami assuprana. Un mesi dopu travagleti in una piccula impresa chi facia i casi in paesi : manivali ; si travagliava a ritagliu par una paga misera : vinti dui franchi a ghjornu. A squatra mi cunniscia ed emu travagliatu un anu in bona armunia e tandu he ghjuntu l’ordini d’anda a fa u sirviziu militaru. Cinquanta cinq anni fa era sempri un pocu a l’anticogna (u disprezzi di i donni e di i cumunisti) in fatti di i travaglatori ; un aghju vulsutu essa gradatu ne cuntiniva in armata mi ni so vultatu in corsica chi aghju vintu quattru mesi (sustegnu famidda insuperevuli).</text:span><text:span text:style-name="T6"/></text:p>
      <text:p text:style-name="Text_20_body" loext:marker-style-name="T6"><text:span text:style-name="T6">In corsica tandu travaglu ci n’era pocu avveru e a dura pena da un omu senza mistieru particulari... Si pudia fa da manuvali...</text:span><text:span text:style-name="T6"/></text:p>
      <text:p text:style-name="Text_20_body" loext:marker-style-name="T6"><text:span text:style-name="T6">Andeti in a sola impresa di muratori chi pagava a ghjurnata trenta cinqui franchi inveci di venticinqui. </text:span><text:span text:style-name="T6"/></text:p>
      <text:p text:style-name="Text_20_body" loext:marker-style-name="T6"><text:span text:style-name="T6">Erami in u sissanta sei.</text:span><text:span text:style-name="T6"/></text:p>
      <text:p text:style-name="Text_20_body" loext:marker-style-name="T6"><text:span text:style-name="T6">In u mentri ch’e facia u militaru, babbu avia cuntrastatu cu un vicchjettu zivacacciu chi a l’epica di a verra l’avia aiutatu a firmassi in citatedda aghjaccina inveci di mova in ‟ monte cassino” issu vicchjettu : Andreucci Petru (fighettu di numignulu) avia u figliolu inginieri in u centru di studiu atomico di Fontenay Aux Roses, vicinu a Parighi. Issu figliolu inginieri di listessu nomu ca u babbu era amicu di u capi‑parsunali di u Centru, cu u frateddu di u capi‑parsunali, eddu sotti‑prifetta , s’e mi n’invengu be. Allora, da babbu, a u sgio fighettu ci fu un’intesa : Petru Andreucci junior mi pudia fa entra in u sirviziu di sicurita di u Centru di studiu di Fontenay aux Roses (Cen‑Far).</text:span><text:span text:style-name="T6"/></text:p>
      <text:p text:style-name="Text_20_body" loext:marker-style-name="T6"><text:span text:style-name="T6">Dopu a novi mesa tra galeri e festi eccumi mossu ver di a capitala francesa : Parighji. Si a me affaccata in Aghjacciu in u 58 fu un cambiamentu tamantonu a niveddu culturali (campagna e cita) u me tramutu in banlieu parighjina fu com’eddu dici pido : un seisimu culturali. Mi so chertu se u n’eru scalatu nant’a un antra pianetta. A sola leia solidaria fu l’accolta caldarosa di a famiglia Andreucci.</text:span><text:span text:style-name="T6"/></text:p>
      <text:p text:style-name="Text_20_body" loext:marker-style-name="T6"><text:span text:style-name="T6">Fiascheti a prima asamina chi un avia apartu libra dipoi parechji anni. Tandu issi capizzoni mi fetini travaglia a u magazenu di u centru in tantu di studia a riescia l’asamina da entra a a securita. U magazenu di u centru era un bastimentu maio a veru e c’era tutta a roba micissaria da chi travagliava in stu centru : i mitalli, roba chimica vistimenti carta ect. A matinata era cu un compagnu a porghja tutta a dumanda di i mitalli da i laboratorii e altri facendi u travagliu si facia in bona manera chi u cumpagnu era bravu seriu e rispitosu U dopu meziornu, travagliva sionti i bisogni da unu attelu a lialtru.</text:span><text:span text:style-name="T6"/></text:p>
      <text:p text:style-name="Text_20_body" loext:marker-style-name="T6"><text:span text:style-name="T6">Mi so avvistu tandu chi a me manera d’essa veni a di a simpatia a cumpagnezza a drizzura via a me andatura di ghjovanu corsu era insuppurtevuli a a maghjurità di sta ghjenti. Un ani pussutu pata ch’eiu un volsi addupra sia i so parullacci insultanti o i so ingesti (come a manata a u culu). Quand’e aghju vistu sti fatturi o intesu sti paroli aghju ditu senza cattivezza ch’eiu vulia u rispettu, e u casu cuntrariu risicavani calchi concia ; c’era ancu una sicritaria di poca unistita chi mi chersi di cambia tuttu cio ch’e erui chersi s’eddu ci vulia dino ch’e cambii di sessu ! O basta ! S’he pienta a u dirittori di u magazenu dicendu ch’e un eru statu “poli” mi so campu ! parchi issa donna un ha sessu ? vo a divariati sape ! u dirittori un s’aspitava simuli risposta com’e si nimu sapissi chi tra eddu e issa donna... hum, hum. Eccu a prima situazioni ch’e aghju campatu in righjoni parighjina, a l’epica un avia abbastanza istruzzioni da capiscia tali suceta, tali manera d’un essa e un mimetisimu trimenti. In u centru era pruibitu di mina a calchisia s’edda accadia a parsona era lampata fora, un mi firmava che a forza di a parola. Ma a l’infora un lacava </text:span><text:soft-page-break/><text:span text:style-name="T6">passa u minimu scartu ! Aghju imparatu piu tardi chi issa sucetà era dighja cundiziunata, “formatée” dicini oghji, da u spiritu di u cunsumu.</text:span><text:span text:style-name="T6"/></text:p>
      <text:p text:style-name="Text_20_body" loext:marker-style-name="T6"><text:span text:style-name="T6">Sta suceta era spicata in tuttu da a cultura pupulari chi feti tamanti rivuluzioni. M’he ghjunta l’idea di vulta in Corsica, ma fa u manuvali e cripami par tre solda e po babbu e mamma spiravani veda u figliolu vulta cu una situazzioni subrana e a mani lisci. Dunqua mi ni so statu in rughjonu parighjinu. A me poca “intigrazioni” s’he fatta cu a sola cultura chi mi sindia, i canzoni in argot di Pierre Perret e i libri rumanzi di Frederic Dard. Sendu sinseri, diciaraghju chi i donni dino m’ani aiutatu a mantenami in issa suceta. Ci vo a di chi in stu centru c’era un Curtinesu indiatu di i prublemi di Corsica, semu stati subitu amichi, e semu sempri di poi cinquanta cinqui anni, u me piu vecchju amicu adora ch’e scrivu, eddu missi in baddu l’amicali corsa ’Paris Sud’ in u 67. L’aghju aiutatu quant’e poti. A principiu si parlava di Napoleon, e subitu dopu u ghjurnalettu di l’amicali era ’a voce di a cunsulta’. Parecchji anni dopu i ‟ RG ” li dissini ‟ ça sentait </text:span><text:span text:style-name="T17">déjà</text:span><text:span text:style-name="T6"> le nationalisme corse ”. E po ! </text:span></text:p>
      <text:p text:style-name="P23" loext:marker-style-name="T6"/>
      <text:p text:style-name="Text_20_body" loext:marker-style-name="T6"><text:span text:style-name="T6">A l’epica in parighji c’erani parecchji parenti di babbu chi t’aviani cumerci, bars, o chi erani sgaiuffi. Ma tutti ghjenti di “antica scola” veni a di cu u stintu paisanu e chi m’ani ben cunsigliatu incu una certa stima. A dilla franca so statu piu stimatu ; apprizzatu ; e rispitatu in u mondu marghjinali ca in a suceta dita unesta ! Un fu Emile Zola ha ditu : ‟ quels gredins que les bonnes gens ! ”. Travaglieti sina ch’eddu sbucci maghju sissant’ottu. </text:span><text:span text:style-name="T6"/></text:p>
      <text:p text:style-name="Text_20_body" loext:marker-style-name="T6"><text:span text:style-name="T6">Cu i me vinti tre anni e u me spiritu ribeddu mi ritrosi in carrughju, a a sorbonne da sape cio chi purtava sta rivolta. A prima cosa a capiscia fu chi ‟ a manca ” e i communisti, piu a CGT erani contr’a sta lotta studiantina e uparaghja ; quiddi chi erani da difendà u populu, u tradiani !</text:span><text:span text:style-name="T6"/></text:p>
      <text:p text:style-name="Text_20_body" loext:marker-style-name="T6"><text:span text:style-name="T6">In issu mentri in u sirviziu di sicurita, u capi‑sirviziu ci detti ordini di sindicaci a a CGT ! ordini ch’e ricuseti benintesu. Ghja ch’e era pocu vulsutu be, fora di dui o tre cumpagni ! da tandu aghju patutu l’odiu a veru di tutti sti ‟ employés modèles ” u mesi di maghju fu par me lotta in carrughju e antagunisimu a u travagliu ! Fin di maghju si firmeti a rivolta e principieti a ‟ reprise en main ”, cu in u centru un contr’ordini </text:span><text:span text:style-name="T6"/></text:p>
      <text:p text:style-name="Text_20_body" loext:marker-style-name="T6"><text:span text:style-name="T6">_ ‟ ghjiteti a carta di a CGT ! micca cumunisti a u CEA ! tutti a FO ” ricuseti FO quant’e CGT... _ ‟ Comu ! un feti nudda com’e i cumpagni ? U vostru avvena a u CEA he da firmassi prestu, un pudareti piu travaglia qui ! pinseti a cambia mistieru ! ”</text:span><text:span text:style-name="T6"/></text:p>
      <text:p text:style-name="Text_20_body" loext:marker-style-name="T6"><text:span text:style-name="T6">Eccu, m’ani fattu capiscia issi ‟ bien‑pensants ” ch’ un avia u me postu in paesi di Clovis ! </text:span><text:span text:style-name="T17">A</text:span><text:span text:style-name="T6">nc’assa un impiigatu chi mi cunniscia e mi vulia be mi dissi chi c’era, (compression du personnel, fusion avec EDF) e dariani una bedda prima a chi dicidia d’anda a travadda in altro ....dunqua l’aghju casticati a piu pude uni pochi di mesi i me capizzoni (hièrarchiques) e po aghju dimissiunatu e incasciatu a prima di partenza vulintarosa... Tredici mila franchi a l’epica erani solda ! mi cumpreti a Pigeot 204 décapotable !</text:span></text:p>
      <text:p text:style-name="Text_20_body" loext:marker-style-name="T6"><text:span text:style-name="T6">Vurria dì a ’ssu mumentu di scrittura chi u tempu passatu in stu centru di studiu atomicu m’a musciatu dui cosi trimenti : </text:span><text:span text:style-name="T6"/></text:p>
      <text:p text:style-name="Text_20_body" loext:marker-style-name="T6"><text:span text:style-name="T6">a) una ierarchia stupita, auturitaria, pratinziunuta, ch’e battizeti (colbertista...) </text:span><text:span text:style-name="T6"/></text:p>
      <text:p text:style-name="Text_20_body" loext:marker-style-name="T6"><text:span text:style-name="T6">b) una tal manera d’essa e di cumanda he quant’e lampa omu for di suceta. Presi cuscenza di stu sicondu fattu quand’e pruveti a truvami un antru travagliu.</text:span><text:span text:style-name="T6"/></text:p>
      <text:p text:style-name="Text_20_body" loext:marker-style-name="T6"><text:span text:style-name="T6">_ ‟ Vous me dites que vous étiez à l’énergie atomique et vous n’y êtes plus... On vous écrira ! ”</text:span><text:span text:style-name="T6"/></text:p>
      <text:p text:style-name="Text_20_body" loext:marker-style-name="T6"><text:span text:style-name="T6"><text:s/>Nimu m’ha mai scritu ! A st’epica aviani fattu creda a l’umanita sana chi ‟ l’énergie atomique ” avia da franca ogni umanu da u straziu, a miseria, ec., via le bonheur dans l’atome français... DISGRAZIATI ! Mi so intesu a veru for di suceta. </text:span><text:span text:style-name="T6"/></text:p>
      <text:p text:style-name="Text_20_body" loext:marker-style-name="T6"><text:soft-page-break/><text:span text:style-name="T6">Tandu so stati i marghjinali ad aiutami, vindia roba furata da stantami u bucconu. A vita marghjinali he bedda e bona in ghjuventu quandu l’inghjustizia v’a fattu bodda I trippi e chi vo seti for di ghjocu ; u soldu faciuli a vita di notti, i scialli, i piaceri ec. In pochi tempi mi ritrosi a campa un antra vita cu ghjenti chjamati sgaiuffi... Tandu ’ssu mondu t’avia sempri certi reguli, un certu codici di l’onori, u rispetu di l’amicizia, di a parolla data, tutti cosi chi u mondu di u travagliu avia persu... In fin’ di l’annati sissanta un c’era nisciun muvimentu rivuluziunariu in Francia o in Auropa, a Corsica un s’era ancu scittata. Vogliu di chi senza una lotta indu impignami... Inno, un mi cercu mica scusi ! Ti n’avvidare in a seguita, si piglia gustu a campa senza ierarchia, una bedda libartà ! Isie u fattu d’un ave a pisassi a bon’ora e movasi a travadda he ghja una bedda libartà e po a vita vinturosa t’ha guasi u stessu gherbu ca a vita artistica ! Fora chi l’artisti un so for di leghji e un ani I risichi di u sgaiuffu. U fattu he chi l’attivita di u for di strada he monda varia, si torra “polyvalent” bo ! Assirenati un aghju mai toccu a droga,ne I donni di vita ne fattu pricula a vita di nimu pa’ u soldu. Tutti i qualita arricatumi da a cultura corsa (masimu a lingua) mi so firmati intrevi incori e in menti.</text:span><text:span text:style-name="T6"/></text:p>
      <text:p text:style-name="Text_20_body" loext:marker-style-name="T6"><text:span text:style-name="T6">A me minnanna materna chi m’ha datu tanta tinnarezza, mi dicia : </text:span><text:span text:style-name="T6"/></text:p>
      <text:p text:style-name="Text_20_body" loext:marker-style-name="T6"><text:span text:style-name="T6">_‟ Si tu un se ad essa bonu he megliu chi tu ti ni morghi ”</text:span><text:span text:style-name="T6"/></text:p>
      <text:p text:style-name="Text_20_body" loext:marker-style-name="T6"><text:span text:style-name="T6"><text:s/>Parolli simuli, l’aghju sempri in menti a sittanta sei anni... Allora s’e ti dicu calcosa, mi po sta a senta. </text:span><text:span text:style-name="T6"/></text:p>
      <text:p text:style-name="P23" loext:marker-style-name="T6"/>
      <text:p text:style-name="Text_20_body" loext:marker-style-name="T6"><text:span text:style-name="T6">Caru littori si tu mi leghji un ghjornu chi ad ora ch’e scrivu priguleghja a me saluta, si tu mi leghji dunqua, vidare ch’eiu ti parlu da parenti o amicu. Passavani i mesi e l’anni e a vita nutambula ublicava omu ad ave a stacca peina... I solda un si poni pidda ca ind’eddi so, tandu m’avvizzeti a fa pruvista in i banchi, ma senza ‟ chéquier ”.</text:span><text:span text:style-name="T6"/></text:p>
      <text:p text:style-name="Text_20_body" loext:marker-style-name="T6"><text:span text:style-name="T6">A principiu a di faccia solu suletu, m’eru rinsingnatu cu ghjenti spicializati. Di sicuru ci vulia ad apprunta ogni minuzia innanzi di cudda nantu a u travagliu, e dopu tena sangui fretu e maiistria da un ave a fa viulenza ! U soldu he una cosa. A vita umana he piu impurtanti... A meia dino. ‟ Par viaghju aconccia soma ” diciani ‟ I nosci mulateri e par eddi era vera... ” Ma pa’u for di strada si po di ch’edd’he u cuntrariu ! si cunnosci di piu in piu aghjenti, ancu s’e un fraquintaia parte piu ca corsi ! So l’amichi : </text:span><text:span text:style-name="T6"/></text:p>
      <text:p text:style-name="Text_20_body" loext:marker-style-name="T6"><text:span text:style-name="T6">_ ‟ Fa magna un tali, he in u bisognu... , un tali, he babbu di famidda... , un tali, esci da prighjo... ” </text:span><text:span text:style-name="T6"/></text:p>
      <text:p text:style-name="Text_20_body" loext:marker-style-name="T6"><text:span text:style-name="T6">He cusi chi si faci entra u lupu in u stazzu ! He cusi chi aiutendu a fioccu, s’he vantatu chi cu mecu si pigliava solda senza suda ! un pari nudda... L’affari he ghjunta in arecchji d’un ruffianu. Ahe ! Pochi tempi dopu bench’e avissi scantatu a ‟ fioccu” e altri bucaloni simuli, u ruffianu m’ha vindutu da francassi dui mesa di prighjo !</text:span><text:span text:style-name="T6"/></text:p>
      <text:p text:style-name="Text_20_body" loext:marker-style-name="T6"><text:span text:style-name="T6">Campendu di notti mi so avvistu ch’e t’aviu sempri una vittura a daretu, ma com’e cunniscia be a ‟ Paris‑by‑night ” cu calchi bedda fisica a di facciu a svulta a spia. Pa’ disgrazia u ruffianu avia mintuvatu dui loca ind’e andava a spissu, facci chi i ‟ puvareti ”, ani avutu l’asgiu di sciaccami un ‟ mouchard gonio ” in u parascioccu di a vittura chi tandu erani in farru e u so mouchard cu a calamita s’appicicava be M’ani suvitatu i puvareti dui sittimani, chi incu st’attrazzu pudiani sta for di vista sapendu ind’e eru. E po ghjunsi quidda ghjurnataccia di u dodici d’uttrovi di u mil’e novi centu sittant’unu. </text:span><text:span text:style-name="T6"/></text:p>
      <text:p text:style-name="Text_20_body" loext:marker-style-name="T6"><text:span text:style-name="T6">Com’e sempri si furava una vittura ch’eddu si lacava dopu ad ave bracatu a banca ugnunu pigliava u ‟ metro ” sendu attenti d’un essa ‟ en filature ” e ci ritruvaiami sia ind’e me... Sia in altro... Aviami fattu una squattra di tre pinsendu chi l’affari era piu sicura scartendu i diciulona com’e fioccu o d’altri. Dunqua ’ssu ghjornu puzzicosu erami tre : eiu,un vinacchesu, e un aghjaccinu, u vinacchesu un avia arma chi l’avia impristata... O chi ni so...</text:span><text:span text:style-name="T6"/></text:p>
      <text:p text:style-name="Text_20_body" loext:marker-style-name="T6"><text:span text:style-name="T6">Furemu una vittura, e andemu a stantacci u bucconu, u vinacchesu faccia empia una spezia di cartina e cu l’aghjaccinu cumandavami in cugnizioni. Tuttu s’he passatu piu ca be, e ci ni semu andati tranquili. C’era </text:span><text:soft-page-break/><text:span text:style-name="T6">a greva di u metro, dunqua emu mutatu pratica lachendu a vittura furata dui carrughji piu in da e ripigliendu a me vittura. Cuddetimi da ‟ banlieu sud ” a u spidali Pitié‑Salpètrière indu l’aghjaccinu avia accantatu una vittura ch’e aviu affitatu da eddu e diciditimi tandu d’anda a sparta i solda ind’e l’aghjaccinu chi stava in Ivry, quiddu ghjornu, calcosa mi pittughjava ma un avariu sapiutu spiica ’ssu fattu... Spartimu... Un c’era a furtuna, ottu mila paromu s’e mi n’invengu... Ci biimu un caffe, mi so abbarbatu cu u rasoghju elettricu di francescu ‟ fanfan ” e mi ramentu ch’e dava un colpu d’occhji a u balconu vicinu a u spicchju pa’ fighjula in a corti daretu... Quand’e no semu falati in carrughju ‟ fanfan ” mi chersi i tre saguaies africani ch’eddu s’era buscu in a vittura arrubata un cunniscia tandu tutti i mendi d’iss’omu. So, in traccia di pidda I saguaies, cantu passaghjeri e vecu aghjenti a pistola in mani agressa I me cumpagni... ! Un pensu micca a a pulizza. Mi lampu da piglia a me pistola mezu a i cuscini di a vittura, e tandu ‟ i puvareti ”... Erani eddi ! Mi tirani fora pa’ a vesta sciachendumi tre colpa in u tupezzu cu a so pistola. Tre colpa chi m’ani annarbatu, e aghju minatu calcia ; uvitati ; incappati a piu pude ! Un puvaretu m’a missu a so pistola anantu a u stomacu e a so mani trimava ! Mi so ditu in emma ed emma ch’eddu risicava di tumbami, aghju vistu I maneti e mi so calmatu. </text:span><text:span text:style-name="T6"/></text:p>
      <text:p text:style-name="Text_20_body" loext:marker-style-name="T6"><text:span text:style-name="T6">Da tandu a rabbia d’essami fatu ‟ inchrista ” so firmatu ‟ acqua in bocca ”.</text:span><text:span text:style-name="T6"/></text:p>
      <text:p text:style-name="Text_20_body" loext:marker-style-name="T6"><text:span text:style-name="T6">A mattina a bon’ora a u ‟ dépot ” emu pussutu cumunica tutti e tre, e dicisu di palisa di manera niscentri e un pocu tuntina st’arrubecciu a l’arritrosa.</text:span><text:span text:style-name="T6"/></text:p>
      <text:p text:style-name="Text_20_body" loext:marker-style-name="T6"><text:span text:style-name="T6">A strategia di i puvareti he a tre aleti, u cattivu, u ‟ réglo ”, e u sintimintali... U reglo mi feti l’identification. </text:span><text:span text:style-name="T6"/></text:p>
      <text:p text:style-name="Text_20_body" loext:marker-style-name="T6"><text:span text:style-name="T6">_U babbu ? ‟ Antona Padoue Antoine ”</text:span><text:span text:style-name="T6"/></text:p>
      <text:p text:style-name="Text_20_body" loext:marker-style-name="T6"><text:span text:style-name="T6">_A mamma ? ‟ Antona Antoinette ”</text:span><text:span text:style-name="T6"/></text:p>
      <text:p text:style-name="Text_20_body" loext:marker-style-name="T6"><text:span text:style-name="T6">_ ‟ Tu es un fils naturel ! ” </text:span><text:span text:style-name="T6"/></text:p>
      <text:p text:style-name="Text_20_body" loext:marker-style-name="T6"><text:span text:style-name="T6">_ ‟ Arrêtes tes conneries poulet ! ... ”</text:span><text:span text:style-name="T6"/></text:p>
      <text:p text:style-name="Text_20_body" loext:marker-style-name="T6"><text:span text:style-name="T6">_ ‟ Bref tu es un bâtard ”</text:span><text:span text:style-name="T6"/></text:p>
      <text:p text:style-name="Text_20_body" loext:marker-style-name="T6"><text:span text:style-name="T6">Pusava di punta a ’ssu fliccu a mani liati in u spinu... A vinti sei anni eru sgueltru e ancu cattivi s’eddu ci vulia. </text:span><text:span text:style-name="T6"/></text:p>
      <text:p text:style-name="Text_20_body" loext:marker-style-name="T6"><text:span text:style-name="T6">_ ‟ Socu un bastardu ? ”</text:span><text:span text:style-name="T6"/></text:p>
      <text:p text:style-name="Text_20_body" loext:marker-style-name="T6"><text:span text:style-name="T6">_ ‟ ...Se un bastardu ! ”</text:span><text:span text:style-name="T6"/></text:p>
      <text:p text:style-name="Text_20_body" loext:marker-style-name="T6"><text:span text:style-name="T6"><text:s/>Mi so lampatu capu innanzi da lintalli a capata frassitana ! era forsi avvezzu stu puvaretu chi s’he scantatu ghjustu ghjustu e mi so paratu a macchina da scriva franchendu u scagnu cu fracassu... Tandu he affacatu ‟ le méchant ”, un arcifalu ; m’a chjapu pa a vesta e m’a sbulatu a parecchji metra e po m’he vinutu sopra dicendu</text:span><text:span text:style-name="T6"/></text:p>
      <text:p text:style-name="Text_20_body" loext:marker-style-name="T6"><text:span text:style-name="T6">_ ‟ Tous ceux qui ont un calibre, faudrait les flinguer ! ” </text:span><text:span text:style-name="T6"/></text:p>
      <text:p text:style-name="Text_20_body" loext:marker-style-name="T6"><text:span text:style-name="T6">Li risposi cu a rabbia di l’animalu inchjustratu : ‟ Cumencia a tumbati daparte postu chi tu t’ha un calibru ! ”</text:span><text:span text:style-name="T6"/></text:p>
      <text:p text:style-name="Text_20_body" loext:marker-style-name="T6"><text:span text:style-name="T6"><text:s/>L’arcifalu si n’he andatu ghjurendu di fammi a peddi un di ’ssi ghjorna. </text:span><text:span text:style-name="T6"/></text:p>
      <text:p text:style-name="Text_20_body" loext:marker-style-name="T6"><text:span text:style-name="T6">A l’ora di u pastu ci missini spicati in a ‟ cage a poules” nurmali pa’ i ‟ poulets ”. Tandu he u sintimintali chi ci porta un pezzu di pani siccu cu una ‟ vache qui rit”.</text:span><text:span text:style-name="T6"/></text:p>
      <text:p text:style-name="Text_20_body" loext:marker-style-name="T6"><text:span text:style-name="T6">Aviani, u lindumani di l’afarratura tutti i rinsignamenti nant’a no tre, mi dissi ’ss omu, a travagliatu a l’energia atomica, da chi un t’eri ‟ recyclé” par eddu eru un disgraziatu ch’avia fatu una scimità. Li chersi com’eddi aviani fatu a truvacci in ‟ Ivry” postu chi no aviami dicisu d’andà culà a l’ultimu mumentu ? A so risposta franca fu, ‟ tu conduis comme un fou, on ne pouvait pas te suivre, donc on t’a mis un bip‑bip ” un sapiu mancu chi cosi simuli asistiani. Stu fliccu si chjamava ‟ Linck ”, mi n’invengu chi pochi tempi dopu fu uccisu da un soiu cumpagnu afarrendu un sgaiuffu l’aghju leta in u ghjurnalacciu ‟ le ParIsien </text:span><text:soft-page-break/><text:span text:style-name="T6">Liberé ”. Di sicuru un piglieti u dolu ma avaristi prifiritu ch’eddu morghi quiddu armenu rubbaccia chi m’avia minatu in u tupezzu arristendumi ! Ingestu inutuli e di pura cativezza ! A vardia a vista fu di tre ghjorna e di tre notti e u me aghjaccinu mi carcava di parecchji affaracci benchi no c’erami intesi d’un parlà ca di l’affari ghjustu nanzi a l’arrestu ! In fatti i tre prima dichjarazioni erani parfeti : tre tonti chi aviani fatu una tuntinata. Ma fanfan s’era tinutu in casa una pistola colta a un diritor di banca e ch’eddu divia lampà in fiumu, allora quandu i puvareti li chersini da ind’edda vinia sta pistola, stu porcu s’he ‟ sgunfiatu ” e quant’a me l’ani minatu da ch’eddu cheti di parlà. Eccumi incausatu in parecchji ‟ braquages ” ! Par me un pudia essa ca a santa nega chi un c’era ca a parola di fanfan, dopu a tre ghjorna i puvareti erani stumacati, l’avia tinutu testa eiu !</text:span><text:span text:style-name="T6"/></text:p>
      <text:p text:style-name="Text_20_body" loext:marker-style-name="T6"><text:span text:style-name="T6">U cummissariu ‟ Ottavioli” tandu patronu di ‟ l’anti‑gang ”, vensi a pruva di fammi a paura vantendusi di fammi cundannà a quindic’anni di prighjo, l’aghju insultatu in corsu e rispostu : arrundimu a vint’anni e un ni parlemu piu, m’a fighjulatu com’e se eru un ‟ extra‑terrestre ” e un l’aghju piu vistu Dopu a’ssi tre ghjorna trimenti omu he guasgi cuntenti di ghjungna in prighjo da ripusassi U quindici uttrovi di u sittant’unu sbarcheti a a prighjo di Fresnes e mancheti l’appuntamentu presu una simana innanzi cu una donna di vita in LYON chi vulia cuddà in Parighji a travaglià, da pudecci veda e fa parlà l’amori. Isie ! L’amori si po truvà in carrughju piu ca in un ministeru !</text:span><text:span text:style-name="T6"/></text:p>
      <text:p text:style-name="P23" loext:marker-style-name="T6"/>
      <text:p text:style-name="Text_20_body" loext:marker-style-name="T6"><text:span text:style-name="T6">Fresnes cellula 92 n° d’écrou : 609755. I prima numari un si smintecani mai, solu suletu, si iscia in una corti a spassighjà un ora a ghjornu, corti in astracu terra e mura ! U prima mesi e statu pessimu scuntu di tuttu, da avvizzassi a ’ssa vita mischina !</text:span><text:span text:style-name="T6"/></text:p>
      <text:p text:style-name="Text_20_body" loext:marker-style-name="T6"><text:span text:style-name="T6">Cio chi mi frasturnava u piu era di palisà sta situazioni a babbu e a mamma, mi spittava d’arricalli ’ssa pena. E un ghjornu stesu nanta u letu fighjulaia u cattaru in farru a l’angulu internu ’lla porta. In capu mi vensi l’idea chi ogni ghjornu ’ssu cataru calava d’una scartula di millimitru, dunqua a capu a calchi milai di ghjorna saria franchevuli. M’he sbutatta una risa scema e u murali m’he vultatu di colpu. Aghju scittu a i me parenti dicenduli ch’e risicava calchi annata ma un vi tarnaleti chi un so mai statu cusi vicinu a l’escita ! Dipoi aghju pruvatu a francà stu cattivu passu com’e un ghjocu o unu sport cu u murali sempri altu, chersi a un cumpagnu s’eddu c’era l’arti di vincia calchi ‟ grazia ” senza nocia a nimu di sicuru ! Mi risposi ch’eddu ci vulia a veda l’educatori da pudè studià e passà asamini. E cusi chi di ghjugnu sittanta dui mi sciacheti u BEPC = tre mesa di libartà, l’annu dopu u bruettu elimintariu = tre mesa, n’u sittanta quatru mi pruveti a u baccu philo e lettari ch’e mancheti di quattru punti a causa d’un prufissori stalinianu ! In’u sittanta cinqui l’aghju presu ’ssu baccu incu ‟ mention bien” ! pudia vincia sei mesa ma un aghju toccu ca tre ! Mi so fatu subitu scriva a a facultà ‟ Paris 7 Jussieu” da appruntà un DEUG in amministrazioni ecunomica e suciali cio chi pudia ghjuvà in casu di rivuluzioni !</text:span><text:span text:style-name="T6"/></text:p>
      <text:p text:style-name="Text_20_body" loext:marker-style-name="T6"><text:span text:style-name="T6">U vinti dui d’aostu, ‟ l’affari d’Aleria ” emu subitu sapiutu cio chi accadia chi dipoi u sittanta quattru aviami u drittu di cumprà una piccula radio a pila. Intesi i infurmazioni e pochi ghjorna dopu ghjunsi Edmond Simeoni in a cellula ghjustu sottu a a meia ! A sera intesi una boci cu l’accentu ch’un si po sminticà :</text:span><text:span text:style-name="T6"/></text:p>
      <text:p text:style-name="Text_20_body" loext:marker-style-name="T6"><text:span text:style-name="T6"><text:s/>_ ‟ Les gars vous avez des nouvelles de corse ?’ ”</text:span><text:span text:style-name="T6"/></text:p>
      <text:p text:style-name="Text_20_body" loext:marker-style-name="T6"><text:span text:style-name="T6">I impiigati prighjuneri m’aviani dittu ch’eddi l’aviani fatu puliscia a cellula e forsi saria pa’ u duttor Simeoni. Mi so lampatu a u balconu : </text:span><text:span text:style-name="T6"/></text:p>
      <text:p text:style-name="Text_20_body" loext:marker-style-name="T6"><text:span text:style-name="T6">_ ‟ Qual’he Edmond ?... ”</text:span><text:span text:style-name="T6"/></text:p>
      <text:p text:style-name="Text_20_body" loext:marker-style-name="T6"><text:span text:style-name="T6">_ ‟ Ie qual’se ? ”</text:span><text:span text:style-name="T6"/></text:p>
      <text:p text:style-name="Text_20_body" loext:marker-style-name="T6"><text:span text:style-name="T6">_ ‟ So corsu rivuluziunariu e tuttu cio chi ci vo ! ”</text:span><text:span text:style-name="T6"/></text:p>
      <text:p text:style-name="Text_20_body" loext:marker-style-name="T6"><text:soft-page-break/><text:span text:style-name="T6"><text:s/>Emu discorsu ori sani i prighjuneri vuliani sapè tuttu di ’ssa vintura e ugnunu a datu calcosa a Edmond chi quand’omu sbarca in carciara un ha nudda e li ci vo da lavassi, da cambiassi , da fassi u caffè ec. Tutti quiddi chi mi cunnisciani so stati sulidarii da aiutà ’ssu cumpagnu particulari.</text:span><text:span text:style-name="T6"/></text:p>
      <text:p text:style-name="Text_20_body" loext:marker-style-name="T6"><text:span text:style-name="T6">Un aviu mai vistu a Edmond ma a so tencia era sata publicata in un sittimanali in prima pagina : a Francia cu a tencia di Poniatowski e a Corsica cu quidda d’Edmond.</text:span><text:span text:style-name="T6"/></text:p>
      <text:p text:style-name="Text_20_body" loext:marker-style-name="T6"><text:span text:style-name="T6">Facci chi una mattina iscendu in a corti vecu a Edmond chi i porti erani catari di legnu. Chergu a u vardianu di mettami in a listessa corti, ma ricuseti. Tandu cu i cumpagni fendumi ‟ la courte echelle” francheti i dui mura da discuta cu stu ribeddu. Edmond m’a vistu scala da u celi ed emu pussutu parlà un beddu quartu d’ora : a me l’autonumia mi paria ridutrici ci vulia sionti a me idea impona cu una lotta sulenna, i nosci dritti naziunali e in punta l’indipindenza.</text:span><text:span text:style-name="T6"/></text:p>
      <text:p text:style-name="Text_20_body" loext:marker-style-name="T6"><text:span text:style-name="T6">So affacati tandu uni pochi di ‟ matons ” e mi so fatu una simana di ‟ mitard ”, a prighjo di a prighjo, vi spiicaraghju a fil di scrittu cio ch’edd’he u mitard. Edmond a scrittu a u dirittori da pidda a rispunsabilità di cio ch’era successu ; aghju vintu tre ghjorna di ‟ libartà ” ! M’ani cacciatu da u ‟ quartieri studianti ”, ma poti fà di a Edmond di scrivasi a u corsu di talianu e cusi ci vidiami dui o tre volti a simana. Semu torri amichi malgradu a difarenza di vista nanta u prublema di Corsica. Ci semu ritrovi anni dopu in Corsica cu sempri amicizia e rispetu. So cuddatu in niolu pa’a so ultima messa e i duglianzi.</text:span><text:span text:style-name="T6"/></text:p>
      <text:p text:style-name="P23" loext:marker-style-name="T6"/>
      <text:p text:style-name="Text_20_body" loext:marker-style-name="T6"><text:span text:style-name="T6">Vultemu avà a u sittanta cinqui, u tre e quattru nuvembri, s’e mi ramentu bè, passetimi a ‟ l’assisi ” svirghjinendu a corti di Nanterre : erami quattru corsi : eiu, u vinacchesu, fanfan e fioccu chi fanfan avia incausatu in un affari di scemi.</text:span><text:span text:style-name="T6"/></text:p>
      <text:p text:style-name="Text_20_body" loext:marker-style-name="T6"><text:span text:style-name="T6">Ma prima vi vurria parlà di ’ssi quattr’anni di ‟ preventive ”, incu tre ghjudici di struzzioni : u prima un vecchju ghjudeiu chi mi piglieti subitu in unca ; un n’aghju pussutu sapè parchi ! Si n’he mortu sei mesa dopu ! U sicondu ghjudici, un vecchju antiglesu m’a cunvucatu una sola volta, mi dissi :</text:span><text:span text:style-name="T6"/></text:p>
      <text:p text:style-name="Text_20_body" loext:marker-style-name="T6"><text:span text:style-name="T6">‟ Avec moi Antona il faudoi paalé ”</text:span><text:span text:style-name="T6"/></text:p>
      <text:p text:style-name="Text_20_body" loext:marker-style-name="T6"><text:span text:style-name="T6">Eiu : ‟ Gardes, ramenez‑moi à Fresnes, je n’ai rien à dire à ce monsieur ! ”. Vi dicu trenta sicondi ! </text:span><text:span text:style-name="T6"/></text:p>
      <text:p text:style-name="Text_20_body" loext:marker-style-name="T6"><text:span text:style-name="T6">U terzu ghjudici fu ‟ l’ineffable Patard” chi fu cunnisciutu pochi anni innanzi cu l’affari ‟ barbousarda di statu ” ‟ coutumier du fait ” ! Ni sapemu calcosa no altri corsi : affari Delon Marcovic, Marcantoni Pompidou, ec.</text:span><text:span text:style-name="T6"/></text:p>
      <text:p text:style-name="Text_20_body" loext:marker-style-name="T6"><text:span text:style-name="T6">Stu novu ghjudici, simpaticu com’e una volpi, suvitendu a a virgula i cattivi rapporti di i flichi e di i psichiatri ‟ bedda sterpa ci he da pigliani a razza ” ! Vi contu una passata o dui, saria tropu longu di cuntà tuttu : Fanfan facia tratta e molla, veni a di : un colpu dicia ch’e c’eru un colpu un c’eru ! In fatti sta scimità m’he ghjuvata ; ma u ghjudici vulia ‟ des aveux” dicendu ch’dd’erani ; ‟ la reine des preuves” ! tandu aghju scicamanatu e ditu :</text:span><text:span text:style-name="T6"/></text:p>
      <text:p text:style-name="Text_20_body" loext:marker-style-name="T6"><text:span text:style-name="T6">_ ‟ Greffier notez bien ! Mr. Patard, dort en prison ce soir : tel jour à telle date” monsieur le juge et moi‑meme avons devalisè telle banque du 7° arrondissement ! Alors monsieur le juge c’est la reine des preuves ou des fausses preuves ? ? ”</text:span><text:span text:style-name="T6"/></text:p>
      <text:p text:style-name="Text_20_body" loext:marker-style-name="T6"><text:span text:style-name="T6">_ ‟ Vous savez Antona, sept ans ça passe vite ! ”</text:span><text:span text:style-name="T6"/></text:p>
      <text:p text:style-name="Text_20_body" loext:marker-style-name="T6"><text:span text:style-name="T6">_ ‟ He a vindetta di u debuli contr’a u forti dissi eiu ! ” </text:span><text:span text:style-name="T6"/></text:p>
      <text:p text:style-name="Text_20_body" loext:marker-style-name="T6"><text:span text:style-name="T6">Sta baschera sapia anni innanzi a me cundanna mi so ditu : un ci he sbagliu semu bè in Francia ! Fioccu dicia ch’eddu ci cunniscia tutti quanti ma ch’eddu un avia mai fatu nudda cu noscu (piatu so ,,,eccumi qui), tamantu tontu ! Ghjunsi dino un africanu chi fanfan aia vindutu ma in faccia ad eddu un ha avutu u curaghju di cunfirmà (he listessu nomu ma un he eddu) anc’assa ! E po c’era u me amicacciu vinachesu u veru vinachesu ; vogliu di chi i cosi i piu scemi li sindiani mi so ghjuvatu di stu fatu da rompa di piu i stacchi a ‟ mossiu” le juge : cunsiglieti a Jean‑louis (u vinachesu di difendasi com’e un comicu aghjaccinu </text:span><text:soft-page-break/><text:span text:style-name="T6">tant’anni fà chi furava i ghjaddini cu un antru scemu : andavani sempri a listessu locu facci chi u patronu s’era impustatu in u puddinaghju e a prima mani chi he intruta s’ha buscu una biaccata. </text:span><text:span text:style-name="T17">E</text:span><text:span text:style-name="T6">ra ‟ titin cassemaq ” ! </text:span></text:p>
      <text:p text:style-name="Text_20_body" loext:marker-style-name="T6"><text:span text:style-name="T6">_ ‟ A meia l ’aghju,dissi ciuttendu a mani in u saccu ”</text:span><text:span text:style-name="T6"/></text:p>
      <text:p text:style-name="Text_20_body" loext:marker-style-name="T6"><text:span text:style-name="T6">A sicondu un s’he avvistu di nudda ch’era notti, lampa a mani da inguantà una ghjaddina e s’arricuti una biaccata ! Ci nasci una imbaruffata chi u prima un avia avisatu u sicondu di u priculu ! Quand’eddi funu afarrati a forza di furà ghjaddini, Titin ha nigatu d’ave arrubatu ! </text:span><text:span text:style-name="T6"/></text:p>
      <text:p text:style-name="Text_20_body" loext:marker-style-name="T6"><text:span text:style-name="T6">_ ‟ E chi eti fatu ? ”, chersi u ghjudici. </text:span><text:span text:style-name="T6"/></text:p>
      <text:p text:style-name="Text_20_body" loext:marker-style-name="T6"><text:span text:style-name="T6">_ ‟ Eiu un aghju furatu nudda chi tinia u saccu ! ”</text:span><text:span text:style-name="T6"/></text:p>
      <text:p text:style-name="Text_20_body" loext:marker-style-name="T6"><text:span text:style-name="T6">Ebbeh ! Com’e a vi contu, u me vinachesu dissi a u sgio Patard : </text:span><text:span text:style-name="T6"/></text:p>
      <text:p text:style-name="Text_20_body" loext:marker-style-name="T6"><text:span text:style-name="T6">_ ‟ Vous savez monsieur le juge que je suis presque innocent dans cette affaire ? ”</text:span><text:span text:style-name="T6"/></text:p>
      <text:p text:style-name="Text_20_body" loext:marker-style-name="T6"><text:span text:style-name="T6">Patard rossu inciappatu : ‟ Comment vous êtes innocent ? Vous vous foutez de moi ? ”</text:span><text:span text:style-name="T6"/></text:p>
      <text:p text:style-name="Text_20_body" loext:marker-style-name="T6"><text:span text:style-name="T6">U vinachesu candidu : ‟ Mais pas du tout monsieur et je vous le prouve : je n’avais pas d’arme alors que c’était un hold‑up en plus je n’ai pas pris l’argent ”</text:span><text:span text:style-name="T6"/></text:p>
      <text:p text:style-name="Text_20_body" loext:marker-style-name="T6"><text:span text:style-name="T6">Patard vicinu a a crisa cardiaca : ‟ Et alors qu’avez‑vous fait ? ! ”</text:span><text:span text:style-name="T6"/></text:p>
      <text:p text:style-name="Text_20_body" loext:marker-style-name="T6"><text:span text:style-name="T6">Jean‑louis di marmaru : ‟ Je tenais juste le sac ! ” </text:span><text:span text:style-name="T6"/></text:p>
      <text:p text:style-name="Text_20_body" loext:marker-style-name="T6"><text:span text:style-name="T6">Aghjenti prisenti in u scagnu si turciani d’a risa. L’avucatu aghjaccinu Robaglia chi difindia a fioccu un pudia piu rispirà chi forsi cunniscia sta fola magna, ancu i vardia mobili chi ci tiniani affunati si sbiddicavani. Patard un ridia micca ! Un si po rida di listessi cosi tra ghjudici e incarcciarati. Cuntenduvi sti foli campati a a malavia vi vogliu di ch’e un mi so mai intesu culpevuli in cuscenza da ch’e un avia fatu mali a nimu e i solda presi facilmenti erani spesi facilmenti, puri aiutendu parenti amichi o altru disgraziatu in u bisognu, a dilinquenza asisti masimu quand’omu he for di a so sucetà ; di a so cultura ; e a spessu splutatu o ancu umiliatu ! ... Un pensu chi un omu dicidi di piglià monda risichi, cusi pa’ piaceri ! A i me tre figlioli aghju sempri cunsigliatu d’essa unesti, ma senza mai lacassi assupranà da qualvoglia sia praputenza.</text:span><text:span text:style-name="T6"/></text:p>
      <text:p text:style-name="Text_20_body" loext:marker-style-name="T6"><text:span text:style-name="T6">Passeti i me prima quattr’anni di prighjo senza tanti frastorna ancu andendu una simana ogni tantu ‟ au mitard” sia ch’e aghji mandatu a spassu un maton pienu a ‟ zèle” sia calchi prublema, cu un prighjuneri impiicatu da l’amministrazioni, chi si cridia sempri a l’epica di i ‟  prevots ‟ , sighi par veda a Edmond ma l’aghju ghjà cuntata quissa .</text:span><text:span text:style-name="T6"/></text:p>
      <text:p text:style-name="Text_20_body" loext:marker-style-name="T6"><text:span text:style-name="T6">Quattr’anni ad aspita a sintenza ch’e apprudeti da studià e mantena a saluta fendu u sport, ogni volta chi un cumpagnu cunniscia karatè, boxe, inglesa o francesa, mi faccia imparà. In sti pochi anni aghju prugreditu forti a niveddu di u sapè e fisicamenti mi sintia piu ca bè !</text:span><text:span text:style-name="T6"/></text:p>
      <text:p text:style-name="Text_20_body" loext:marker-style-name="T6"><text:span text:style-name="T6">Quand’edda si stuvisci a parsona da vinti sei a trent’un anni un si po inghjota tutti i sturcituri isciuti da u ministeru di l’aducazioni naziunali...</text:span><text:span text:style-name="T6"/></text:p>
      <text:p text:style-name="P11" loext:marker-style-name="T6"><text:span text:style-name="T6">‟ In u bughju ’lli me visciari ” sapiu chi u sistema puliticu era un puzzucheghju ma da spiicallu o palisallu un avia ancu tiurii ne paroli a posta. </text:span><text:span text:style-name="T6"/></text:p>
      <text:p text:style-name="P23" loext:marker-style-name="T6"/>
      <text:p text:style-name="Text_20_body" loext:marker-style-name="T6"><text:span text:style-name="T6">Aghju cunnisciutu calchi Britoni calchi Baschi ; cusi impareti in u sittanta quattru cu u ghjurnali di u FLB. Cio ch’edd’era stata a Corsica di u setti centu ! Ne a scola ne a mimoria pupulari un m’aviani imparatu cosi cusi impurtanti da sapè u so essa propiu e in chi mondu si campa !</text:span><text:span text:style-name="T6"/></text:p>
      <text:p text:style-name="Text_20_body" loext:marker-style-name="T6"><text:span text:style-name="T6">Aghju avutu a furtuna di pudè leghja u ‟ manifeste e u capital” di Karl Marx cio chi m’a datu i chjavi da capiscia a storia e monda prublemi umani ; paro mai un so torru stalinianu ; mancu a pinsalla aghjà ch’e avia vistu in u sissant’ottu comu cio ch’eddi chjamani a manca in francia, avia traditu u populu ! Chi vargogna ! </text:span><text:span text:style-name="T6"/></text:p>
      <text:p text:style-name="Text_20_body" loext:marker-style-name="T6"><text:span text:style-name="T6">Capimucci bè !</text:span><text:span text:style-name="T6"/></text:p>
      <text:p text:style-name="Text_20_body" loext:marker-style-name="T6"><text:span text:style-name="T6">A tiuria di ghjesuchristu (filosofica e rilighjosa) mi sinda veramenti ma vistu cio chi u puteri rumanu, u vaticanu, n’ani fatu un possu accità fatti simuli !</text:span><text:span text:style-name="T6"/></text:p>
      <text:p text:style-name="Text_20_body" loext:marker-style-name="T6"><text:span text:style-name="T6">Senza parlà di a pedofilia ! O basta !</text:span><text:span text:style-name="T6"/></text:p>
      <text:p text:style-name="Text_20_body" loext:marker-style-name="T6"><text:span text:style-name="T6">A filosofia e a spiicazioni ’llu sistema capitalistu di Karl‑marx mi sinda a veru... Ma vistu cio ch’eddu n’a fatu staline un si po vulè simuli puteri ne sucetà<text:tab/>no altri Corsi avemu a furtuna d’essa stati in punta ’lla civilisazioni di u maritarraniu (i corso‑sardi, infatti) beddu dopu in u setti centu a Corsica rivultata contr’a tirania ghjinuvesa missi in baddu a prima vera dimucrazia di populu ! Quand’eddu si leghji a ghjustificazioni e a custituzioni di Pasquali Paoli si capisci chi no un emu bisognu d’andà a circà filusufii o sistema pulitichi in altro ! Civa, da tutta a rubbaccia mediatica o insignaticcia chi un ha ca quissa in bocca, il faut partir ailleurs pour s’ouvrir l’esprit ! Ci so andatu eiu in ‟ ailleurs” ma mi so avvistu dopu a quindic’anni d’esiliu chi a me vita un avia valori in fora di u me paesi a me cultura e cumunità corsa, quand’e aghju lettu ‟ intornu a l’essezza ” di Rinatu Coti aghju capitu chi ‟ l’ailleurs ” ch’eddi ci pruponini i culunialisti e i so affidati partificheghja a disfa in tuttu a nazioni corsa.</text:span><text:span text:style-name="T6"/></text:p>
      <text:p text:style-name="P23" loext:marker-style-name="T6"/>
      <text:p text:style-name="Text_20_body" loext:marker-style-name="T6"><text:span text:style-name="T6">U corsu, indiatu avveru un po ricunnosciasi in a cultura ghjunghjiticcia chi dipoi ava duicentu cinquant’anni anniinteghja in tuttu u nosciu essa sputicu dopu, vurriani fà i muralisatori quandu i cosi vani mali un ci he ca a veda tutti i spicialisti francesi dà i lizzioni a ’u mondu sanu fendu neci d’un veda i listessi o peghju prublema a a so porta ! Povara francia diciani i me vicchjeti ! Ma sta puvareta qui a no ci arruvina in tuttu. Oghji ghjornu si po veda chi dipoi u dui mila e quindici i nosci eletti a a cullitività di Corsica un ani pussutu fà avanzà nienti chi u statu chjudi ogni pussibulità.</text:span><text:span text:style-name="T6"/></text:p>
      <text:p text:style-name="Text_20_body" loext:marker-style-name="T6"><text:span text:style-name="T6">Avia a raghjioni Farrandu Ettori di scriva piu di quarant’anni fà, chi a morti di u populu corsu era prugramata e missa in pratica da u statu francesu. </text:span><text:span text:style-name="T6"/></text:p>
      <text:p text:style-name="Text_20_body" loext:marker-style-name="T6"><text:span text:style-name="T6">Par contu meiu l’affari nasci da chi u ministru ghjinuvesu Sorba dissi a u francesu Choiseul :</text:span><text:span text:style-name="T6"/></text:p>
      <text:p text:style-name="Text_20_body" loext:marker-style-name="T6"><text:span text:style-name="T6">_ ‟ Bisogna soffocare totalmente questo popolo ”</text:span><text:span text:style-name="T6"/></text:p>
      <text:p text:style-name="Text_20_body" loext:marker-style-name="T6"><text:span text:style-name="T6">I niscentri e altri alienati ridini di a so propia morti, ma pa’ aghjenti di primura, un sistema culuniali o altru chi sterpa minurità e populi sani devi essa spiantatu di manera radicali ! </text:span><text:span text:style-name="T6"/></text:p>
      <text:p text:style-name="Text_20_body" loext:marker-style-name="T6"><text:span text:style-name="T6">Un so eiu da di a l’umanità cio ch’edda devi fà<text:tab/>ma chi nimu mi cumandi d’ubiiscia a qualunqua auturità o praputenza. Aghju sempri fatu a modu meiu senza mai nocia a nimu ma senza mai da un soldu a u statu ! Un aghju mai vutatu pa’ i capistatu francesi, Isie votu da ch’eddi un votini par mè ma nantu a u me votu scrivu a l’inchjostru rossu «ni le cancer ni le sida ”, «ni la peste ni le cholera ” sionti u me estru !</text:span><text:span text:style-name="T6"/></text:p>
      <text:p text:style-name="Text_20_body" loext:marker-style-name="T6"><text:span text:style-name="T6">I croci, i sottumissi : ‟ Il faut voter, il y en a qui sont morts pour ce droit ” </text:span><text:span text:style-name="T6"/></text:p>
      <text:p text:style-name="Text_20_body" loext:marker-style-name="T6"><text:soft-page-break/><text:span text:style-name="T6">E vera cio ch’eddi dicini sti ‟ braves gens” un attrazzu ben apprudatu ghjova ma s’omu chjappa una cultedda o un pinnatu pa’a faia inveci di piddalu pa’u manicu ! Imaghjineti u risultatu... </text:span><text:span text:style-name="T6"/></text:p>
      <text:p text:style-name="Text_20_body" loext:marker-style-name="T6"><text:span text:style-name="T6">Allora dicu avà chi stu drittu di vutà so d’accunsentu, ma riflitimu appena : da prisintassi a un’alizioni costa una furtuna masimu pa’ l’alizioni com’e a prisidenza di a ripublica dunqua a chi si prisenta he a spissu tracarcu a dinari e facci u ghjocu di u mondu di a finanza ! Finanza chi vinia e veni sempri da u to stantu, u to sudori e u to sangui in tempu di guerra o di rivolta ! </text:span><text:span text:style-name="T6"/></text:p>
      <text:p text:style-name="Text_20_body" loext:marker-style-name="T6"><text:span text:style-name="T6">Tè parlemu di verra pudeti senta calchi sciaviratu di : ‟ il faudrait une bonne guerre ” ! Ma va a fatti cambià u ciarbeddu si tu n’a unu. </text:span><text:span text:style-name="T6"/></text:p>
      <text:p text:style-name="P23" loext:marker-style-name="T6"/>
      <text:p text:style-name="Text_20_body" loext:marker-style-name="T6"><text:span text:style-name="T6">A guerra he sempri a pro di u riccu e arruvina sempri u piu povaru ! </text:span><text:span text:style-name="T6"/></text:p>
      <text:p text:style-name="Text_20_body" loext:marker-style-name="T6"><text:span text:style-name="T6">M’ha da dì chi ava a finanza veni da a spicculazioni cu urdinatori trimenti e mathematichi spiciali ! He vera cio chi tu dici ma ti fala sempri in coddu a tè e paghi Oghji campemu in un mondu sottimissu chi basta a a finanza ch’eddi chjamani (loi du marchè) e chi da l’anni cinquanta a sittanta ha tuttu svultuliatu cu a rivuluzioni tecnica, mediatica...i trasporti ec. e masimu a televisio da impona senza parè falla a posta, un pinsamentu unicu ; u pinsamentu cunsumaristu, edunistu, anniintendu culturi, essa particulari ec. Stu cumbugliu a pussutu metasi in piazza cu i castichi arricati da i guerri 1871, 14‑18, 39‑45.</text:span><text:span text:style-name="T6"/></text:p>
      <text:p text:style-name="Text_20_body" loext:marker-style-name="T6"><text:span text:style-name="T6">Senza cuntà i verri di i sculunisazioni chi so ghjuvati a impona u «neo‑culunialisimu» veni a di, a putenza chi cuncedi l’indipindenza a u paesi in rivolta sterpa tutti quiddi chi pensani ‟ libartà vera ” e stallani una certa ‟ burghesia lucali ” chi cuntinivara a cullaburà cu l’anziana putenza culuniali.</text:span><text:span text:style-name="T6"/></text:p>
      <text:p text:style-name="Text_20_body" loext:marker-style-name="T6"><text:span text:style-name="T6">E dopu ci contani ch’eddi dani solda a buzeffa a l’antichi culunii ! Un ci he ca a veda comu a francia a fattu creda a i so populi, chi no altri corsi sariami parasiti chi campani grazia a i solda francesi inveci chi in rialità i solda chi sbarcani in Corsica ghjovani a i so CRS, vardia mobili, ciandarmi e altri armati.</text:span><text:span text:style-name="T6"/></text:p>
      <text:p text:style-name="Text_20_body" loext:marker-style-name="T6"><text:span text:style-name="T6">Senza parla di i brusgia‑pailloti !</text:span><text:span text:style-name="T6"/></text:p>
      <text:p text:style-name="Text_20_body" loext:marker-style-name="T6"><text:span text:style-name="T6">Paro mancu un centimu di u risparmiu corsu un hé invistitu qui ! </text:span><text:span text:style-name="T6"/></text:p>
      <text:p text:style-name="Text_20_body" loext:marker-style-name="T6"><text:span text:style-name="T6">Alora qual profita di l’altru ! Éti induvinatu.</text:span><text:span text:style-name="T6"/></text:p>
      <text:p text:style-name="Text_20_body" loext:marker-style-name="T6"><text:span text:style-name="T6">E a no un ci fermani mancu i piddiculi ’llu ‟ biscottu ” ! Vogliu di qui chi finch’e no pinsaremu com’eddu vo u puteri di u soldu e chi no sunniaremu di divintà richi... , saremu stacci in bocca a lu ventu. </text:span><text:span text:style-name="T6"/></text:p>
      <text:p text:style-name="Text_20_body" loext:marker-style-name="T6"><text:span text:style-name="T6">Mi po chera : ‟ E tu chi parli cusi bè chi a fatu ? ”, ‟ Très bonne question ” dici u pinzutu. </text:span><text:span text:style-name="T6"/></text:p>
      <text:p text:style-name="Text_20_body" loext:marker-style-name="T6"><text:span text:style-name="T6">Eiu ? Aghju travaddatu a rompami u spinu e com’e l’aghju scrita calchi paghjina nanzi a sucetà a ciarbeddu in prestu m’ha rucitu com’e una indighjistioni acita. </text:span><text:span text:style-name="T6"/></text:p>
      <text:p text:style-name="Text_20_body" loext:marker-style-name="T6"><text:span text:style-name="T6">Tandu, m’aghju campatu tre anni for di leghji ! Tempu di vita piena ch’e un rinigaraghju chi un aghju cacciatu pani di bocca a nimu. M’he custata cinqu’anni di a me ghjuventu ! Mi pudia custà a vita, un mi piengu, no ! </text:span><text:span text:style-name="T6"/></text:p>
      <text:p text:style-name="P23" loext:marker-style-name="T6"/>
      <text:p text:style-name="Text_20_body" loext:marker-style-name="T6"><text:span text:style-name="T6">Aghju militatu in Parighji in una squattra chi iscia da parecchji loca sia manca o strema manca sia ‟ pseudo‑rivuluziunarii ”, eiu iscia di prighjo ! Sta squattra da u sittanta sei a u sittant’ottu ha spiicatu tutti i castichi chi u capitalisimu arricava a u mondu ! </text:span><text:span text:style-name="T6"/></text:p>
      <text:p text:style-name="Text_20_body" loext:marker-style-name="T6"><text:span text:style-name="T6">Erami tre corsi in ’ssa squattra u sistema riprissivu francesu ci ‟ infiltreti ” un barbousacciu spagnolu ‟ El rubbio ” da purtacci in galera ma stu purceddu un ha riisciutu a so opara maladetta ! A ‟ libartà francesa ” ci vulia spiantà com’eddi ani fattu cu ‟ Action Directe ”. Pochi anni dopu in u sittanta novi d’uttrovi nascia u me prima figliolu, pochi simani innanzi era assassinatu un amicu di galera, omu di cori e di sintimu, Pierre Goldman ! U me amicu vinachesu dino fu (esecutatu, sionti i ghjurnalisti) a listess’epica Babbu morsi d’un cancaru sei mesa dopu... Una cattiva situazioni chi mi fetti bodda i trippi una volta di piu. </text:span><text:soft-page-break/><text:span text:style-name="T6">Tandu diciditi di vultà in Corsica e meta a me forza a u sirviziu di a noscia lotta chi prugredia bè. So quaranta dui anni ad avà ch’e militu ma he sempri u me ciarbeddu a dicida chi fà o un fà, mai a ciarbeddu in prestu.</text:span><text:span text:style-name="T6"/></text:p>
      <text:p text:style-name="Text_20_body" loext:marker-style-name="T6"><text:span text:style-name="T6">Dipoi quindic’anni impargu a lingua corsa a chi a vo imparà, ma micca quidda lingua faticcia chi esci da a facultà ! Bensi a lingua suttanaccia chi he in fati a lingua (corso‑sarda) chi sicondu cio ch’e aghju studiatu e analizatu saria forsi una di i prima lingui di u maritarraniu, chi semu sionti parecchji spicialisti u prima tramutu di populi africani (berberes) ! Ma, l’idea culuniali faci creda chi no semu uni pochi di bastardi mezi grechi mezi rumani ! Inveci chi oghji l’ADN. Cuntadisci sti scimità.</text:span><text:span text:style-name="T6"/></text:p>
      <text:p text:style-name="Text_20_body" loext:marker-style-name="T6"><text:span text:style-name="T6">M’Avvecu ch’ un v’aghju contu u me prucessu ne a seguita !</text:span><text:span text:style-name="T6"/></text:p>
      <text:p text:style-name="P23" loext:marker-style-name="T6"/>
      <text:p text:style-name="Text_20_body" loext:marker-style-name="T6"><text:span text:style-name="T6">Vultemu appena in daretu di nuvembri sittanta cinqui u tre e u quattru si a mimoria un falta,principieti u pruccessu di quattru corsi chi aviani forsi sunniatu di cunquistà parighji e chi sà po darsi a francia ! Mi ritrosi principali accusatu veni a di u capi banda allora chi i tre altri cumpagni aviani ghja avutu cundanni ! Ed eiu micca !</text:span><text:span text:style-name="T6"/></text:p>
      <text:p text:style-name="Text_20_body" loext:marker-style-name="T6"><text:span text:style-name="T6">U prisidenti di a corti d’assisi s’adrizza a mè in prima cu odiu com’e i ghjudici di struzzioni nanzi ad eddu : «Antona, levez‑vous ”, ‟ M’arrizzu ”.</text:span><text:span text:style-name="T6"/></text:p>
      <text:p text:style-name="Text_20_body" loext:marker-style-name="T6"><text:span text:style-name="T6">_ ‟ Savez‑vous que vous risquez la peine de mort ? ” In fatti a l’epica in u drittu francesu, l’arrubecciu ad arma in mani vi pudia purtà a a mannaghja.</text:span><text:span text:style-name="T6"/></text:p>
      <text:p text:style-name="Text_20_body" loext:marker-style-name="T6"><text:span text:style-name="T6">Risposti cu calma : ‟ Je sais monsieur le president ”.</text:span><text:span text:style-name="T6"/></text:p>
      <text:p text:style-name="Text_20_body" loext:marker-style-name="T6"><text:span text:style-name="T6">_ ‟ Parlez dans le micro ! ”. Ci vulia a piigassi in dui da parlà in u so micro !</text:span><text:span text:style-name="T6"/></text:p>
      <text:p text:style-name="Text_20_body" loext:marker-style-name="T6"><text:span text:style-name="T6">_ ‟ Non monsieur le président. ”</text:span><text:span text:style-name="T6"/></text:p>
      <text:p text:style-name="Text_20_body" loext:marker-style-name="T6"><text:span text:style-name="T6">_ ‟ Pourquoi ? ”</text:span><text:span text:style-name="T6"/></text:p>
      <text:p text:style-name="Text_20_body" loext:marker-style-name="T6"><text:span text:style-name="T6">_ ‟ Parce qu’il faut se baisser, c’est humiliant ! ”</text:span><text:span text:style-name="T6"/></text:p>
      <text:p text:style-name="Text_20_body" loext:marker-style-name="T6"><text:span text:style-name="T6">U prisidenti mandeti un ciandarmu a busca un tornavita da smuntà u micro ! C’era da rida ed emu risu chi u ciandarmu mi porsi u micro tinendulu a dui mani com’e s’eddu avia a paura ch’e u d’arrubessi ! Chjappu u micro dicendu a u puddastru :</text:span><text:span text:style-name="T6"/></text:p>
      <text:p text:style-name="Text_20_body" loext:marker-style-name="T6"><text:span text:style-name="T6"><text:s/>_ ‟ Tu peux le lâcher ce n’est pas un calibre ! ” Ugnunu s’he sbiddicatu.</text:span><text:span text:style-name="T6"/></text:p>
      <text:p text:style-name="Text_20_body" loext:marker-style-name="T6"><text:span text:style-name="T6">U prisidenti ‟ Ullman ” sempri arrabiatu a pruvatu a fammi cuntradisci, ma cio ch’e aviu dittu in quattr’anni di struzzioni veni a di ch’eru nucenti di cio chi fanfan mi carcava. A sola affari cu i provi l’aviu palisata ! U sicondu ghjornu di u prucessu cumincio cu u ‟ réquisitoire ” di u pracuratori chi m’a imbrutatu tant’e piu ma s’he stunatu ch’e fussi indittatu da capibanda postu ch’e un eru mai statu cundannatu ! Forsi senza vuledda ha missu un pocu d’ordini in i baccii.</text:span><text:span text:style-name="T6"/></text:p>
      <text:p text:style-name="Text_20_body" loext:marker-style-name="T6"><text:span text:style-name="T6">A a fini, ‟ verdict ”. Eiu : sett’anni. ‟ fanfan La balance ” : ott’anni. U vinacchesu : cinqu’anni attimpati. Fioccu : sei anni ! </text:span><text:span text:style-name="T6"/></text:p>
      <text:p text:style-name="Text_20_body" loext:marker-style-name="T6"><text:span text:style-name="T6">Sapiu chi cu i grazii d’asamini e calchi grazia strappati a stappera, mi firmava una dicina di mesa a fà !</text:span><text:span text:style-name="T6"/></text:p>
      <text:p text:style-name="Text_20_body" loext:marker-style-name="T6"><text:span text:style-name="T6">Un mi cridareti, ma aghju suffertu di piu in i deci mesi dopu cundanna ca in i quattr’anni nanzi. Mi purtetini a u forti di Vauban in isula di Rè ! Anc’assa chi caienna era sata chjusa in u quaranta sei Quand’eddu si sbarca in ’ssu carciaronu vi si pari di vultà seicent’anni in daretu un manca ca u ‟ pont levis ” emu viaghjatu in un vituronu cu reti di farru in ogni locu e liati di catena cu un antru prighjuneri, da una mani a l’altra e da un pedi a l’altru ! Eiu, liatu cu un antigliesu e mi facia pinsà a u filmu mercanu ‟ La chaine ” cu Sydney Poitier e Tony Curtis. </text:span><text:span text:style-name="T6"/></text:p>
      <text:p text:style-name="Text_20_body" loext:marker-style-name="T6"><text:span text:style-name="T6">Dunqua quand’omu sbarca in stu paradisu u vituronu trinca a dritta e ci ritruvemu a u mitard senza cundanna interna ! In a nuttata tecchjani un prighjuneri a colpa da chi ugnunu sapii ind’eddu he scalatu... </text:span><text:soft-page-break/><text:span text:style-name="T6">Nienti ca stu fattu vigliaccu m’ha arricatu l’odiu e aghju ricusatu di travadda ! Un sapiu a quidd’epica chi i me antichi un travagliavani in ischiavitu ! </text:span><text:span text:style-name="T6"/></text:p>
      <text:p text:style-name="Text_20_body" loext:marker-style-name="T6"><text:span text:style-name="T6">Mi ritrosi subitu in un tafonu senza pudè fumà, scriva, leghja o parlà a calchisia, via una sipultura ! So satu fieru dui simani ,,,e po aghju fatu neci di vulè tavadda. Aghju ritrovu i cumpagni in un picculu attelu da cusgia i polsi di camisgia ! Ni facia pocu e micca in a ghjurnata. </text:span><text:span text:style-name="T6"/></text:p>
      <text:p text:style-name="Text_20_body" loext:marker-style-name="T6"><text:span text:style-name="T6">Ghjunsi un amicu da Fresnes e mi cambietini d’attelu, ma aghju missu u rimusciu u piu ch’e pudia !</text:span><text:span text:style-name="T6"/></text:p>
      <text:p text:style-name="Text_20_body" loext:marker-style-name="T6"><text:span text:style-name="T6">Un ghjornu, com’e tutti faletimi in a corti e c’era un cumpagnu britonu nant’a u tetu d’un caseddu chi sirvia di sala di ghjocu a carti. Iss’omu era statu fertu in guerra d’Algiria ; un pudia ne corra ne fà sport di cumbattu com’e uni pochi di noaltri. Dunqua avia chertu e aquistatu attrazzi di sport (extenseurs), ma quiddu ghjornu aviani svultuliatu a so cellula e toltu i so extenseurs ! Allora, di rabbia u nosciu britonu era cuddatu nant’a ’ssu tettu cu paddi di ‟ pétanque ” in dui calzetti e dicia a i ‟ matons ” : ‟ cuddeti a circami : eti da veda sbulà i barreti ! ”.</text:span><text:span text:style-name="T6"/></text:p>
      <text:p text:style-name="Text_20_body" loext:marker-style-name="T6"><text:span text:style-name="T6">Si nimu avia fatu nudda, u britonu saria statu scimpiatu da i vardiani, quand’e no sariami tutti in atteli ! Aghju dicisu d’aduniscia i cumpagni, di chera a prisenza di u dirittor ’lla prighjo e fà ricunoscia u drittu di u britonu. U dirittor he ghjuntu e di bona fedi a datu ordini di renda l’attrazzi a ’ss’omu !</text:span><text:span text:style-name="T6"/></text:p>
      <text:p text:style-name="Text_20_body" loext:marker-style-name="T6"><text:span text:style-name="T6">Tandu i prighjuneri ani palisatu a u dirittori chi u ‟ tre galoni ” urgonizaia tutti i baruffi tra i prighjuneri, e ci vulia ch’eddu si ni vaghi. He vera cio chi vo diti e vuleti ma ci vo a fà i cosi quandu l’omu he prisenti, e micca in u so spinu ! Dissi eiu !</text:span><text:span text:style-name="T6"/></text:p>
      <text:p text:style-name="Text_20_body" loext:marker-style-name="T6"><text:span text:style-name="T6">Dopu a bedda discussioni diciditimi di firmacci in a corti e d’un travaglià u luni prossimu, chi l’omu incausatu (u tre galoni) vultava da vacanzi ’ssu ghjornu. U luni ghjunsi prestu, a greva era stata dicisa pa’ u dopu mezziornu. In a matinata u ‟ tre galoni ” chi si chjamava ‟ frigolo ” he passatu in atteli lampendu sguardi di sfida (forsi si pigliava pa’Vauban) ! Li dissi ch’e vuliu parlà cun eddu d’omu a omu ; un ha risposu nienti. Dopu mezziornu di regula si divia stà ’na corti, ma quandu frigolo a apartu a porta, tutti si lampetini da corra a travaddà ci firmetimi dui a fà a greva : un maoistu bravacciu ed eiu. L’amicu chi ci insignava u so arti marziali, a m’avia ditta ‟ vidare, so una mansa di bascheri, falsi ; t’ani da lacà solu ! ” mi paria tamantu sprapositu ! In fatti t’avia a raghjo Claude... L’amministrazioni carcerali ha fattu prova d’onori un mandendu i C.RS. pa’ dui parsoni ! Tamanti eroi ! Dopu a una stonda affaca frigolo</text:span><text:span text:style-name="T6"/></text:p>
      <text:p text:style-name="Text_20_body" loext:marker-style-name="T6"><text:span text:style-name="T6">_ ‟ Gers ! ” (u maoistu si chamava cusi ) </text:span><text:span text:style-name="T6"/></text:p>
      <text:p text:style-name="Text_20_body" loext:marker-style-name="T6"><text:span text:style-name="T6">_ ‟ Pensez à votre permission et votre conditionnelle ! Foutez‑moi le camp à l’atelier ! ”</text:span><text:span text:style-name="T6"/></text:p>
      <text:p text:style-name="Text_20_body" loext:marker-style-name="T6"><text:span text:style-name="T6">_ ‟ Oui monsieur ! ” </text:span><text:span text:style-name="T6"/></text:p>
      <text:p text:style-name="Text_20_body" loext:marker-style-name="T6"><text:span text:style-name="T6">_ ‟ Antona vous venez avec moi au bureau ! ” Ci vulia a senta l’astutezza di ’ssu cheffu ! </text:span><text:span text:style-name="T6"/></text:p>
      <text:p text:style-name="Text_20_body" loext:marker-style-name="T6"><text:span text:style-name="T6">_ ‟ moi je suis un manuel pas un intellectuel ”</text:span><text:span text:style-name="T6"/></text:p>
      <text:p text:style-name="Text_20_body" loext:marker-style-name="T6"><text:span text:style-name="T6">eiu : _‟ Moi les deux, mieux vaut être complet ! ” </text:span><text:span text:style-name="T6"/></text:p>
      <text:p text:style-name="Text_20_body" loext:marker-style-name="T6"><text:span text:style-name="T6">Sbucchemu a u so scagnu accolti da una dicina di matons pronti a mettami in pezza ! Ma frigolo ha imposu a i so sbiri : </text:span><text:span text:style-name="T6"/></text:p>
      <text:p text:style-name="Text_20_body" loext:marker-style-name="T6"><text:span text:style-name="T6">_ ‟ Micca viulenza, semu a parlà ”</text:span><text:span text:style-name="T6"/></text:p>
      <text:p text:style-name="Text_20_body" loext:marker-style-name="T6"><text:span text:style-name="T6">S’avvicina di me cu a so tencia rossa inciappata da l’odiu e masimu da a vinaccia, e mi dici ‟ s’edd’accadi calcosa o si l’atteli piantani u travagliu ” e parlendu cusi mi passa u dittu nant’a canedda cio chi vulia di : t’emu da taglià u coddu !</text:span><text:span text:style-name="T6"/></text:p>
      <text:p text:style-name="Text_20_body" loext:marker-style-name="T6"><text:span text:style-name="T6">Ziteddu aviu vistu a a televisio u filmu ‟ les incorruptibles ” cu l’attori mercanu STACK a sguardu cutratu chi dissi a u maffiosu picchjenduli di dittu in pettu : </text:span><text:span text:style-name="T6"/></text:p>
      <text:p text:style-name="Text_20_body" loext:marker-style-name="T6"><text:span text:style-name="T6">_ ‟ attenti t’ha da frustà u dittu ” </text:span><text:span text:style-name="T6"/></text:p>
      <text:p text:style-name="Text_20_body" loext:marker-style-name="T6"><text:span text:style-name="T6">Tandu dissi a frigolo ‟ attention chef vous allez vous user le doigt ! ”</text:span><text:span text:style-name="T6"/></text:p>
      <text:p text:style-name="Text_20_body" loext:marker-style-name="T6"><text:soft-page-break/><text:span text:style-name="T6">Quidd’omu metti a mughjà ! Una vera crisi di scimità ‟ retournes à l’atelier, je ne veux plus te voir ! ” </text:span><text:span text:style-name="T6"/></text:p>
      <text:p text:style-name="Text_20_body" loext:marker-style-name="T6"><text:span text:style-name="T6">Un eru a deci metra ch’eddu veni currendu e mi dici ‟ Que rien ne transpire ”. ‟ E soca mi paraguneti a i vosci ruffiani ? Ma i vosci minacci mittitivili ’nde pensu ! S’eddu m’accadia guai aghju avisatu a me famiglia un a vi francariati ! ”</text:span><text:span text:style-name="T6"/></text:p>
      <text:p text:style-name="Text_20_body" loext:marker-style-name="T6"><text:span text:style-name="T6">So ghjuntu in attelu arrabiatu da tanta falsità, sia di i cumpagni sia di a squattra vardia sciurma ! ‟ Un seti ca una banda di bascheri falsi e cacaglioni ! Un vi difindaraghju piu ! ”.</text:span><text:span text:style-name="T6"/></text:p>
      <text:p text:style-name="Text_20_body" loext:marker-style-name="T6"><text:span text:style-name="T6">Beddu dopu un cumpagnu mi dissi chi i me occhja pariani pistoli ’ssu ghjornu. Pochi tempi dopu, frigolo ch’e avia ribatizzatu ‟ Joe Dalton” mi dissi ‟ chi un ci vulia micca a vuledini, parchi vidareti si un ghjornu aveti un impresa ! Faut que ça marche ! ”. ‟ Un vi frasturneti, li risposi, un so cusi rancunieri e impresa, un contu splutà nisciun travagliadori ”.</text:span><text:span text:style-name="T6"/></text:p>
      <text:p text:style-name="Text_20_body" loext:marker-style-name="T6"><text:span text:style-name="T6">In quattru mesa e mezu in u forti di vauban in isle de rè l’aghju fatti mantagà. Un bel’ghjornu ‟ Antona ! Paquetage ! ” m’ani vultatu in Fresnes e dopu a dui simani mi purtetini in Rouen ! </text:span><text:span text:style-name="T6"/></text:p>
      <text:p text:style-name="Text_20_body" loext:marker-style-name="T6"><text:span text:style-name="T6">Aghju pussutu visità a mità di a Francia beddu pruttetu da i reti farrini di i vitturoni di a pinittinziaria francesa ! E dopu vinarani a dici chi a Francia un ha fattu nudda par no !</text:span><text:span text:style-name="T6"/></text:p>
      <text:p text:style-name="Text_20_body" loext:marker-style-name="T6"><text:span text:style-name="T6">Rouen Bonne Nouvelle he cusi ch’eddu si chjama u locu di a prighjo ! Semu sempi in Francia ! Certi cumpagni chi erani ghjunti in ’ssu locu m’aviani cuntatu i scimità di di u dirittori chi ugnunu chhjamava ‟ Kiki ”. Erami d’aprili di u sittanta sei e mi firmava quattru mesa da compia di pagà u me ‟ debitu a a sucetà ”. Aghju chertu audienza da parlà cu stu Kiki, sapiu ch’eddu li piacia a pisassi a cinqu’ori di mani da fà un linzatedda d’ortu a l’internu di a prighjo e li dissi chi ci vulia che’ volti prestu in Corsica da fà l’ortu a babbu addibulitu da un’ uparazioni arteriali (era vera). </text:span><text:span text:style-name="T6"/></text:p>
      <text:p text:style-name="Text_20_body" loext:marker-style-name="T6"><text:span text:style-name="T6">St’omu mi dissi che’ t’avia un ‟ dossier d’extremiste” dopu a u me sughjornu in l’Isle de Rè ! Aghju chjachjaratu ‟ Si so sbagliati, un so palestinesu chi so Corsu ”.</text:span><text:span text:style-name="T6"/></text:p>
      <text:p text:style-name="Text_20_body" loext:marker-style-name="T6"><text:span text:style-name="T6">Dunqua in Francia quand’omu difendi i so dritti, he un estremistu ! A vidumu bè chi dipoi quarant’anni e piu i nosci imprighjunati so trattati da tarruristi e piu casticati ca l’islamisti ! Un ci he sbagliu semu sempri in Francia ! </text:span><text:span text:style-name="T6"/></text:p>
      <text:p text:style-name="Text_20_body" loext:marker-style-name="T6"><text:span text:style-name="T6">Sapiu dino chi Kiki timia forti : i svaghi, i presi d’ustaghji, o calchi uccidiu, m’he stata facciuli di faddi a paura dicendu chi s’eiu un tuccava cio chi mi firmava di grazii o si i so ‟ matons” mi rumpiani i stacchi, pudia accada sia calchi svacchi sia una presa d’ustaghji o ancu un umicidiu ! </text:span><text:span text:style-name="T6"/></text:p>
      <text:p text:style-name="Text_20_body" loext:marker-style-name="T6"><text:span text:style-name="T6">Vi imprumettu mi dissi Kiki ‟ Chi nisciunu vi farà tortu e i vosci ’razii i tuccareti intrevi ”. ‟ Cusi mi sinda li risposi allora pudeti dorma tranquillu ch’eiu un vi faraghju tortu ! ”.</text:span><text:span text:style-name="T6"/></text:p>
      <text:p text:style-name="Text_20_body" loext:marker-style-name="T6"><text:span text:style-name="T6">Ci fu da tandu un certu rispetu e aghju compiu i me pochi mesa scucciuratu ! </text:span><text:span text:style-name="T6"/></text:p>
      <text:p text:style-name="Text_20_body" loext:marker-style-name="T6"><text:span text:style-name="T6">U dicionovi d’aostu di u sittanta sei, a porta di ‟ bonne nouvelle” s’apriti da ch’e mi n’eschi ! C’era u me amicu Santu Bonelli chi era vinutu da Corsica a posta ! Tamanta festa ! Cinqu’anni di a me ghjuventu erani pessati, ma un erani persi chi aviu studiatu u mondu ind’e campava eiu e tutti l’altri umani. Pinsava tandu pudè truvà omini dicisi e di vaglia da picchà forti e altu ! Oghji m’avariani chjamatu ‟ radicalisé ” chi vuliu fà a guerra a u puteri ’llu soldu !</text:span><text:span text:style-name="T6"/></text:p>
      <text:p text:style-name="Text_20_body" loext:marker-style-name="T6"><text:span text:style-name="T6">C’era tandu in Parighji una squattra di ghjovani o menu ghjovani chi sciviani un ghjurnalettu misincu ‟ union ouvrière ” sta ghjenti si scantava totalmenti da i partiti di manca o di strema manca palisendu chi tutta sta ropa era in mani ’llu puteri e chi ci vulia chi u populu, u mondu di u travagliu fessini da sè ,da chi i partiti o gruppi asistenti erani for dighjocu ! A critica di u sistema era picisa e valenti. A principiu, pinsava eiu chi ’ssa ghjenti cusi astuta e sinceri, pudia un ghjornu metta in pratica i so idei. </text:span><text:span text:style-name="T6"/></text:p>
      <text:p text:style-name="Text_20_body" loext:marker-style-name="T6"><text:span text:style-name="T6">E si a rivuluzioni vincia in Parighji, forsi si pudia libarà a Corsica subitu dopu ! </text:span><text:span text:style-name="T6"/></text:p>
      <text:p text:style-name="Text_20_body" loext:marker-style-name="T6"><text:span text:style-name="T6">Chi ghjà un sunnieti mai ? </text:span><text:span text:style-name="T6"/></text:p>
      <text:p text:style-name="Text_20_body" loext:marker-style-name="T6"><text:soft-page-break/><text:span text:style-name="T6">Versu a fin di l’annu sittanta sei u ghjurnalettu cambio nomu, inveci di ‟ union ouvrière” u chjametimi ‟ l’injure sociale ” e scittu sottu : ‟ pour l’abolition de l’escavage salarié ” ! beddu prugramma chi faccia risaltà tutti i inghjustizii di u mondu ’llu cunsummu, sturcitura di i infurmazioni, di a cultura, di a storia e ghjuvendusi di i media a finanza sottumitia tutta a sucetà. A quidd’epica ci fu a distruzzioni di ‟ fractions armèes rouges ”  in Alimagna, in Italia e in altro. Emu capitu tandu chi l’azzioni individuali o minuritaria arricava fiascu e morti ! Peghju ! U populu ‟ lambda ” sciaccamanava a a morti di quiddi chi u difindiani ! PIOLA ! Avarani sciccamanatu quand’eddi tumbetini a christu ? Tanti situazioni tragichi m’ani cunvintu ch’eddu un ci vulia a perda a vita pa’ nudda megliu era di milità sendu vivu e libaru !</text:span><text:span text:style-name="T6"/></text:p>
      <text:p text:style-name="Text_20_body" loext:marker-style-name="T6"><text:span text:style-name="T6">Dopu a dui anni di sparghjera di i nosci idei e suluzioni pruposti diciditimi di firmacci da un cascà in u ghjurnalisimu. </text:span><text:span text:style-name="T6"/></text:p>
      <text:p text:style-name="P23" loext:marker-style-name="T6"/>
      <text:p text:style-name="Text_20_body" loext:marker-style-name="T6"><text:span text:style-name="T6">Duranti sti dui anni ch’e campeti in a risidenza universitaria di ‟ Fontenay aux Roses ” vicinu a u centru ind’e travaglieti pochi anni fà, a stanza custava pocu e u ripastu a u resto‑U guasgi nudda. Andava ogni tantu a l’ANPE di u 15° parighjinu da travaglià d’intantu in tantu, ma era masimu da sparghja l’idea chi u travagliadori era ingannatu e traditu da quiddi stessi chi pratindiani difendalu. Parecchji volti ci semu presi in mani cu i sindicati com’e a CGT mi n’invengu di l’imprimaria di l’assistenza publica in ‟ Charenton ”, l’imprimaria Bedos in u quindicesimu u CFA in Bercy, ec. Da ch’e ghjungnia in un’impresa dava mentri a ‟ pause” o u pastu di mezziornu, i tracts chi no appruntavami da fà prugredi a noscia visioni ’llu mondu.</text:span><text:span text:style-name="T6"/></text:p>
      <text:p text:style-name="P23" loext:marker-style-name="T6"/>
      <text:p text:style-name="Text_20_body" loext:marker-style-name="T6"><text:span text:style-name="T6">Di branu sittanta setti ci ‟ infiltretini” un barbusacciu spagnolu da pruvà a purtacci nant’a affaracci di drittu cumunu. Sempri listessu spiritu ‟ putirescu ”  dipoi i grechi e i rumani : a chi ricusa u sistema (veni a di l’inghjustizia fata stituzioni ) un po essa ca unu sgaiuffu o un banditu ! Sempri cusi in Corsica oghji, e micca solu !</text:span><text:span text:style-name="T6"/></text:p>
      <text:p text:style-name="Text_20_body" loext:marker-style-name="T6"><text:span text:style-name="T6">O ghjenti ! So tre mila e cinqui cent’anni chi u puteri s’he urganizatu da sottimeta omini, donni e populi sani ! Dipoi guerri e rigrissioni a niveddu umanu ! Un he ca a marcanzia e u soldu chi dani anc’avà l’illusioni d’avanzà. </text:span><text:span text:style-name="T6"/></text:p>
      <text:p text:style-name="Text_20_body" loext:marker-style-name="T6"><text:span text:style-name="T6">A libartà he bedd’e che morta e u morsu si stigni di peghju in peghju ! </text:span><text:span text:style-name="T6"/></text:p>
      <text:p text:style-name="P23" loext:marker-style-name="T6"/>
      <text:p text:style-name="Text_20_body" loext:marker-style-name="T6"><text:span text:style-name="T6">In a prima civilisazioni di u maritarraniu chi duro parecchji millenii a donna era a ugualità cu l’omu ,c’era tamanta cultura chi si sparghjia da una sponda a l’altra di stu mari ! A parola ‟ razzisimu ”  un asistia chi u fattu un asistia. Ma comu ni saremu ghjunti a sti punti ?</text:span><text:span text:style-name="T6"/></text:p>
      <text:p text:style-name="Text_20_body" loext:marker-style-name="T6"><text:span text:style-name="T6">Da cio ch’e aghju imparatu sempri cu l’idea rivuluziunaria e analizendu tutti i faceti di a situazioni, o tiurii o filusufii sempri ricusendu i ‟ maestri a pinsà ” e dunqua di manera ‟ autodidacte ” mi pari a me chi essa umanu po vule di : un lacassi mai sottimeta rifleta sempri cu u so propiu ciarbeddu e micca cu quiddu di l’altri ! Un suvità mai aghjenti muntunina, sta a senta u so stintu animalescu, chi po campà sempri avà in fondu ’lla nosci’anima ! A spessu sapemu i cosi nanzi ch’eddi accadini ma femu com’e se no c’erami sbagliati !</text:span><text:span text:style-name="T6"/></text:p>
      <text:p text:style-name="Text_20_body" loext:marker-style-name="T6"><text:span text:style-name="T6">Vi contu avà una passata vera campata quarant’anni fà quand’e un sapia ancu da ind’edda vinia a lingua Corsa o a Taliana : un ghjornu d’istati uttant’unu aiutava vecchji parenti a rifà a sarrendula mezu da a casa a u stradonu, si pianta una vittura di turisti Taliani ‟ Signori possiamo avere un po d’acqua per la machina ? ”. U piu anzianu Francescu li risposi ‟ Piglieti ’ssu stagnali, suviteti a stradedda e truvareti a funtana da piglia l’acqua ”. Tandu u ghjuvanottu Talianu dissi ‟ ma lei parla italiano ! ”. Francescu : ‟ hum ! Eiu un parlu Talianu, chi parlu Corsu ! ”. Sendu cantu stradonu eru a vicinu di u ghjuvanottu e </text:span><text:soft-page-break/><text:span text:style-name="T6">senza rifleta li risposi ‟ Sieti venuti quà duranti parecchi secoli allora vi abbiamo imparato anche a parlare no ? ”.</text:span><text:span text:style-name="T6"/></text:p>
      <text:p text:style-name="Text_20_body" loext:marker-style-name="T6"><text:span text:style-name="T6">L’omu s’he sbiddicatu e ugnunu a risu di a me cacciata</text:span><text:span text:style-name="T17">...</text:span></text:p>
      <text:p text:style-name="Text_20_body" loext:marker-style-name="T6"><text:span text:style-name="T6">A socu oghji chi un he u Corsu chi veni da u Talianu, ma bensi u Talianu chi veni da u corso‑sardu lingua a piu antica di u maritarraniu postu chi si sa oghji a chi a vol sapè chi no semu u prima pupulamentu cuddatu da l’africa un si sa ancu quantu millenii fà ! </text:span><text:span text:style-name="T6"/></text:p>
      <text:p text:style-name="Text_20_body" loext:marker-style-name="T6"><text:span text:style-name="T6">E oghji l’ADN dimostra senza cuntesta chi no semu piutostu (berbères) ca bastardi di grechi e rumani com’eddi ani vulsutu facila creda i culunialisti d’ogni mamma !</text:span><text:span text:style-name="T6"/></text:p>
      <text:p text:style-name="Text_20_body" loext:marker-style-name="T6"><text:span text:style-name="T6">Si a noscia cultura he sempri viva oghji vol di simpliciamenti ch’edda he virtadeli un s’endusi mai spicata da l’umanu ne di a natura chi ci da vita, ci nutrisci e ci ripiglia dopu a l’ultimu fiatu.</text:span><text:span text:style-name="T6"/></text:p>
      <text:p text:style-name="Text_20_body" loext:marker-style-name="T6"><text:span text:style-name="T6">Vogliu di chi nisciuna riprissioni un po fa turra omu scimia o altru, vecu chi tu mi capisci.</text:span><text:span text:style-name="T6"/></text:p>
      <text:p text:style-name="Text_20_body" loext:marker-style-name="T6"><text:span text:style-name="T6">Saria chi oghji i cosi i piu naturali un si capiscini piu ma s’inghjoti i piu grevi scimità. </text:span><text:span text:style-name="T6"/></text:p>
      <text:p text:style-name="Text_20_body" loext:marker-style-name="T6"><text:span text:style-name="T6">Femu un picculu riassuntu : </text:span><text:span text:style-name="T6"/></text:p>
      <text:p text:style-name="Text_20_body" loext:marker-style-name="T6"><text:span text:style-name="T6">Monda cosi, so a l’appiatu in u nosciu incuscenti sia individuali sia cullettivu.</text:span><text:span text:style-name="T6"/></text:p>
      <text:p text:style-name="Text_20_body" loext:marker-style-name="T6"><text:span text:style-name="T6">Si no stemu a senta u nosciu essa fondu si po ‟ essa ”  in fora di tutti i cundiziunamenti, ingannaturi, ‟ formatages ”, dicini oghji.</text:span><text:span text:style-name="T6"/></text:p>
      <text:p text:style-name="Text_20_body" loext:marker-style-name="T6"><text:span text:style-name="T6">Di sicuru solu suletu un si po fà tanti cosi contr’a u sistema finanziariu chi s’he impatrunitu u mondu sanu, ma fideghja in ghjiru a tè mond’aghjenti volta ver di cosi sani, calchi asempiu : l’agricultura bio pruduzioni lucali sana, inveci di a roba chi viaghja luntanu ! A roba di staghjiona chi da a l’omu tuttu cio chi ghjova a so saluta e gioia di campà. Gioia di campà chi s’he persa quandu l’iea cunsummarista ha supranatu u niccissariu pa’ u soprapiu, pa’ l’innutuli cio chi ci torra inumani ed inutuli.</text:span><text:span text:style-name="T6"/></text:p>
      <text:p text:style-name="Text_20_body" loext:marker-style-name="T6"><text:span text:style-name="T6">Oghji l’idea saria chi u ‟ toutou ” he famiglia e u ziteddu chi soffri o t’ha a fami. pocu impremi ! Quissa he idea ghjunghjitticia, micca a noscia !</text:span><text:span text:style-name="T6"/></text:p>
      <text:p text:style-name="Text_20_body" loext:marker-style-name="T6"><text:span text:style-name="T6">Oghji s’omu fideghja i cosi cusi sopra sopra si po creda chi a ruvina he fatali e senza ritornu pussibuli. Inno ! A ci dici strabè Rinatu Coti : ‟ qualvogliasia l’epica o u tempu l’umanu ferma l’umanu ”!! E dicu chi ogni leva po e devi piglià a strada di a so èvoluzioni a so salvezza, a so cuntinivezza... Ch’edda volti l’idea di libartà ch’e aghju in fondu di u me incuscenti grazia a a lingua corsa tramandatumi da babbu e mamma ch’e ringraziu ogni volta ch’e fiuriscu a so tomba. Un andà a creda caru littori ch’e mi pigli p’a calchi ‟ pruffeta o altru gourou” ! Cheta ! Un possu veda ne l’unu ne l’altru. So difarenti, quissa si !</text:span><text:span text:style-name="T6"/></text:p>
      <text:p text:style-name="Text_20_body" loext:marker-style-name="T6"><text:span text:style-name="T6">Ma he u fattu, pa’ contu meiu ch’e campu, dicendula cusi da l’arcaisimu a u mudernisimu, chi sittantasei anni fà, s’apprudava u sameri da monda facendi, i famiddi stantavani cio chi ghjuvava da mantena a vita, e c’era sempri una bedda sulidarità, e usi antichi boni, com’e fà u fenu tutti insemu, vangà una lenza pa’ un vicinu malatu, porghja da magnà a calchi vicchjeti, soli, chi un a si pudiani piu stantà. Tandu tutti si cunnisciani e for di calchi lita tutt’ugnunu tinia caru u parenti e u vicinu ! Pa’ un dettu ‟ U vicinu he cucinu ”.</text:span><text:span text:style-name="T6"/></text:p>
      <text:p text:style-name="Text_20_body" loext:marker-style-name="T6"><text:span text:style-name="T6">Oghji ancu in i paesa so ghjunti a campà francesi o stranieri chi a spessu un ci voni mancu cunnoscia ! Anc’assa ci so calchi eccessioni ci so ghjenti di valori igna locu. Capimucci bè : s’e so in guerra cu i stati arruvina mondu, e marghjinali di tutti i sistema tiranichi, mai un pudaraghju essa razzistu o in fora di u spiritu umanu veru e fondu ! </text:span><text:span text:style-name="T6"/></text:p>
      <text:p text:style-name="Text_20_body" loext:marker-style-name="T6"><text:span text:style-name="T6">M’a imparatu a vita senza cavezza chi a rivolta individuali po : s’omu un he attenti arrica ruvina malfati, pirdizioni ec. Inveci chi a riflissioni e a rivolta culletiva porta lucidità e umanità. Basta ad un perdasi in calchi stalinisimu o altra duttrina invilanata ! U seculu vinti he ‟ riccu ” d’ingannaturi, falzità starminazioni, ec.</text:span><text:span text:style-name="T6"/></text:p>
      <text:p text:style-name="Text_20_body" loext:marker-style-name="T6"><text:soft-page-break/><text:span text:style-name="T6">Partimu ghjà da a guerra di u 14‑18 ! Tandu u capitalisimu, chi se un mi sbagliu si mundializaia medienti a finanza ! Ha urganizatu u ghjinuccidiu o piutostu l’auto‑ghjinuccidiu di i campagnoli auropei : Inglesi, Tedeschi, Francesi, e Corsi un ni parlemu ci ani stirpati in tuttu ! Ingannati da a ‟ nova patria ” !</text:span><text:span text:style-name="T6"/></text:p>
      <text:p text:style-name="Text_20_body" loext:marker-style-name="T6"><text:span text:style-name="T6">Ti pari unu sprapositu ? Inno ! Rifleti bè : a quali ha fattu pro tamantu criminu contr’a l’umanità ? Ha fattu pro a u capitalisimu, chi i campagnoli fughjani dopu in i cità da buscassi un travagliu a l’usina, causa i difficultà, u spupulamentu, e i disguasti di a verra nantu a i campagni e i campagnoli !</text:span><text:span text:style-name="T6"/></text:p>
      <text:p text:style-name="Text_20_body" loext:marker-style-name="T6"><text:span text:style-name="T6">Poch’anni dopu ’nu 37 u mondu fighjula senza vedalu u ghjinuccidiu di u populu ripublicanu Spagnolu chi avia avutu u tortu di vincia l’alizioni... A dimucrazia era in punta di i fucili fascisti ! A Francia un ha vindutu armi a Franco ! Inno ! So i sgaiuffi corso‑marsiddesi chi ani vindutu l’armi a u ‟ Caudillo ” ! ETI CAPITU ?</text:span><text:span text:style-name="T6"/></text:p>
      <text:p text:style-name="Text_20_body" loext:marker-style-name="T6"><text:span text:style-name="T6">Pochi tempi dopu, scopia a verra d’u 39‑45 ogni paesi sapia chi Hitler s’appruntava a fà tamanta guerra. Ma a Francia durmia daretu a a ‟ ligne maginot ” senza imaghjinà chi u numicu pudia passà piu in dà pa’ a Belgica. U puteri francesu mandeti i so suldata cu un fucili e cinqui cartucci chi a volta un andavani in stu fucili di pettu a i tanks Tedeschi ! Quissa, l’aghju intesa da campagnoli francesi in una emissioni televisiua nant’a a risitenza.</text:span><text:span text:style-name="T6"/></text:p>
      <text:p text:style-name="P23" loext:marker-style-name="T6"/>
      <text:p text:style-name="Text_20_body" loext:marker-style-name="T6"><text:span text:style-name="T6">Allora, dicu eiu, chi u statu francesu ha prifiritu vedasi stallà u nazisimu piutostu ca veda vincia u fronti pupulari di l’epica. Issu statu dimucraticu ? COMU ? He ‟ coutumier du fait ! ”.  Mandetini in u 14 i suldata sciabula in manu ‟ sabre au clair ” in faccia a i canoni Tedeschi in tarrenu balisatu da u numicu, si po imaghjinà u macceddu ! Un facci nudda erani part’piu corsi ! Aghju persu un ziu prima frateddu di babbu, dunqua... miseria... com’e in tutta a Corsica. E dopu ani casticatu ‟ la douce Provence ” senza mintuva i corsi, a paura d’una rivolta di tutta l’armata, d’ave ‟ perdu pied devant l’ennemi ” ! </text:span><text:span text:style-name="T6"/></text:p>
      <text:p text:style-name="Text_20_body" loext:marker-style-name="T6"><text:span text:style-name="T6">Da chi un andavani eddi i ginirali bambuli e assassini i Joffre i de Castelneau e tutti quanti a sciabula in manu di pettu a i canoni ! Un he solu scimità ma bensi vulintà uccidiaria ! </text:span><text:span text:style-name="T6"/></text:p>
      <text:p text:style-name="Text_20_body" loext:marker-style-name="T6"><text:span text:style-name="T6">U populu corsu ni sà calcosa ! Sapemu oghji com’eddu si cumpurtò u statu francesu, Petain e tutta l’amministrazioni, in a cullaburazioni. Ani fattu peghju ca Hitler ! E vurriati ch’e pigli lizzioni in ’ssu mondu qui ? O basta ! Un mi ni parleti mancu.</text:span><text:span text:style-name="T6"/></text:p>
      <text:p text:style-name="Text_20_body" loext:marker-style-name="T6"><text:span text:style-name="T6">Pa’ fà un picculu paragonu : i corsi a listess’epica un ani vindutu nisciun ghjudeiu, ne chjucu, ne maio a i fascisti ; l’ani nanzi prutteti e piattati inveci chi da culandi a u mari ani vindutu ancu i zitteddi (Yzieu !) e cullaburatu a una forti maghjiurità ! Ma so eddi a chjamacci razzisti tarruristi ec. He sempri u culunizatu,, u splutatu, chi t’ha tortu e in ’ssa logica qui anc’a donna o u ziteddu furzati. Ani tortu un ci he sbagliu, semu sempri in Francia !</text:span><text:span text:style-name="T6"/></text:p>
      <text:p text:style-name="Text_20_body" loext:marker-style-name="T6"><text:span text:style-name="T6">Si po vultà piu inda ’na storia : ’nu seculu dicionovi u mondu di u travagliu in Francia (u proletariat) sintia bè chi i travi si stringhjiani di piu in piu ci fu dunqua a rivuluzioni di u 1830 u statu n’a fattu u starminiu ! ‟ Ecrasée dans le sang ” dici a so storia ! Diciott’anni dopu 1848 antra rivuluzioni, antra distruzzioni, mi pari chedd’he da tandu chi a bandera uparaghja fu rossa ! Di sangui ! Un he anc’a compia : 1871 a cumuna di parighji, tandu a francia era in guerra cu i prussiani. U statu francesu... Thiers a fattu alianza cu i prussiani, ani accoltu monda campagnoli chi un aviani capitu cio chi accadia... E po l’avarani ancu ingannati dicendu chi ‟ ces gens‑là trahissent la patrie ” ! </text:span><text:span text:style-name="T6"/></text:p>
      <text:p text:style-name="Text_20_body" loext:marker-style-name="T6"><text:span text:style-name="T6">U risultatu fu chi u populu sendusi guvirnatu tre mesa senza burghesia, senza aristucrazia, avia musciatu a strada’lla libartà vera !</text:span><text:span text:style-name="T6"/></text:p>
      <text:p text:style-name="Text_20_body" loext:marker-style-name="T6"><text:span text:style-name="T6">Cumuna di Parighji, ti portu eiu u piu altu rispetu ! Fu una vittoria pulitica magna ! Ma com’e a Corsica di u setticentu, fu starminata ! Sittanta mila morti sionti a mimoria pupulari francesa.</text:span><text:span text:style-name="T6"/></text:p>
      <text:p text:style-name="Text_20_body" loext:marker-style-name="T6"><text:soft-page-break/><text:span text:style-name="T6">Si po dunqua di senza sbagliu pussibuli chi : sia a munarchia prima sia a burghesia dopu da ch’eddu si vo fà libartà vera vi arrecani : A MORTI !</text:span><text:span text:style-name="T6"/></text:p>
      <text:p text:style-name="Text_20_body" loext:marker-style-name="T6"><text:span text:style-name="T6">Piu vicinu in a storia emu vistu a rivuluzioni Cubana ! E u paesi chi si vurria u piu civilizatu ’llu mondu ! l’America a pruvatu subitu a stirpalli anc’assa un ci so riisciuti. Ma u blocus ecunomicu a duratu piu di mezu seculu ! ‟ Bonjour la démocrature ” !</text:span><text:span text:style-name="T6"/></text:p>
      <text:p text:style-name="Text_20_body" loext:marker-style-name="T6"><text:span text:style-name="T6">Pudariu apprudà cio chi mi ferma di vita a cuntavi i disguast di i diversi tiranii ’llu mondu,, ma ad avà vi vurria fà a me analisi nant’a piu munumintali ingannatura di u vintesimu seculu Ma chi sara po accadutu di cusi trimenti ’nu vintesimu seculu ?</text:span><text:span text:style-name="T6"/></text:p>
      <text:p text:style-name="Text_20_body" loext:marker-style-name="T6"><text:span text:style-name="T6">D’uttrovi 1917 sbotta a rivuluzioni russia, e riescini a scaccià u Tsar ! Binissimu ! Ma u paesi un ha nisciun svilupu tecnicu,, ecunomicu, ec. Lenine e Trotsky feccini cio ch’edd’ani pussutu, cu unu sbagliu trimenti e sanguinosu ‟ u stirpiziu di a cumuna di Kronstadt ” ! l’Auropa e a Francia in punta, ani mandatu armati sani da fà fiascà a rivuluzioni Russia ! Chi vargugna ! (e sariami in ripublica ? Ma chi ripublica ?) A quidd’epica in Russia ci divia essa una certa piccula burghesia marcanti o campagnola ! Par contu meiu qualvoglia sia a classa piu putenti, dopu ave tombu a Lenine e lampatu for di paesi a Trotsky ani missu a u puteri a Staline !</text:span><text:span text:style-name="T6"/></text:p>
      <text:p text:style-name="Text_20_body" loext:marker-style-name="T6"><text:span text:style-name="T6">Da tandu l’affari s’he invirzatu ! Un era piu a dittatura di u populu contr’a i ricchi ! Lachendu solu u nomu di cumunisimu a dittatura era contr’a u populu o piutostu i populi ! U sistema divinto un culletivisimu ugualitaristu e sanguinaru chi basta ! A farè ava a difarenza tra cumunisimu e stalinisimu ? Prova !</text:span><text:span text:style-name="T6"/></text:p>
      <text:p text:style-name="Text_20_body" loext:marker-style-name="T6"><text:span text:style-name="T6">Si metti dunqua in piazza, a niveddu mundiali : u libaralisimu uccidintali masimu mercanu di pettu a a tirania a piu feroci del mondu !</text:span><text:span text:style-name="T6"/></text:p>
      <text:p text:style-name="Text_20_body" loext:marker-style-name="T6"><text:span text:style-name="T6">In fatti un era ca a caricatura di u famosu ‟ droite‑gauche francesu ” ! U peghju he chi u pinsamentu umanu vinia intrappulatu fendu creda chi ‟ a patria ’llu travaddadori he una dittatura di i piu pessimi...” inveci chi u mondu di i splutadori e di a finanza, a costi ’llu populu quissa he a  libartà ! Vi pari simpliciota a me spiicazioni ? ebbeh ! Fetila vo !</text:span><text:span text:style-name="T6"/></text:p>
      <text:p text:style-name="Text_20_body" loext:marker-style-name="T6"><text:span text:style-name="T6">U risultatu di sta situazioni puzzicosa, he chi d’un cantu o da l’altru di u ‟ rideau de fer” ci so stati miliona e miliona di morti ‟ sempri a nomu ’lla libartà ” E comu ? Ma chi prifiriti, mora in un goulag siberianu , o brusgià sott’a u napalm mercanu,com’e quidda zitedda vietnamiana !</text:span><text:span text:style-name="T6"/></text:p>
      <text:p text:style-name="Text_20_body" loext:marker-style-name="T6"><text:span text:style-name="T6">Vogliu di ava chi dritta o manca un valini una baiocca chi ci ani fattu creda chi u tutalitarisimu aia da vena da l’Unioni Suvietica inveci ch’eddu vinia e veni sempri da a finanza cu u disprezzu trimenti di i populi e l’edunisimu marcantili : fuss’eddu mercanu, francesu o altru !</text:span><text:span text:style-name="T6"/></text:p>
      <text:p text:style-name="Text_20_body" loext:marker-style-name="T6"><text:span text:style-name="T6">Aghju da pruva a favvi un analisi chi di sicuru nisciun sturianu vi farà chi so tutti sottimissi chi basta !</text:span><text:span text:style-name="T6"/></text:p>
      <text:p text:style-name="Text_20_body" loext:marker-style-name="T6"><text:span text:style-name="T6">Dipoi a caduta di u muru di BERLIN, e quidda di u sistema stalinianu, pochi tempi dopu, u beddu ‟ sistema’lla libartà ” un avia piu numicu ! Tamantu spaventu !: Ma comu faremu ava ad inganna u mondu sanu ? Un vi tarnaleti ! Aviani ghjà appruntatu u ‟ prossimu numicu” Induvineti jà... Hin, hin ! Si sbavacciuleghja ? O basta ! A v’aghju da di aviani appruntatu u ‟ tarrurisimu cu un antra aleta : l’islamisimu !” Eti vistu chi l’ani trovu u numicu ma cusi forti sti tirani ! Ci he da pigliani a razza ! Ridi puri, ma ci he da pienghja !</text:span><text:span text:style-name="T6"/></text:p>
      <text:p text:style-name="Text_20_body" loext:marker-style-name="T6"><text:span text:style-name="T6">Capimucci bè : u sistema di l’upprissioni umana chi he in baddu ava dipoi i Grechi e i Rumani t’ha di piu in piu mezi di fà viulenza e d’inganna aghjenti e populi ! E oghji ghjornu e da bon parecchj’anni dighjà he un urganisazioni papara (opaque) difficiuli ad inghjirghjà, via a capiscia chi ava i furtuni sani cambiani mani in un cliq d’urdinatori. A finanza he ghjà in un veru puteri mundiali chi torra i capistatu mariunetti bracchi a u puteri’llu soldu. A dimucrazia d’oghji chi un he mai stata ca a dimucrazia di a burghesia o qualunqua puteri, com’e quiddu chi purteti a Hitler capistatu tedescu.</text:span><text:span text:style-name="T6"/></text:p>
      <text:p text:style-name="Text_20_body" loext:marker-style-name="T6"><text:span text:style-name="T6">A dimucrazia dunqua un he ca burla maio !</text:span><text:span text:style-name="T6"/></text:p>
      <text:p text:style-name="Text_20_body" loext:marker-style-name="T6"><text:soft-page-break/><text:span text:style-name="T6">Aveti u casu oghji di ‟ Macaronu ” un facci ca pa’i sgio ! Par l’altri calchi prumessa bastarà !</text:span><text:span text:style-name="T6"/></text:p>
      <text:p text:style-name="Text_20_body" loext:marker-style-name="T6"><text:span text:style-name="T6">Mi pari chi sari’ora chi i populi d’ogni paesi mittisini in baddu a spazzera di ’ssa rubbaccia infeta e assassina, chi o si di no un di ’ssi ghjorna a pianetta ci ha da sbarcà a tutti. Fighjuleti puri : i timpesti, i venta, i ciclona, i burrianati, i tsunami so di piu in piu divastatricci. Spariscini populi, animali, pianti, appi, a lista he tropu longa !</text:span><text:span text:style-name="T6"/></text:p>
      <text:p text:style-name="Text_20_body" loext:marker-style-name="T6"><text:span text:style-name="T6">Part’e piu di i scentifichi cu un pocu di sennu metini in vardia i pulitichi i industriali, tutti quiddi chi splotani a pianetta senza pinseri ne primura ! Ma fighjulani tutti u soldu e di a pianetta si n’impipani com’e di i so prima braghi ! Ma u priculu ci he ed he maio. Inno ! So eiu chi polueghju cu u me diesel !</text:span><text:span text:style-name="T6"/></text:p>
      <text:p text:style-name="Text_20_body" loext:marker-style-name="T6"><text:span text:style-name="T6">Un mi scumudaria a me d’andà cu u sameri o u cavaddu ! A rummenzula he un beddu pezzu ch’e facciu u tri selctif ! Innanzi a i so containers ! M’eti da di : ma tu t’ha a furtuna d’ave una casetta e una lenza for di cità : he vera ! Sicura chi u cumpurtamentu di migliardi di parsoni he impurtantissimu Ma si i sgio un ismettini d’arruvinà u mondu ; andemu prestu prestu a u dirrucatoghju ! Un parlu mancu par mè chi a a mè ità... Ma i me figlioli e tutti i figlioli ? Ma i me bisfiglioli e tutti i bisfiglioli ? A terra un he nostra ! Semu no di a terra ! A terra firmarà, semu no di passaghju !</text:span><text:span text:style-name="T6"/></text:p>
      <text:p text:style-name="Text_20_body" loext:marker-style-name="T6"><text:span text:style-name="T6">Un socu micca tuttu chi nimu ha u tempu di sapè tuttu. Ma vurria parlavi d’un prublema trimenti chi s’he avviatu piu di sittant’anni fà. Piu di sittant’anni fà ? Ma chi ci sarà po statu ! A stallazioni di u statu d’Israel ci he statu ! Un vi pari nudda a vo ?</text:span><text:span text:style-name="T6"/></text:p>
      <text:p text:style-name="Text_20_body" loext:marker-style-name="T6"><text:span text:style-name="T6">Femu ghjà dui o tre filari di rumanzu neru ! </text:span><text:span text:style-name="T6"/></text:p>
      <text:p text:style-name="Text_20_body" loext:marker-style-name="T6"><text:span text:style-name="T6">I catolichi voni un paesi... Comu emu da fà ? Pigletivi l’Algiria... Un so ca Arabi !</text:span><text:span text:style-name="T6"/></text:p>
      <text:p text:style-name="Text_20_body" loext:marker-style-name="T6"><text:span text:style-name="T6">I prutistanti voni un paesi... Ma chi femu ? Pigletivi l’Iraccu ! un so ca Arabi !</text:span><text:span text:style-name="T6"/></text:p>
      <text:p text:style-name="Text_20_body" loext:marker-style-name="T6"><text:span text:style-name="T6">I témoins de java volini un paesi ! Uh uh ! Chi pen’di capu ! Pigletivi a Corsica ! Un ci he ca Corsi... Poca primura !</text:span><text:span text:style-name="T6"/></text:p>
      <text:p text:style-name="Text_20_body" loext:marker-style-name="T6"><text:span text:style-name="T6">Vi pari ch’e chjachjareghji ? INNO ! So bedd’e ca a zezzu ! In a nosc’ epica si po lampa fora un populu chi a parola d’un pruffeta saria un attu di prubiità !?</text:span><text:span text:style-name="T6"/></text:p>
      <text:p text:style-name="Text_20_body" loext:marker-style-name="T6"><text:span text:style-name="T6">Sendu un omu bravu diciaraghju chi in stu mondu tutt’ugnunu po pratenda ave a so piazza ! Ma micca annant’a u cimitteriu d’un populu sanu.</text:span><text:span text:style-name="T6"/></text:p>
      <text:p text:style-name="Text_20_body" loext:marker-style-name="T6"><text:span text:style-name="T6">Isie eti patutu a Shoah ! Ma un he una raghjoni da fà peghju ! Parlendu cu un pinzutacciu, tempi fà , mi dicia : t’ani u tortu l’arabi chi un ani vulsutu a ‟ partizioni di u paesi ” ! Bravu ! Allora vengu ind’e tè e mi da a mità di a to casa ! Un era d’accunsentu ! Ci saria vulsutu ’na so logica a tumballu e inficasi in casa soia ; ma parini foli ! Provu tra foli e collara a favvi capiscia chi oghji, a piu greva inghjustizia a ci porghjini com’e cosa nurmali e di sicuru t’ha tortu u spatrunatu, ’ne vera ?</text:span><text:span text:style-name="T6"/></text:p>
      <text:p text:style-name="Text_20_body" loext:marker-style-name="T6"><text:span text:style-name="T6">POVARA UMANITA ! A cio chi no semu torri ! Ind’e no ci he un dittu : a chi si cala troppu, moscia u so culu ! Caletivi s’edda vi pari ! Eiu micca ! Dannu mi poni fà, paura no !</text:span><text:span text:style-name="T6"/></text:p>
      <text:p text:style-name="Text_20_body" loext:marker-style-name="T6"><text:span text:style-name="T6">Quandu un umanità sana campa in vinocchju he ch’edda si trova vicinu a u dirrucatoghju !</text:span><text:span text:style-name="T6"/></text:p>
      <text:p text:style-name="Text_20_body" loext:marker-style-name="T6"><text:span text:style-name="T6">NO ! Chi un he pessimisimu ! He lucidità ! So campatu in omu libaru ed he vera chi a libartà he di menu in menu pussibuli, ma chi vuleti aspittà ? Chi I pridaghji si tagliessini l’ugni e si frustessini i denti ! Ci vo dunqua a circà i mezi di difendasi e di scacciali !</text:span><text:span text:style-name="T6"/></text:p>
      <text:p text:style-name="Text_20_body" loext:marker-style-name="T6"><text:span text:style-name="T6">Fighjulendu u mondu ch’e tengu caru, l’omu senza amori in pettu, vali pocu ! Ma pensu chi l’umanu ghjenaru truvarà a vulintà e i mezi di a so salvezza : Isie he uttimisimu !</text:span><text:span text:style-name="T6"/></text:p>
      <text:p text:style-name="Text_20_body" loext:marker-style-name="T6"><text:span text:style-name="T6">Comu sarà chi noaltri Corsi siami, invaditti, assupranatti, starminati, nigati, calfighjiati, ec.</text:span><text:span text:style-name="T6"/></text:p>
      <text:p text:style-name="Text_20_body" loext:marker-style-name="T6"><text:span text:style-name="T6">Parlu in tantu ca populu, chi individualmenti un ci lachemu fà e semu a spessu piu cattivi ca l’avvirsariu, ma a noscia storia dipoi piu di tre millenii so invaditturi, stirpaturi : i ghjuvanali ! Duminazioni : Pisa, Ghjenuva e avà a Francia !</text:span><text:span text:style-name="T6"/></text:p>
      <text:p text:style-name="Text_20_body" loext:marker-style-name="T6"><text:soft-page-break/><text:span text:style-name="T6">V’aghju da palisà a me analisi, ni fareti cio ch’edda vi pari.</text:span><text:span text:style-name="T6"/></text:p>
      <text:p text:style-name="Text_20_body" loext:marker-style-name="T6"><text:span text:style-name="T6">Sapemu cu certi cronachi antichi, chi i Corsi in ischiavitu un travagliavani e prifiriani a mora pruvendu a libarassi. Dunqua dipoi l’antichità u nosciu populu t’avia una certa idea di l’umanu, di a ghjustizia, di a libartà, ec. Sapemu oghji cu ‟ la dame de bonifacio ”, novi mil’anni fà chi ’ssa donna tranchja he campata trenta quattr’anni ! Voli di senza cuntesta chi a sucetà di l’epica praticava a sulidarità !</text:span><text:span text:style-name="T6"/></text:p>
      <text:p text:style-name="Text_20_body" loext:marker-style-name="T6"><text:span text:style-name="T6">In somma circhendu ind’eddu ci vo si sà chi ’ssu populu chiria e campava cu a libartà chi un s’accopia ca cu a ghjustizia ! Vogliu dimustrà qui chi l’idea e u fattu libaru so scacciati e arruvinati dipoi chi i puteri praputenti e tiranichi si so impatrunitu i paesi sani ! So circa tremila e cinqui cent’anni chi sti puteri si so arradicati nantu a sta terra !</text:span><text:span text:style-name="T6"/></text:p>
      <text:p text:style-name="Text_20_body" loext:marker-style-name="T6"><text:span text:style-name="T6">Dipoi tutt’idea o pratica di libartà vera he svultata o distruta ! Eccu par contu meiu a spiicazioni di tutti i nosci guai. Oghji cu tutta a scimità di ‟ l’entertainment ” e i sturcituri di u sistema educativu.</text:span><text:span text:style-name="T6"/></text:p>
      <text:p text:style-name="Text_20_body" loext:marker-style-name="T6"><text:span text:style-name="T6">Isie ci he vulsutu piu di sittant’anni da meta in i libra di storia chi u prima locu a libarassi da u fascisimu fu a Corsica ! Innanzi era ‟ la Normandie”, e avà dicini ch’edd’he a risistenza francesa a fà riescia u sbarcamentu mercanu !</text:span><text:span text:style-name="T6"/></text:p>
      <text:p text:style-name="Text_20_body" loext:marker-style-name="T6"><text:span text:style-name="T6">Sarà pussibuli tamanta falsità ? Isie chi semu bè in ‟ zone franchouillarde et republicaine ” ! Dunqua cu tutta a scimità accuncciata voni fà creda a i nosci ghjovani chi u ‟ pupulisimu” he a pro di u populu ! DISGRAZIATI ! À sparghja idei simuli un he dimucrazia ne cultura, ma induttrinamentu e ingannatura a buzeffa ! Ghjenti cumpagni e un so micca solu ‟ i Le Pen ‟  ! miretani calci in culu e ancu peghju ! Par me, a dimucrazia devi essa cuscenza veni a di cunniscenza vera e micca fandogni e tralala !</text:span><text:span text:style-name="T6"/></text:p>
      <text:p text:style-name="P11" loext:marker-style-name="T6"><text:span text:style-name="T6">E si no parlavami di Corsica. </text:span><text:span text:style-name="T6"/></text:p>
      <text:p text:style-name="Text_20_body" loext:marker-style-name="T6"><text:span text:style-name="T6">So dunqua vultatu a campà in i me loca, d’aostu di l’uttanta.</text:span><text:span text:style-name="T6"/></text:p>
      <text:p text:style-name="Text_20_body" loext:marker-style-name="T6"><text:span text:style-name="T6">So vultatu scuntu di tuttu, solda un aviu, mistieri n’avia fatu parecchji ma senza diploma for di quiddi ch’e piglieti a u ‟ Collège de France ”  chjamu cusi a prighjo di Fresnes ! Sapiu chi c’era a casa di babbu e di mamma qui in Arba Mora un pasciali di tre casi mezu da i Coti e Chjavari e Acqua d’Oria guasgi a a limita di i piaghji di u Frassetu e di Zevacu, ma in piaghja frassitana.</text:span><text:span text:style-name="T6"/></text:p>
      <text:p text:style-name="Text_20_body" loext:marker-style-name="T6"><text:span text:style-name="T6">So vultatu dino parchi a lotta di libarazioni naziunali andava bè tandu. Travaglieti calchi mesa com’e anbulanzieri e ritrosi a u spidali d’Aghjacciu u me amicu curtinesu chi era a l’epica ’nu centru di studii nucleari di ‟ Fontenay aux Roses ”. Di ghjinnaghju di u sissanta setti mi dissi Jean Thomas ‟ tu ti ni si benutu custi e ghjè avà chi ci vo a vultà ”. St’omu era dighjà indiatu in i prublema di Corsica.</text:span><text:span text:style-name="T6"/></text:p>
      <text:p text:style-name="Text_20_body" loext:marker-style-name="T6"><text:span text:style-name="T6">Vultemu jià in uttanta, travaglieti in impresa d’ambulanzi Ambrosini chi asisti sempri. U patronu : Valeriu, da principiu era si po di, bravu, ma da ch’eddu s’he avvistu di i me idei rivuluziunarii in ginirali e naziunalisti corsi in particulari, a truvatu una scusa da licinziami : si tu un ha appartamentu cu telefunu da qui a ghjinnaghju, semu for cuntratu ! ‟ Cu a paga chi tu mi da un irisicu di truvà appartamentu ”, li risposi ! Semu ghjunti cusi nanzi a i festi di natali, u me sicondu mascettu era natu d’uttrovi ! Mi piglieti vinti ghjorna di ‟ congè maladie ” e ci capuletimi ’nu paesi di a me donna di tandu, ‟ Condè/s/Escaut” ’nu nordu ’lla francia. Quand’e so vultatu, valeriu in colara avia chjamatu ind’e me suredda a u telefunu : vosciu frateddu un he malatu l’ani vistu in cità ! T’ha a frebba magnarina, t’ha, ec.</text:span><text:span text:style-name="T6"/></text:p>
      <text:p text:style-name="Text_20_body" loext:marker-style-name="T6"><text:span text:style-name="T6">Principiu di ghjinnaghji so andatu a u scagnu llu travaddu : valeriu spicava i salti, mughjendu ‟ Tu m’as fait une vacherie ” in francesu ! L’aghju ghjitatu a bilusa ch’eddu m’avia datu a l’iniziu !</text:span><text:span text:style-name="T6"/></text:p>
      <text:p text:style-name="Text_20_body" loext:marker-style-name="T6"><text:span text:style-name="T6">_ ‟ Comu ! Un m’eti ditu chi n’erami for cuntratu ? ” Allora detimi i me certificati paga s’eddu ni ferma e pochi salti e pochi mughji ! I papiers un i ti facciu puri chi tu venghi cu una mitraglieta ! Un ti lampu micca fora ; veni puri da ottu a mezziornu e da dui a sei ma un farè nudda ti ni stare qui patimu, Dino quissa c’era ? Aghj’a sta qui a ghjurnata sana a senta i to scimità e a piglià frettu chi se schersu in scaldamu ! Eddu cu u so viziu aghjaccinu vulia ch’e mi n’andessi senza i me driti ! Vinaraghju ’na matinata a veda si tuttu va bè è basta. A cumedia he durata tre ghjorna ! U terzu ghjornu, eru in caffè accant’a u scagnu fendu i duveri di francesu da i liceani chi una era a cucina d’un cumpagnu di travagliu e sapia ch’e t’avia un diploma ‟ philo‑lettres” a sicritaria vensi a circami : Valeriu ti vo veda ! Vocu a veda a Valeriu chi mi dici : micca par tè ma pa’i to ziteddi t’aghj’a fà i to driti ! o disgraziatu, pa’ i me ziteddi vengu a piglialiti di forza i solda ! bo... so sempri firmatu bè cu i me impiigati un vogliu micca storii...Cusi si chi ci pudemu intenda ! A me vultata in Corsica m’ha imparatu chi c’erani sempri arcaisimi ’nu me paesi.</text:span><text:span text:style-name="T6"/></text:p>
      <text:p text:style-name="P23" loext:marker-style-name="T6"/>
      <text:p text:style-name="Text_20_body" loext:marker-style-name="T6"><text:span text:style-name="T6">Un ’amica mi deti un libru ‟  le procès d’un peuple ” ed. a Riscossa. Era u script pricisu di u prima prucessu di i militanti di u FLNC in u sittanta novi in corti di sicurità ’llu statu, in Parighji ! ’ssu libru he un munumentu di sapienza di storia Corsa di tistimunianzi schieti, e di i magni dichjarazioni di i ghjudicati ! Eru dighjà bedd ’indiatu ma stu libru m’ha datu monda chjavi da difenda bè u me paesi !</text:span><text:span text:style-name="T6"/></text:p>
      <text:p text:style-name="Text_20_body" loext:marker-style-name="T6"><text:span text:style-name="T6">L’annata uttant’unu a passeti qui in paesi a trattena a casa e u tarrenu ; e parecchji paisani e parenti mi chersini d’aiutali pagendumi a ghjurnata agricula, faci chi tra u ‟ chom’du ” e u travaddu campagnolu un s’he mancatu di nudda ! Cumpretimi ancu una vituruchja d’uccasioni chi a donna possi mova a purtà un ziteddu ind’e u medicu o a fà a so spesa ! Tandu si tramutava dui volti a l’annu ! Terra‑bella in staghjona sculari e in Arba Mora da maghju a vaghjimu ! Chi galera, ma a l’epica c’era a ghjuventu, a saluta e a cuntintizia d’essa vultatu ind’e mè mi dava una vulintà sprapusitata ! I me campagnoli erani stumacati : he statu quindic’anni fora e travaglia quant’e un diavuli ; tandu aghju capitu e campatu ’na me carri, u rapportu di l’omu cu a so terra !</text:span><text:span text:style-name="T6"/></text:p>
      <text:p text:style-name="Text_20_body" loext:marker-style-name="T6"><text:soft-page-break/><text:span text:style-name="T6">Ma comu farani certi a venda o brusgia a so terra senza avvedasi ch’eddi so brusgiati ’na so menti e ’nu so cori ! I bon’animi vi contani : ugnunu faci cio chi li pari ! Un he quissa a libartà ? A libartà ! Ci vurria prima a sapè cio chedd’he ! Un mi vogliu pona qui in mudeddu, ma s’omu prova a capiscia i cosi circhendu a fà pa’ u megliu a forti parcintuali, a da riescia a fà bè ma inveci s’omu si laca andà in a faciulità senza primurassi ne d’eddu ne di l’altri ne di a natura ! Tandu c’he disguastu a colpu sicuru ! A me leva he quidda chi stava a senta i nosci vicchjeti quand’eddi davani cunsigli assinnati, masimu pa’ a vita campagnola. Oghji par disgrazia i ziteddi so addivati in i crecci da ghijenti a spessu gnuranti o in ucchjala ’llu sistema, chi a mamma travaglia e un po piu accupassi di i so figlioli... Tandu !</text:span><text:span text:style-name="T6"/></text:p>
      <text:p text:style-name="Text_20_body" loext:marker-style-name="T6"><text:span text:style-name="T6">Isie a donna travaglia dipoi a verra di u 14‑18 chi l’omini erani a u fronti e i donni a l’usina a fà i cartucci ! Veni da qui ’ssu casticu ! In Corsica a donna era part’e piu in campagna a fà l’ortu e addiva ziteddi e animali da stantà u so qualtantu. He tandu chi a Corsica a persu, si po di tutti i so omini valenti a mubilisazioni fu piu ca massicia e i Corsi cu altri culunizati erani davanti c’erani ancu campagnoli francesi, ma i sgio, so sicuru ch’eddi un c’erani !</text:span><text:span text:style-name="T6"/></text:p>
      <text:p text:style-name="Text_20_body" loext:marker-style-name="T6"><text:span text:style-name="T6">Dopu cu a ‟ grippa spagnola ” ci fu cinqui mila morti, chi i pochi suldati vultati qui ani ghjiuntu a malatia ; un era colpa soia no ! In tamanta miseria (a sola ch’edd’a cunnisciutu a Corsica) induvineti , grazia a quali ? U statu a datu calchi pinzioni a i stropii di verra ; un ni sara campatu tantu, chi i ‟ gazés ” muriani quant’e moschi ’ni peghju suffrenzi !</text:span><text:span text:style-name="T6"/></text:p>
      <text:p text:style-name="Text_20_body" loext:marker-style-name="T6"><text:span text:style-name="T6">Ma u clanisimu s’he ghjuvatu di i pinzioni da lià part’e piu di a sucetà ! Sionti certi anziani a volti unu tucava pinzioni senza miritalla e l’altru un a tuccava sendu andatu in guerra ! U culunialisimu e i so affidati qualvoglia sia a so faccia un sò ca inghjustizia !</text:span><text:span text:style-name="T6"/></text:p>
      <text:p text:style-name="Text_20_body" loext:marker-style-name="T6"><text:span text:style-name="T6">Ma un ci sbagliemu un he ca l’elettu u piu puzzinosu di tuttu u sistema di a finanza e dunqua di a inghjustizia a postu d’istituzioni ! Sunnieghju ? Riflitimu jià par pena.</text:span><text:span text:style-name="T6"/></text:p>
      <text:p text:style-name="P23" loext:marker-style-name="T6"/>
      <text:p text:style-name="Text_20_body" loext:marker-style-name="T6"><text:span text:style-name="T6">Ci sarà sfutamentu di u travagliu ? Un ci he ca quissa igna locu ! Ci sarà sfrutamentu sfrinatu di i ricchezzi naturali di a pianetta di manera sputrita ? Un ci he ca quissa in ogni paesi ! Ma forsi mi sbagliu...</text:span><text:span text:style-name="T6"/></text:p>
      <text:p text:style-name="Text_20_body" loext:marker-style-name="T6"><text:span text:style-name="T6">Ci he oghji una spicculazioni ‟ en bourse ” chi basta ! U soldu ripruducci u soldu veni a di : u lattricciumu tratteni u lattricciumu. Ma tutta ’ssa sgaiuffezza ‟ en col blanc ” a peghju di tutti ! Campa a costi nosci, parchi s’eddu un ci he stantu, un ci he richezza !</text:span><text:span text:style-name="T6"/></text:p>
      <text:p text:style-name="P23" loext:marker-style-name="T6"/>
      <text:p text:style-name="Text_20_body" loext:marker-style-name="T6"><text:span text:style-name="T6">Ma chi fà, chi ci si po fà dici una canzona ! Mancu pratendu avè a suluzioni ‟ clef en main ” ma socu di manera sicura chi si u travagliu, veni a di a schiavitu ’llu mudernisimu si pianta tali a vittura senza carburanti ! Inveci di pagà cio chi un si devi pagà ! Si no chjudimu u pota muneta, l’affari poni cambià ! Vogliu di chi no femu ‟ funziunà a noscia propia disgrazia ” dunqua pruvemu jià a firmacci par veda !</text:span><text:span text:style-name="T6"/></text:p>
      <text:p text:style-name="Text_20_body" loext:marker-style-name="T6"><text:span text:style-name="T6">Aghjenti oghji t’ha paura d’una rivolta viulenti ! Sentu di : ha vistu, i ghjilecchi giaddi com’eddi l’ani scimpiati ? Parchi un erani ca uni pochi e micca tuttu u populu chi tandu a pulizza o l’armata ch’escini da u populu so ancu capacci d’essa a fianc’a u populu ! Chi sà ? A rivolta individuali o minuritaria un porta ca fiascu, ruvina e morti !</text:span><text:span text:style-name="T6"/></text:p>
      <text:p text:style-name="Text_20_body" loext:marker-style-name="T6"><text:span text:style-name="T6">Calchi asempiu : u gran Chè Guevara. I squattri ‟ armèe rouge ” in Alimagna. In Italia. ‟ Action directe” in Francia ! Un aviani tortu... Ma si u populu un si movi he galera nera ! Un saria dunqua ca a cuscenza culletiva bedd’arrutata chi ci po francà da u dirrucatoghju indu a finanza ci porta. </text:span><text:span text:style-name="T6"/></text:p>
      <text:p text:style-name="Text_20_body" loext:marker-style-name="T6"><text:span text:style-name="T6">Mi so firmatu ver di l’annu uttant’unu. In fin’ d’annata l’ANPE avà ‟ France Travail ”, mi dissi ch’e pidariu i me driti a u ‟ chomage ” s’e un facia una prova (stage) da imparà un mistieru. He cusi ch’e campeti l’anu uttanta dui in Corti e ritrosi tandu u me piu vecchju amicu : Ghjuan Tumasgiu Guelfucci !</text:span><text:span text:style-name="T6"/></text:p>
      <text:p text:style-name="Text_20_body" loext:marker-style-name="T6"><text:soft-page-break/><text:span text:style-name="T6">Tandu u prima muvimentu naziunalistu publicu era novu novu, a Cunsulta di i Cumitati Naziunalisti, CCN chi u statu francesu chjameti subitu ‟ vitrine du FLNC ”, si sà chi u statu francesu t’ha u sbelu di a virità e di a vera dimucrazia, cusi mi so trovu integratu ’na squattra curtinesa : beddi discussioni, dicisioni di meta in baddu i ghjurnati internaziunali, dicisioni d’indittà l’assemblea di corsica pruposta da a manca francesa a u puteri tandu di trappula ! Mi pari chi l’affari sia sempri vera postu chi in sett’anni di maghjurità naziunalista nudda un he avanzatu chi u statu s’he chjusu ad ogni drittu ; ha strintu a borsa ; e peghjiu nigatu in tuttu u fattu dimucraticu di l’alizioni di u 2015 e di u 2017 dunqua si vedi bè ’a lingua sfurcata di u ‟ visage pale ” com’eddi diciani l’amerindiani.</text:span><text:span text:style-name="T6"/></text:p>
      <text:p text:style-name="P23" loext:marker-style-name="T6"/>
      <text:p text:style-name="Text_20_body" loext:marker-style-name="T6"><text:span text:style-name="T6">Vulteti in Aghjacciu fin d’uttanta dui cu u me diploma frescu frescu di plombier in corsu dicu acquaghjolu ! Mi firmava un mesi di dritti a l’ANPE, cio chi m’apria un dritu a a camara di mistieri : ‟ chomeur qui crée son emploi ” piglieti dunqua a carta d’artighjanti in ‟ piumbaria e scaldami ” un impiigatu mi pruposti, da fà crescia i mezi di a stallazioni prufussiunali di piglià un impiigatu ‟ handicapé ”  cio chi mi pudia purtà una bedda prima ; da cumprà un utilitariu e l’attrazzi da tavaglià bè. L’Omu prupostu era mutu, ma avia imparatu a parlà, e si paria senta parlà un ‟ robot ” ma dopu a deci minuti a di faciu a capiscialu, e cosa rara, st’omu t’avia parecchji mistieri Saria statu una campa di travaddà insemu, masimu principiendu in ’ssu mistieru. Li spiicheti chi cu mecu un ci saria ne patronu ne schiavu : fariami conti pricisi da risparmià cio chi c’era a paga : vittura, assicuranzi, matiriali, atrazzi, ec. , ma u bonifiziu ’llu travaddu saria spartutu in dui. Sapiu chi fendu cusi, ugnunu faria da bè e tandu si po fà ! Ghjuvan Ghjacumu Guerrini, era u so nomu era cuntenti com’e un picchju.</text:span><text:span text:style-name="T6"/></text:p>
      <text:p text:style-name="Text_20_body" loext:marker-style-name="T6"><text:span text:style-name="T6">U lindumani, u trovu in buttega di roba acquaghjola e mi dissi chi a mamma e a moglia un vuliani ch’eddu travagliessi ‟ incu un scemu simuli ! ” Eccu comu a gnuranza e i ciarbedda in presto aghjustani a tuntia a l’inghjustizia ! Dicu avà a tutti i croci, d’andà a fassi inzittà un ciarbeddu astutu, nanzi rompami i stacchi ! Sareti d’accunsentu chi ci he da mantagà e tumbani una dicina ! No ? Di di piu ? He bo !</text:span><text:span text:style-name="T6"/></text:p>
      <text:p text:style-name="Text_20_body" loext:marker-style-name="T6"><text:span text:style-name="T6">Un vi tarnaleti, un aghju mai tombu a nimu ma, aghju travagliatu solu suletu guasgi vint’anni a causa ’lla scimità accuncciata ! E quand’e aviu bisognu d’aiutu c’era sempri calchi ghjovanu senza stanta pani ch’e facia travaglià ma, a spissu u pagava piu che cio ch’e avia vintu. Un m’he mai vinutu a l’idea di splutà un disgraziatu ! Aghju ditu anzora guasgi vint’anni chi l’ondici di maghju nuvantt’ottu m’he accadutu una falatura (un AVC) I medichi un ani capitu nudda quand’e li spiicava chi u me occhji drittu s’era abbughjatu una stonda ; ch’e sintia ogni tantu com’e razza di chjoccu in capu e mi paria ch’e avia da falà seccu ! Ma chi farani sti medichi ?: cura ; salvezza o cummerciu ?</text:span><text:span text:style-name="T6"/></text:p>
      <text:p text:style-name="Text_20_body" loext:marker-style-name="T6"><text:span text:style-name="T6">Dopu a una ghjurnata di bona cura a u spidali d’Aghjacciu ; m’imbarchetini in Marseiglia da stappami i ‟ carotides ” a u spidali St. Marguerite : a prima uparazioni u tredici maghju fu com’e lettara in posta e a posta micca in greva ! Ridi... ridi... A carotide manca dodici ghjorna dopu ; quant’a me feccini uparà unu chi imparava da chjirusgicu chi vultendu da ‟ u bloc ” un pudiu piu parlà ! Aghju imparatu piu tardi chi u narbu cantu mancu di a boci ‟ recurrent ‟  era statu tagliatu ! So statu sei mesa senza pudè parlà ! E ti ni sarè avvistu ch’eddu mi piaci a parla : ridi puri...</text:span><text:span text:style-name="T6"/></text:p>
      <text:p text:style-name="Text_20_body" loext:marker-style-name="T6"><text:span text:style-name="T6">Aviu sminticatu di mintuà a midicina’llu travaddu ch’e cunsultava una volta a l’annu a visita era corta a veru...</text:span><text:span text:style-name="T17"> </text:span><text:span text:style-name="T6">‟ Vous faites du sport ? ” ‟ Ouiiiiini ! ” ‟ Vous avez un cœur de sportif... Tout va bien ! ”.</text:span></text:p>
      <text:p text:style-name="Text_20_body" loext:marker-style-name="T6"><text:span text:style-name="T6">Ci saria vulsutu nanzi chi stu cusi bon medicu mi dichi : quant’anni aveti ? quaranta cinqui o piu ? Eccu l’urdunanza fareti fà l’analisi di u zuccaru e di u cholesterol chi so i dui numichi di a saluta a una certa età ! I medichi so anch’eddi presi in un sistema liatu da u soldu e facini piu cumerciu ca vera midicazioni he culpevuli u sistema puzzicosu ! Ma so culpevuli anch’eddi ! Quand’e facia una stallazioni di gaz in una casa o alloghju, s’e talasciava una perdita, parchi vuliu vincia di di piu solda fendu a a lestra sariu statu culpevuli d’avè tombu una o parecchji parsoni ! Allora ! I carnivali ?</text:span><text:span text:style-name="T6"/></text:p>
      <text:p text:style-name="Text_20_body" loext:marker-style-name="T6"><text:soft-page-break/><text:span text:style-name="T6">Ugnunu i so rispunsabulità !</text:span><text:span text:style-name="T6"/></text:p>
      <text:p text:style-name="Text_20_body" loext:marker-style-name="T6"><text:span text:style-name="T6">Comu dicia Raimu’nu filmu di M. Pagnol ‟ et on dit que je suis colereux ? ” Ridi... ridi... </text:span><text:span text:style-name="T6"/></text:p>
      <text:p text:style-name="Text_20_body" loext:marker-style-name="T6"><text:span text:style-name="T6">Si faci chi dopu a falatura e l’uparazioni aviu u cantu mancu addibulitu e mi pudia accada di cascà in daretu A midicina’llu travaddu a ricunisciutu a me incapaccità a u mistieri di frivaghju nuvantanovi !</text:span><text:span text:style-name="T6"/></text:p>
      <text:p text:style-name="Text_20_body" loext:marker-style-name="T6"><text:span text:style-name="T6">Da tandu aghju toccu una miseria in invalidità ! Anc’assa, facia u sport e un fumava piu dipoi l’uttanta cinqui (piu di tredici anni) e u me fiancu mancu a ripresu una certa vitalità diciaremu uttanta par centu ; a me cliintedda era fida chi mi sapia unestu e capacci ! Isie he cusi ! e tantu mi stantava sempri calchi soldu. I strutturi suciali so di poca scanurza quand’un travagliadori si trova addibulitu o tranchju ci he vulsutu piu di dui anni da pruponami unu stage da ‟ travailleur handicapé ” ! E cusi duranti sei mesa aghju toccu i tre mila e novi centu franchi d’invalidità e quattru mila e dui centu a paga’llu stage ! Di chi divintà ricconu ! Ci vulia a dichjarà’nu cartulari cio chi si tuccava, e avia ghjà dittu ch’e un cuntava dichjarà nudda, e quandu u rispunsevuli di u stage mi chersi comu fà ? Aghju risposu ridendu : com’e ’nu disertu ‟ on passe outre ” ! Aghju toccu i me dui ‟ allocations ” sei mesa ed he cascata bè chi me figliola Anghjula Serena un istava bè cu a mamma e si n’he vinuta a campà cu u babbu a dodici anni e mezu ! Grazia a i sei mesa pagati dopiu aghju pussutu vesta e calzà a novu a me figliola e cumprali cio chi l’abbisugnava pa a riintrata in culleghju d’uttrovi dui mila !</text:span><text:span text:style-name="T6"/></text:p>
      <text:p text:style-name="Text_20_body" loext:marker-style-name="T6"><text:span text:style-name="T6">CI n’emu da vultà a l’annata uttanta tre cuminceti a fà da artighjanti in ‟ piumbaria e scaldamu ” , I me dritti ‟ chomeur qui crée son emploi ” e cusi e culà l’eti visti vo ? Eiu no ! Nudda e nienti !</text:span><text:span text:style-name="T6"/></text:p>
      <text:p text:style-name="Text_20_body" loext:marker-style-name="T6"><text:span text:style-name="T6">Andeti a a prima addunita in camara di mistieri, era statu elettu tandu prisidenti, dumè Savelli, ch’era in iscola in tempu a mè a a citatedda. Dumè cumincio u so discorsu dicendu chi ci vulia a fà a ‟ caccia a u travagliu neru ” ! Cusi bravu ’ssu Dumè ! Aghju parlatu u prima dicendu ch’e un era ‟ Lucky Luke ” e caccia un ni faraghju a nimu, ma com’e i me dritti m’erani tolti faraghju cio chi mi pari e chi nimu venghi a rompami i cogli, chi calchi fucilata, a si pudia buscà ! U solu drittu ch’e poti mantena fu i sei mesa ‟ d’exonération de charges sociales ”. Tandu u scagnu era Corsu Granval e mi vuliani mandà l’usceri da fammi pagà i sei mesa, socu andatu a vedali e spiicatu cio che patia, e ch’eddi un mandini usceri chi u d’avaria fucilatu e chi sà... forsi eddi dopu ! Un vichjetu a cuntistatu ch’eddu avia cunnisciutu u tempu di i fucilati ! E ch’etti aspitatu a risista ? L’affari si firmeti qui e un pageti nudda ! M’eti ’a di che minacciava a spessu. Inno ! Ghjustu quand’edda ci vulia !</text:span><text:span text:style-name="T6"/></text:p>
      <text:p text:style-name="Text_20_body" loext:marker-style-name="T6"><text:span text:style-name="T6">V’aghju da cuntà una passata vera da rida un pocu : parecchj’anni fà chersi un aiutu a l’assistanti suciali chi codda in Mirria tutti i prima marcuri ’llu mesi. C’era tandu un vinachesa a u sirviziu suciali di ’ssa Mirria (i Coti e Chjavari). A vinachesa s’he upposta arrabiata ch’e un aghji aiutu chi sionti ad edda m’eru vantatu d’avè fattu pagà i me cuntravinzioni da a Mirria ! Tamanta baccia ! Un aghju mai pagatu ne fattu pagà cuntavinzioni !</text:span><text:span text:style-name="T6"/></text:p>
      <text:p text:style-name="Text_20_body" loext:marker-style-name="T6"><text:span text:style-name="T6">L’aghju scrochja anni dopu u ghjornu di l’alizioni ’nu dui mila e quindici e l’aghju scuzzulata bè ! He mossa ind’e i ciandarmi a lagnassi ! Mi tilifuneghjani i ciandarmi da sentami, vocu a l’apuntamentu presu cun eddi e so ricivutu da un ciandarmu chjuchetu, micca troppu antipaticu, li dissi subitu : scriviti in l’anali di a ciandarmaria, ch’edd’he a prima volta chi un animala porta pienta contr’a un umanu ! L’eti vista, he una currachja ! L’omu ridia, e chi voli sta currachja ? Dici chi vo l’aveti minacciata ! No, l’aghju liticata bè ma micca minacciata lachemula creda a a minaccia cusi un farà piu i so sguverni ! E po sapiati chi a minaccia in Corsica he ‟ prutizzioni ” un he com’e in Francia ‟ passible de prison ” no, ind’e no ! He ‟ dissuasion active ”, ci vurria a meta stu fattu ’nu drittu francesu ! Dissi a stu ciandarmu, fendu u me spiritu ci n’he ancu par vo ! quand’e facciu una festa ind’e mè sia cu u club di sport sia i me alevi fin di ghjugnu s’edd’accadi chi calchisia volti briaccu, li dicu ‟ Dites aux immigrés en bleu qu’on n’arrête pas les gens bourrés qui partent de chez Louis et tout va bien ! Sinon tout va mal ! ”.</text:span><text:span text:style-name="T6"/></text:p>
      <text:p text:style-name="Text_20_body" loext:marker-style-name="T6"><text:soft-page-break/><text:span text:style-name="T6">U ciandarmu si tinia i costi da a risa e a currachja un ha piu fattu scimità ! Dunqua di i volti ci vo a fà comu si devi ... Ridi... ridi...</text:span><text:span text:style-name="T6"/></text:p>
      <text:p text:style-name="P23" loext:marker-style-name="T6"/>
      <text:p text:style-name="Text_20_body" loext:marker-style-name="T6"><text:span text:style-name="T6">Vultemu in daretu, a cio chi c’impremi principiu uttanta tre infattu un cumpagnu di scola, militanti di a CCN chi mi deti l’adrizzu di u lucali naziunalistu ‟ Les bleuets Avenue, Mal. Juin ” a sera stessa mi feti un saltu a ’ssu lucali e c’era un ghjurnalistu canadianu chi cuntrastava cu un rispunsevuli di tandu Henri Filipi, Henri nant’a quistioni di a viulenza paria indicisu ! Dissi eiu : quand’eddu si parla di viulenza in ’ssu paesi bisogna a pricisà : a viulenza pulitica di u statu nant’a ’ssu populu ? A viulenza, risistenza ’llu populu ? A ’ssu mumentu entri Petru Poggioli e mi togli a parola dicendu ch’e un era un militanti di a CCN e un avia u drittu di parlà ! Fussi stata in un caffè o altru locu, Petru a s’avia da senta passà e da inghjotta a so cacciata ! Un eru vinutu ’nu scagnu naziunalistu da mova u bisbigliu !</text:span><text:span text:style-name="T6"/></text:p>
      <text:p text:style-name="Text_20_body" loext:marker-style-name="T6"><text:span text:style-name="T6">Chi jià ? Mi pigli pa’ un barbouzu a mè ! ‟ No, ci cunniscimu ” e si ’ne intrutu ’nu so scagnu ! Calchisia avia fattu u me ritratu a Poggioli ! Un mintueghju u so nomu chi un ci he piu, gauchiste, anarchiste, ec. Basta ! A scimità c’era ancu ind’e i nosci ! Piu tardi, Petru s’e guasgi scusatu dicendumi, capisci a fattu a prighjo e cusi e culà. Anc ’assa aviu ghjà parechji cunniscenzi e amichi ’nu muvimentu, e ancu ind’e i clandistini ! Dunqua un aghju fraquintatu a Petru Poggioli, aghju capitu senza avè a spiicazioni, chi calcosa un andava cu i so peda ! Era, a possu di avà dopu ad’annati di spirienzi militanti e amicali, chi tandu : I capi militanti erani di strema dritta ! Quand’eiu spiicava chi i mudeddi pulitichi francesi un ci pudiani purtà ca guai e ruvina ! Arecchji di marcanti ! Dunqua, com’e sempri mi truvava un pocu in marghjina !</text:span><text:span text:style-name="T6"/></text:p>
      <text:p text:style-name="Text_20_body" loext:marker-style-name="T6"><text:span text:style-name="T6">In uttanta quattru, u Fronti a dicisu di metta in baddu, associi, sindicati, contr’a puteri, via cio chi pudia sparghja l’idea di a lotta di libarazioni naziunali ! Tandu so pussutu entra in parecchji strutturi : l’assocciu di parenti corsi, l’aiutu a i prighjuneri e i so famiddi, a riscossa, ec. Aghju militatu anni e anni senza stanchezza ne affannu. In uttanta setti impareti chi i ciandarmi erani passati a a banca a veda u me contu cu una cummissioni ‟ rogatoire du juge anti‑terroriste : Le Grand ”. Tandu faciu tre o quattru toli di stampa in cità : u marcuri dopu meziornu, nant’a u corsu davanti a vecchja posta, a u marcatu di punta a mirria u sabatu mattina, e a spessu u marti, in piazza Abbatucci e davanti a ‟ Corsaire ” u vennari o u sabatu sionti u me tempu ! Inveci du togliami u travagliu, mi facia a cliintedda ’na noscia sucetà. Quand’eddi ani sapiutu chi ‟ Le Grand ” s’intarissava a me... Tutti : famiglia, o amichi mi diciani un ti muscià piu com’e tu faci... BO ! Quissi so riazzioni di pauro ! Aghju fattu u cuntrariu so falatu in carrughju ancu di piu ! S’e m’eru piattatu, i ‟ puvaretti ” e Le Grand pudiani pinsà ch’e mi n’eru andatu cu i clandistini inveci chi ridendumi d’eddi a l’occhja a l’occhja, m’ani lacatu in paci.</text:span><text:span text:style-name="T6"/></text:p>
      <text:p text:style-name="Text_20_body" loext:marker-style-name="T6"><text:span text:style-name="T6">Dopu a u me ritotrnu ani pruvatu, i puvareti, a fammi a paura. Aghju dittu di cunsultà u rapportu d’uttrovi sittant’unu in Parighji ‟ Quai des orfèvres, très bon cru ! ”. Un m’ani piu rotu i stacchi. Ghjova di tenali testa ! </text:span><text:span text:style-name="T6"/></text:p>
      <text:p text:style-name="Text_20_body" loext:marker-style-name="T6"><text:span text:style-name="T6">Semu ghjunti pianu pianu sin’a l’uttanta novi. Tandu ani cuminciatu i prublema ’nu muvimentu si passava a niveddu clandistinu, ma tuttu cuddava a palesu com’e suvaru sopr’acqua da cio ch’e aghju capitu tandu, era u me Petru Poggioli chi un vulia ch’edd’eschini i prighjuneri chi aviani fattu l’azioni in a prighjo d’Aghjacciu, in uttanta quattru !</text:span><text:span text:style-name="T6"/></text:p>
      <text:p text:style-name="Text_20_body" loext:marker-style-name="T6"><text:span text:style-name="T6">Petru si ritrosi lampatu fora da u fronti e da tandu ani principiatu, i puttachji, i imbrutaturi, i baccii, i scimità ! Via a porta apparta a i castichi ! Ancu si Petru un era u peghju, ma vulia essa u capimacchja u  guru !</text:span><text:span text:style-name="T6"/></text:p>
      <text:p text:style-name="Text_20_body" loext:marker-style-name="T6"><text:span text:style-name="T6">Un omu puri intiligenti e piu, po essa ingannatu, si po sbaglà solu solu, po essa svultatu ! Inveci chi parechji parsoni chi rifletini sanu, veni a di pa’ u bè cumunu, ci he menu o micca priculu. A vera dimucrazia un si dicidi d’una parolla... Bensi si custrucci ogni ghjornu ed he affari culletivu e di colma unistità. </text:span><text:span text:style-name="T6"/></text:p>
      <text:p text:style-name="Text_20_body" loext:marker-style-name="T6"><text:soft-page-break/><text:span text:style-name="T6">Petru missi in baddu u so propiu muvimentu, l’Accolta Naziunali Corsa : ANC guasgi com’e Nelson Mandela ! For di calchi imbaruffata, si campeti dino un’annata si po di patima.</text:span><text:span text:style-name="T6"/></text:p>
      <text:p text:style-name="Text_20_body" loext:marker-style-name="T6"><text:span text:style-name="T6">Si sà oghji chi u statu francesu ci appruntava un casticu maio ! U sgio Charles Pasqua si dicia corsu, ma a u veru fondu un era ca un barbusacciu francesu sta rubbaccia, a peghju ch’edd’a cunnisciutu a Corsica dipoi a Nabulionu ! Ci he vulsutu quindic’anni ad appruntà un antagunisimu umicidiali ch’eddi chametini ‟ guerre fratricide ” ! Inganneti, inganneti...<text:tab/></text:span><text:span text:style-name="T6"/></text:p>
      <text:p text:style-name="Text_20_body" loext:marker-style-name="T6"><text:span text:style-name="T6">Firmarà sempri calcosa, in rialità u sgio Pasqua, paci a a so anima s’eddu n’avia una ! Piu sgaiuffu ca omu puliticu he riisciutu a fà vultà ’ni so loca Ghjuvan Ghjirolmu Colonna in fughjina cu vint’anni di cundanna, sbianchenduli a niveddu ghjudiziariu, cu missioni di rimpiazzà u ziu, Ghjuvanni Colonna, e po, d’infiltrà u FLNC nienti ca quissa ! Un ha pussutu fà tanti provi, ma parechji parsoni e in testa u tintu Francescu Santoni, paci a a so anima anc’a quissu ! Si so lacati inghjustrà in issa galera !</text:span><text:span text:style-name="T6"/></text:p>
      <text:p text:style-name="P23" loext:marker-style-name="T6"/>
      <text:p text:style-name="Text_20_body" loext:marker-style-name="T6"><text:span text:style-name="T6">L’Affari principio fin di u nuvanta quand’eddu he isciutu di prighjo, assoltu di l’uccidiu di i dui sgaiuffi a u caffè ‟ La Concorde ” piazza Abattucci, Ghjuvan Petru Leca scuntu di solda e di a so reta di machini a solda. Ghjivan Petru dicidi di scuzzulà a Emiliu Mocchi, merri di Prupià. Mocchi pageti cinquanta milliona subitu, e dui altri volti quinquant’altri milliona. Nant’a i prima cinquanta milliona Ghjuvan Petru presi vinti milliona da rimetta in baddu cio ch’eddu avia persu in tre anni di prighjo !</text:span><text:span text:style-name="T6"/></text:p>
      <text:p text:style-name="Text_20_body" loext:marker-style-name="T6"><text:span text:style-name="T6">I vinti milliona vultariani. E so vultati a veru a u Fronti un mesi dopu com’eddu avia dittu Ghjuvan Petru. Quissa he a virità pura e schieta ! Certi participanti a ‟ l’affari Mocchi ” erani affidati di Francescu Santoni, eddu amicu di Mocchi e dunqua ‟ in mani ” di Colonna‑Pasqua ! Sti bravi amichi d’amichi in lèia cu u puzzicheghju ‟ pulitico‑sgaiuffu” ani accusatu prim ’a Leca e dopu a dirizioni’ llu Fronti d’avè arrubatu vinti milliona ! A cridareti ? ! Tamanta baccia he a l’urighjina di a rumpitura naziunalista di a fini di u nuvanta ! Rumpitura a u niveddu clandistinu chi a spartu u vilenu ’nu muvimentu publicu. Tandu ‟ a cuncolta” ! Mi n’invengu com’e s’edd’era arrimani piu nisciun discorsu puliticu mori militanti ; stumacati ; diciarbidati e svultati da l’idea naziunalista o ancu l’amicizia ! Quantu militanti sinceri si so lacati ingannà. U tintu Natali Luciani, un omu di tamanta fedi ! Ingannatu e cintunari e piu d’altri. Anc’assa fu missu a capu di issi baccii e nimu mi poti svultà. E quiddi ch’e vulia be ; un aghju toltu amicizia a nimu cio chi mi salveti a fiocca sei anni dopu !</text:span><text:span text:style-name="T6"/></text:p>
      <text:p text:style-name="Text_20_body" loext:marker-style-name="T6"><text:span text:style-name="T6">Risultatu di sti malfatti, u muvimentu s’he smizatu in dui parti : clandistina e cantu publicu ! He cusi chi no cunniscitimi dui FLNC u ‟ canal habituel ” e u ‟ canal historique ” ch’e battizeti eiu hystérique !</text:span><text:span text:style-name="T6"/></text:p>
      <text:p text:style-name="Text_20_body" loext:marker-style-name="T6"><text:span text:style-name="T6">L’ultima addunita in migliacciaru di nuvembri (s’e un mi sbagliu) ,,,o dicembri ch’edda sia si sintia l’odiu, u disprezzu ; e a cattivezza com’eddu si po senta a puzza d’un cattucciu ! I nosci ‟ avvirsarii” ; ani fattu in publicu ; u prucessu di u Fronti ! U tintu Antonu Sollacaro dissi pochi tempi dopu ch’eddu s’era cridutu ’nuna corti d’assisi ! ci rimpruvaravani i nosci spicaticci ch’eddu c’era‟ une dérive maffieuse ” ! Senza dà spiicazioni alcuna ‟ Une dérive affairiste ”. Senza... ‟ Une dérive légaliste ”. Senza provi ne spiigazioni e tuttu in francesu ! Ma paliseti, deti i provi : quali, comu, ec. </text:span><text:span text:style-name="T6"/></text:p>
      <text:p text:style-name="Text_20_body" loext:marker-style-name="T6"><text:span text:style-name="T6">A sola risposta fu ‟ Nous on pose les questions ! ” e ‟ On ne peut plus travailler avec ces gens‑là ! ”.</text:span><text:span text:style-name="T6"/></text:p>
      <text:p text:style-name="Text_20_body" loext:marker-style-name="T6"><text:span text:style-name="T6">Eccu cio chi mi veni in menti piu di trent’anni dopu ! Quand’e poti di una parola, dissi eiu in lingua nustrali chi : a parlà in lingua ghjunghjitticcia mi paria chi no divintessimi piu vili ca u numicu !</text:span><text:span text:style-name="T6"/></text:p>
      <text:p text:style-name="Text_20_body" loext:marker-style-name="T6"><text:span text:style-name="T6">Chi eiu un avia da difenda u Fronti chi un c’eru, chi u Fronti era capacci di difendasi senza mè ! Ma qual’ mi po di indu e quandu u fronti he faltatu, o s’he rinigatu ? ! Risposta un aghju avutu ! E part’e piu di i militanti si ni so andati !</text:span><text:span text:style-name="T6"/></text:p>
      <text:p text:style-name="Text_20_body" loext:marker-style-name="T6"><text:span text:style-name="T6">Pochi tempi dopu a l’umaghju pa’ u tintu Ghjuvan Battista Acquaviva in u quirciolu una nova inghjulia ci minava ! ‟ Vuliami noaltri i strapontins ! ” u vilenu si sparghjia senza pudelu parà !</text:span><text:span text:style-name="T6"/></text:p>
      <text:p text:style-name="Text_20_body" loext:marker-style-name="T6"><text:soft-page-break/><text:span text:style-name="T6">Ci semu subitu adduniti e dicisu di fà u nosciu propiu muvimentu in fora di a Cuncolta ! He cusi ch’eddu he natu u muvimentu par l’autoditerminazioni : MPA un era a nascita di di U Cristu, ma si pudia cuntiniva a purtà di manera sirena l’idea di libarazioni naziunali, in ’ssa squattra c’era bon’ambianza, amicizia, e Dumè Bianchi cu Alain Orsoni erani animatori sulenni ! Un si spianava i monti, ma si pudia discorra cu una larga parti di a sucetà !</text:span><text:span text:style-name="T6"/></text:p>
      <text:p text:style-name="Text_20_body" loext:marker-style-name="T6"><text:span text:style-name="T6">A niveddu clandistinu c’era di sicuru calchi intoppu piu o menu grevu, ma di manera ginirali, i cosi pariani abbastanza calmi. Poc’anni dopu ci fu l’alizioni di a Camara di Cumerciu ! Ugnunu sapia ch’edd’era u ‟ ghjuveddu ”. Di J.G.Colonna medienti l’omu di paglia E. Cutoli !</text:span><text:span text:style-name="T6"/></text:p>
      <text:p text:style-name="Text_20_body" loext:marker-style-name="T6"><text:span text:style-name="T6">Eccu u ditunattori di a ‟ verra fratricide ”. So sicuru oghji, a mi pinsava ghjà a l’epica, ch’edd’ era u Sirviziu d’Azzioni di a DGSE chi tomba a Ghjuvan Petru Leca di notti, da luntanu, in u tupezzu, in u so caffè a ott’ori di sera ! Si po leghja in un libru di Vincent Nouzille ‟ les tueurs de la République ” chi u SA di a DGSE he intarvinutu contr’a i naziunalisti corsi ! Oghji ni so sicuru chi un’azzioni cusi pricisa contr’a l’omu u piu priculosu di u Fronti, un pudia essa fatta da n’importa quali ci vulia a pricisioni di a rubbaccia pufissiunali ! L’azioni clandistina di u statu un he mai piantata ! Parlaremu prestu di ‟ l’Affari Chevenement‑Bonnet ” ! U sicondu umiccidiu fu quiddu di Luca Belloni, in Purticchju, di listessa fatura da luntanu cu fucili putenti ! </text:span><text:span text:style-name="T6"/></text:p>
      <text:p text:style-name="Text_20_body" loext:marker-style-name="T6"><text:span text:style-name="T6">L’annata nuvantta cinqui fu di piombu, so morti bon parecchji militanti i piu cunnisciti, i piu ribraduti com’e Petru Albertini, omu di cori e di fedi finominu di forza e di buntà, li mandetini ad’eddu ghjuvanotti ch’eddu cunniscia e a senta di chi u vuliani bè ! Ch’eddu sighi suspresu ! Anc’assa ch’edd u vuliani bè ! Di sicuru ci fu un chjam’e rispondi e parecchji nucenti so morti pa’ nudda ! Allora, o brav’aghjenti, quandu u Statu dicidi di fà cascà parecchji dicini d’omini chi difendini u so paesi, via u so populu, e u so pani, i facci tumbà com’e ghjacari !</text:span><text:span text:style-name="T6"/></text:p>
      <text:p text:style-name="Text_20_body" loext:marker-style-name="T6"><text:span text:style-name="T6">Allora vi dicu eiu di rifleta appena nanzi di disprizza quiddi chi feccini una viulenza piu materiali ca umana !</text:span><text:span text:style-name="T6"/></text:p>
      <text:p text:style-name="Text_20_body" loext:marker-style-name="T6"><text:span text:style-name="T6">In cinquant’anni di lotta pa’ i nosci dritti di pettu a u statu culuniali u piu pessimu ! So morti piu Corsi ca numichi chi u numicu he puliticu, micca fisicu ! U numicu he u statu chi a arruvinatu in tuttu a prima nazioni dimucratica a veru di l’epica ditta, muderna ! Di l’epica indu l’umanu cuntava francassi d’ogni tirania ! Ed’he a cusiditta «patria di i dritti di l’omu ” chi l’ha distruta, e chi ni vo spiantà, ancu l’idea stessa !</text:span><text:span text:style-name="T6"/></text:p>
      <text:p text:style-name="Text_20_body" loext:marker-style-name="T6"><text:span text:style-name="T6">Vargogna a tè statu di i sgio oghji sottimissu peghju ca una mariunetta a u puteri l’lla finanza intirnaziunali ! Puzzicheghju lattru e distrutori di cio chi si chjama UMANITA, di a natura e di a pianetta sana ! Isie socu a zezu ! Ma ci he di chi ! Ci so i raghjoni ! I mei e di tutti !</text:span><text:span text:style-name="T6"/></text:p>
      <text:p text:style-name="Text_20_body" loext:marker-style-name="T6"><text:span text:style-name="T6">Quiddi chi t’ani un cori in pettu ! Bensi un cori umanu inveci di una calculetta o di un contu in banca ! Isie vargogna a quiddi chi fideghjani mora, populi sani sott’a i bombi o armi chimichi senza senta ch’edd’he in priculu, tutta l’umanità ! M’eti da di, ma noaltri corsi semu patimi ; bombi un ci ni fala ! Iè ; ma sparimu di manera lenta ma sicura parchi a trappula he a parecchji reti : A lingua e a cultura sputica... Arruvinata ! Ecunumia e sviluppu... L’istituzioni un ni vo ! L’ambienti e a natura brusgia tutti l’anni da tratena l’industria di u focu !</text:span><text:span text:style-name="T6"/></text:p>
      <text:p text:style-name="Text_20_body" loext:marker-style-name="T6"><text:span text:style-name="T6">I soli affari chi vani bè in corsica : i prummessi mai tinuti ! Di i dirighjanti parighjini di qualvogliasia u partitu o a duttrina ! Dipoi seculi venini qui a ingannacci ; e si ni voltani tecchji a roba bona ‟ du terroir ” ! E fendusi una risata ! Ma qual’ pudarà creda oghji sta genti falza ; campiona di a ‟ langue de bois ” ! Bacciardi chi basta !</text:span><text:span text:style-name="T6"/></text:p>
      <text:p text:style-name="Text_20_body" loext:marker-style-name="T6"><text:span text:style-name="T6">Dicia seri fà a comica : Anne Roumanoff chi omini simuli un ni vulia basgià da un pigliassi una sguerza una stigliula, Isie si po rida ...Ma... Avareti forsi capitu avà, chi un era cosa fraterna ma alta cumbricula di statu da pruvà a spiantà in tuttu a lotta storica di u populu corsu ! Ani fattu listessa in u Vietnam, in Algiria, </text:span><text:soft-page-break/><text:span text:style-name="T6">vi raminteti ‟ la bleuite ” middi morti ! Un he nienti, pa’ i nosci sgio. I ghjinuvesi, dino rubbaccia culuniali ani spartutu a Corsica in dui da uppona cismonti e pumonti ! Sti dui nomi missi in baddu da i ghjinuvesi un mi piacini manc’appena s’e l’adopru he ch’e un possu fà altru ! Par me a Corsica va da i Lavezzi a a Ghjiraglia e s’e vecu chi a lingua supraninca he tuscanizata a morti un mi scumoda tantu chi u Tuscanu si vo un a sapeti ancu, veni da u Corso Sardu anticu chi asisti sempri in Corsica suttana e in tutta a gaddura, nordu di a Sardegna, cio chi vol di chi ci he statu una listessa lingua chi s’he tratinuta malgradu millenii di culunisazioni ! Allora cari fradelli‑figadelli a vi dicu franca e chjara ! A lingua a piu virtadeli sputica, autentica, he a suttanaccia ! Ma un rumpiti i cuglioni ! Semu tutti Corsi listessa ! Bastaria d’un lacassi svultà da l’idea falza di u spiritu nigaziunistu chi pratindaria apparià tutta a pianetta cu a cultura ‟ hamburger ”, Madonna sex‑shop altri fandogni !</text:span><text:span text:style-name="T6"/></text:p>
      <text:p text:style-name="Text_20_body" loext:marker-style-name="T6"><text:span text:style-name="T6">V’aghju palisatu u mè parè di cio chi tocca u casticu tragicu chi no campetimi in annati nuvanta !</text:span><text:span text:style-name="T6"/></text:p>
      <text:p text:style-name="Text_20_body" loext:marker-style-name="T6"><text:span text:style-name="T6">Sicuru chi ugnunu po veda i cosi a modu soiu. Ma s’omu faci com’e u struzzu a metasi u capu in a rena e culu a l’aria ; tandu l’ analisi un po essa ca a ciarbeddu in prestu ! e dunqua, falsa ! Ma eiu chi eru in a brega ; ancu senz’essa clandistinu, aghju arrisicatu a me vita a causa d’un fattu inde un avia nudda a chi veda ! A vi contu ! U sedici di frivaghju nuvantta sei ghjustu, ghjustu un annu, dopu a morti di Ghjuvan Petru Leca un omu fu uccisu a i salini in Aghjacciu : Ghjuliu Massa, amicu di Francescu Santoni ! U fattu si stà ch’e travagliava in u palazzu da ind’eddu he isciutu, Massa ! Facia eiu tutta a piumbaria e u scaldamu in alloghju di Natali Luciani, firmatu amicu meiu, sendu eddu ’nuna squattra ed’ eiu ’nun’antra ! Un vo di !</text:span><text:span text:style-name="T6"/></text:p>
      <text:p text:style-name="Text_20_body" loext:marker-style-name="T6"><text:span text:style-name="T6">Quand’e so ghjuntu a travadda ’ssa matina, c’era mond’aghjenti in ghjiru a u mortu e davanti a u palazzu. Eiu tandu t’avia un furgonu J 5, da meta tutti i mè attrazzi e furnimenti, avia dunqua fasciatu i vetra cu un filmu plasticu chi facia spicchju da piattà un me matiriali custosu, assa !</text:span><text:span text:style-name="T6"/></text:p>
      <text:p text:style-name="Text_20_body" loext:marker-style-name="T6"><text:span text:style-name="T6">L’amichi di Ghjuliu Massa, avarani forsi pinsatu, cu simuli vittura, ch’e avia fattu a spia... O chi ni so eiu cio ch’eddi ani pinsatu ! Anc’assa, unu di quissi si vanto ’nun caffè ch’e eru nant’a lista, i m’avia da buscà, ec. In fatti stu imbicillu, m’a salvatu a fiocca ; he da tandu chi i imbicilli t’ani tutta a me simpatia ! Aghju parlatu di ’ssu fattu cu Tony Leca chi era in avversità, ma era firmata l’amicizia... E so cuddatu a u scagnu Cuncolta da spiicà sta brutta situazioni... Dopu a sei mesa ‟ d’incertitudina ” m’ani palisatu ch’eddu un c’era prublema, da ch’e aviu dittu a virità ec. Mi so vardatu travagliendu armatu e par furtuna un m’he accadutu nudda e un aghju avutu a fà viulenza a nimu ! Evviva i imbicilli !</text:span><text:span text:style-name="T6"/></text:p>
      <text:p text:style-name="Text_20_body" loext:marker-style-name="T6"><text:span text:style-name="T6">Dopu a tutti sti castici u MPA andeti a l’arritrosa, a l’ultimu cungressu un si parlava di nienti di primura dopu a tamanti disgrazii ! Bon parecchji militanti ci semu adduniti,e dicisu di fà altrimenti... </text:span><text:span text:style-name="T6"/></text:p>
      <text:p text:style-name="Text_20_body" loext:marker-style-name="T6"><text:span text:style-name="T6">He natu pocu dopu ‟ CORSICA VIVA” incu a vulintà di cuntinivà a lotta pulitica e senza palisalla pruvà a calmà i cosi e chi un massimu d’aghjenti voltini ’nu muvimentu, senza fa viulenza o vindetta. Si po di oghji chi no ci semu riisciuti abbastanza bè ! In u nuvanta novi, ci fu un addunita di tutti i sinsibulità di u muvimentu naziunali, e diciditimi di cori e di menti, chi mai piu ci saria viulenza o morti tra di no ! Ziffretimi unu scrittu, ed he vera chi viulenza un ci ni fu piu !</text:span><text:span text:style-name="T6"/></text:p>
      <text:p text:style-name="Text_20_body" loext:marker-style-name="T6"><text:span text:style-name="T6">Quattr’anni dopu a criazioni di Corsica Viva, ci fu tamant’addunita in Corti e u muvimentu ripresi a so unità ‟ indipindenza ” Quiddi chi vuliami una vera dimucrazia interna e senza ripruduccia u mudeddu anzianu ci semu firmati a a porta ! </text:span><text:span text:style-name="T6"/></text:p>
      <text:p text:style-name="Text_20_body" loext:marker-style-name="T6"><text:span text:style-name="T6">A quidd’epica eru statu addibulitu da una falatura di maghju nuvanttottu, in u dui mila ci he vulsutu a stappami i corronaires... Pochi tempi dopu, a me figliola : Anghjula Serena, chi t’avia tandu dodici anni e mezu volsi vena a campà cu u babbu, un si cunfaccia cu a mamma. Sendu menu dispunibuli, mi so alluntanatu da u muvimentu, tinendu sempri cuntati, e participendu quand’e pudia. In u duimila e setti mettu in sesta un associu culturali cu parecchji aghjenti di a cumuna corsi o no !</text:span><text:span text:style-name="T6"/></text:p>
      <text:p text:style-name="Text_20_body" loext:marker-style-name="T6"><text:soft-page-break/><text:span text:style-name="T6">U travaddu di fondu u facciu eiu sendu capacci di tramandà a lingua, a storia, via u fondu di u nosciu ESSA ! ‟ LINGUA E CULTURA VIVA ” ! So quindici anni ad’avà ch’e provu a trattena a cultura a piu virtadeli ma mi so avvistu chi tutta a roba sculastica he uriintata ver di u parlà bastiacciu !</text:span><text:span text:style-name="T6"/></text:p>
      <text:p text:style-name="Text_20_body" loext:marker-style-name="T6"><text:span text:style-name="T6">Com’e s’edd’era Bastia chi avia fattu a lingua e a CORSICA ! Cio chi he suttanacciu he disprizzatu e missu in dispartu ! Aghju scrittu dui articuli publicati’nun ghjurnalettu misincu d’inde no ‟ U TARAVU ” I truvareti in fin di scritu ! Articuli da palisà sta ruvina e svighjà i cuscenzi ! Nimu a cacciatu una parolla a pro ne a cuntrariu ! For di u ‟ manifestu pumuntincu di RINATU COTI”, mi pari di nutta in fiumu a l’inssu ! </text:span><text:span text:style-name="T6"/></text:p>
      <text:p text:style-name="Text_20_body" loext:marker-style-name="T6"><text:span text:style-name="T6">Ma u sistema educativu francesu cu i ‟ cappizzoni ” di a facultà, fermani chjusi e muti ’na so imbumbara stupida e vanitosa ! Perda a mimoria d’un populu e masimu, di cio chi fu a civilisazioni di u maritarraniu pocu l’impremi a sta ghjenti ! Sarani po cusi ‟ muderni ” ! PIOLA ! A spicatura culuniali ghjinuvesa, porta piu che mai, i ‟ so frutta vilanosi ” !</text:span><text:span text:style-name="T6"/></text:p>
      <text:p text:style-name="Text_20_body" loext:marker-style-name="T6"><text:span text:style-name="T6">Ma si i culturali un si n’avvedini qual’he chi a da capiscia quissa a ‟ sturcitura puzzinosa ” !</text:span><text:span text:style-name="T6"/></text:p>
      <text:p text:style-name="Text_20_body" loext:marker-style-name="T6"><text:span text:style-name="T6">Isie ! L’aghju in gola l’amarezza di veda calfighjà tuttu cio chi a fattu un populu maghjori cu un alta vista di a vera umanità, di a vera libartà e micca di i fisserii burghiseschi di face‑boock, o, instagram ch’edda sia ! Oghji a libartà saria un pezzu di biddutu indu a trappula ci muca, ne vera ? Un si po piu pinsà in for di a trappula !</text:span><text:span text:style-name="T6"/></text:p>
      <text:p text:style-name="Text_20_body" loext:marker-style-name="T6"><text:span text:style-name="T6">Tremila e cinqui cent’anni di tirania nant’a l’umanu ghjenaru, ani sguassatu a mimoria di dicini e dicini di millenii indu l’umanu campava in armunia incu a natura e l’ambienti senza svrimbà a nimu ! Sunnieghju ? Tandu fighjula chi a ghjorna d’oghji ci he in furesta d’Amazonia (Brasil) populi ditti primitivi chi campani in parfeta cunniscenza e rispettu di l’ambienti e di a cumunità ! Quand’unu faci calcosa for di regula : li facini i ‟ suddizzichi ”  e prighjo ne ghjudici ne pulizza un ci n’he ! Cio chi ci he contr’a sta ghjenti, so i ‟ snipper ” mandati da i sgio a tumballi da pudè impatrunisciasi di i so loca ! A furesta d’amazonia brusgia a piu pudè ! He a civiltà chi ti sinda ? Saremu po cusi dicciarbiddati d’un veda chi a finanza ci porta a u dirrucatoghju.</text:span><text:span text:style-name="T6"/></text:p>
      <text:p text:style-name="Text_20_body" loext:marker-style-name="T6"><text:span text:style-name="T6">A sittanta sett’anni, un aghju paura di nudda ; com’e sempri, ma mi faria piaceri di sapè chi i me ziteddi e quiddi di l’altri poni campà parecchji milliona d’annati scucciurati ! Micca tu ? Capimucci bè ! </text:span><text:span text:style-name="T6"/></text:p>
      <text:p text:style-name="Text_20_body" loext:marker-style-name="T6"><text:span text:style-name="T6">Un preghu pa’nisciuna capedda ! Un aghju stu spiritu ristrintu ; parlu pa’ tutta l’umanità chi semu in listessa galera e pronti a sprufundà ! Dicu tandu chi ci vo a truvà i mezi, veni a di u sennu e l’attu chi pudarani scioglia ’ssu bughju tronacu chi si vurria stantarà e sprufundà l’umanità sana sana. Attenti a i falsi pruffeta ! He nanzi una mossa cumuna impastata d’astutezza di cori di vulintà e di tuttu cio chi ferma bonu in a parsona, chi po fà cambià di manera fonda u senzu stessu ’lla vita !</text:span><text:span text:style-name="T6"/></text:p>
      <text:p text:style-name="Text_20_body" loext:marker-style-name="T6"><text:span text:style-name="T6">L’avareti forsi capita a fil di scrittura ch’e vogliu palisà un affari spapusitatu. </text:span><text:span text:style-name="T6"/></text:p>
      <text:p text:style-name="Text_20_body" loext:marker-style-name="T6"><text:span text:style-name="T6">Dipoi avà parecchj’anni o ancu dicini e dicini d’anni, circa un beddu seculu e mezu, a finanza s’he internaziunalizata.</text:span><text:span text:style-name="T6"/></text:p>
      <text:p text:style-name="Text_20_body" loext:marker-style-name="T6"><text:span text:style-name="T6">L’ultima verra mundiali he ghjuvata massi ad assicurà i multinaziunali nant’a pianeta sana... Ci he una banca maio chjamata ‟ banca mundiali ” ch’eiu chjamaraghju banca ghjudeo‑mercana chi he e chi ghjoca cu l’ecunumia di monda paesi ! Chjamaremu stu fenominu : l’impresa siunista nant’a u mondu ! Ma un vi sbaglieti, un so solu eddi ci so tutti quiddi chi in ogni paesi un pensani ca u dinaru ! A scrivana mercana astuta : Susan George, i chjama ‟ la classe de Davos ” vistu ch’eddi s’adduniscini in Svizzera in un locu chjamatu Davos, tutti l’anni da sapè comu ammaistrà u mondu e comu vincia sempri di di piu solda ! Di a natura, e di l’aghjenti si n’impipani ! Basta chi u soldu creschi ’ni so mani ! Mi faci pinsà a una spirienza cu i toppa, fareti u paragonu ! In a prima spirienza ci he un topu solu ind’una cabbia, li mettini u currenti eletricu, u topu si lampa, scumbati da francassi da l’ittricità ma dopu ad aveddi missu u currenti tanti volti, </text:span><text:soft-page-break/><text:span text:style-name="T6">u topu s’ammala ! L’umanu solu in sta sucetà torra com’e ’ssu topu ! A siconda spirienza, mettini dui topa in a listessa cabbia e mentri ch’eddi pigliani u currenti eletricu, si battini ! E un so malati ! Quissi so com’e i coppia o altri umani ’na sucetà l’aviati capita. In a terza spirienza, dui toppa ’na cabbia, u particulari he chi ci voli a bugà un’aleta da chi a magnuscula caschi a quidd’altru latu ’lla cabbia dunqua, un topu punta e quidd’altru magna ! Quiddu chi magna criparà d’avè troppu magnatu, ma un andarà a punta l’aleta da fà magnà u cumpagnu !</text:span><text:span text:style-name="T6"/></text:p>
      <text:p text:style-name="Text_20_body" loext:marker-style-name="T6"><text:span text:style-name="T6">He quissa a maghjina di a noscia sucetà mundiali ‟ a chi crepa di troppu magnà, a chi d’un avè da magnà ”. E pudemu essa d’accunsentu cu simuli sistema inumanu ? Un vurriu pinsà ch’e campu in una sucetà chi si piglia pa’ toppa ! Pratinziunuti ! A fighjulà tutta sta ruvina, omu po creda chedd’un si possi fà nudda ! Eccu un pinsamentu a l’arritrosa, ancu in Parighji cumenciani a fà urticeddi nat’a i tetta’lli palazzi, ripigliani l’appi e facini bugna e meli, e no i campagnoli un sariami boni da nudda ?</text:span><text:span text:style-name="T6"/></text:p>
      <text:p text:style-name="Text_20_body" loext:marker-style-name="T6"><text:span text:style-name="T6">Ci vo a lampà ’nu ruminzulaghju tuttu u disprezzu chi i funziunarii (part’e piu) ani arricatu a u pastori, a u cultivatori ! Quiddu chi po creda in un mondu senza pastori, campagnoli e masimu ghjenti di rispettu chi curani a terra e tutta a natura, quiddu t’ha u ciarbeddu svultatu da a scimità di tutti i publicità e gnuranzi accuncciati cu a televisio, o altri ghjurnala chi si copiani da unu a l’altru.</text:span><text:span text:style-name="T6"/></text:p>
      <text:p text:style-name="Text_20_body" loext:marker-style-name="T6"><text:span text:style-name="T6">So avà una sittantena d’anni, chi grazia a i rivuluzioni di i trasporti di i media e altri ‟ technologii ” ani imbrugliatu, i sintimi, i culturi sputichi di u mondu sanu. Avà ci vurriani fà creda chi innanzi a ‟ st’evoluzioni ” un c’era ca uscurantisimu, supirstizioni e rigrissioni, via miseria in tuttu ! Mancu a pinsalla ! Prima chi u sistema di u soldu cu i mezi ch’e vengu di palisà svultulieghji maneri d’essa, modi di fà avvezzi antichi ec.</text:span><text:span text:style-name="T6"/></text:p>
      <text:p text:style-name="Text_20_body" loext:marker-style-name="T6"><text:span text:style-name="T6">L’aghjenti, solda un aviani tantu, ma campavani vicinu a a natura e tinendu u sintimu umanu di bona vicinanza, di sulidarità ec. Masimu in campagna, chi in cità a moda cuminciava a fà i so danni e u ziteddu chi si muvia a studià in cità era a a risa cu i so braghi in biddutu, i so scarpotti e parrrlendu rrrulendu l’errri. Ma un ci he ca a veda e senta com’eddi parlani i francesi mintuvendu noma di stranieri o di qualunqua paesi ! He un veru scumpientu sintitili prununcià i nosci casati o tuponimi ! OHIME ! Eccula a vera gnuranza. Un andeti a creda ch’e so razzistu ! Mai, ch’edda ni fussi, ma mi rompi un pocu i stacchi di senta cert’aghjenti credasi superiori ! hran hran !</text:span><text:span text:style-name="T6"/></text:p>
      <text:p text:style-name="Text_20_body" loext:marker-style-name="T6"><text:span text:style-name="T6">Par contu meiu un ci he a u veru fondu, supiriurità o infirurità ! A l’iniziu ci he u valori umanu, una dignità chi si devi ricunoscia a tutti, ad ugnunu e a se stessu ! Dopu di sicuru a chi t’ha di di piu capacità da, capiscia i cosi, o’nu travaddu, o’nu sport ! Ma un vol di ! Quiddu forti devi aiutà u debuli inveci d’assupranallu ! No ? So tutti cosi chi divariani andà cu i so peda ! Inveci chi inno ! L’aghjenti, part’e piu facini com’e u toppu ! Un docu lizzioni a nimu ; dicu solu cio ch’e pensu da omu a vo (dici Pido) l’umanità un m’a aspitattu da fà bè, o i so impiastri, ma, mi pari chi da u sissantt’ottu ad’avà i cosi l’ideii so avanzati, un he ca u statu o i stati chi vani in traversu com’e u ghjacaru ! Inveci di dalli u puteri cu u votu, feti puri com’e mè scrivu a l’inghjostru rossu nant’a u ‟ bulletin ” : ‟ ne u cancaru, ne u sida ! ”, ‟ ne a pesta ne u cholerà ” sionti u me estru ! Un pari nudda ma s’eddu c’era sittanta par centu chi votani cusi ! Sapariami chi i nosci pridaghji i pudemu lampà fora a calci in culu ! He cusi ! U me spiritu rivuluziunariu piglia sempri u disopra !</text:span><text:span text:style-name="T6"/></text:p>
      <text:p text:style-name="Text_20_body" loext:marker-style-name="T6"><text:span text:style-name="T6">Ma chi dicciarbidattu ! ... Un v’avi’ancu parlatu di l’affari di u prifetta Erignac imaghjineti, militanti riscapatti da un ‟ canali storicu ” in piena scunffita cuntendu i so morti ! Unu o parecchji ‟ spicialisti ”, vogliu dì di i sirvizi spiciali francesi, chi parlani corsu, sarani forsi stati corsi, chi un mancani i ‟ arkis ”, e fendu creda ch’eddi voni salvà a Corsica ! Manipuleghjani issi militanti dimuralizati, sinceri ma senza visioni pulitica chjara ! Da chi un so vinuti a manipulà a mè ?<text:tab/></text:span><text:span text:style-name="T6"/></text:p>
      <text:p text:style-name="Text_20_body" loext:marker-style-name="T6"><text:span text:style-name="T6">Quand’eddi pruvetini ani fiascatu piu d’una volta ! Ani palisatu a ’ssi militanti a raghjioni di tumbà ! (eccu ; ci voli a mustrà chi no un ci battimu piu tra no, ma chi no vulemu picchjà forti u statu francesu ! ) </text:span><text:soft-page-break/><text:span text:style-name="T6">via, una manipulazioni d’alta strategia ! Appruntendu i culpevuli a l’avanzu, tracts palisendu azioni trimenti maneri di parlà e di scriva di certi militanti cunnisciuti, aduprati in sti tracts ! Un scenariu in cugnizioni da ingannà a tutti !</text:span><text:span text:style-name="T6"/></text:p>
      <text:p text:style-name="Text_20_body" loext:marker-style-name="T6"><text:span text:style-name="T6">Quali pudia sapè chi ’ssu disgraziatu prifetta, andava tal sera, a tal ora , a u teatru ‟ Kallistè ” ? ! U rinsignamentu un pudia vena da in altro (stu fattu, nimu n’a parlatu ne circatu a sapè, un vi pari micca stranu stu fattu qui ? ! Qual’he e parchi, u prifetta fu ‟ vinduttu ” ; qual’hè chi a furatu cartulari impurtanti ’nu coffru di u prifeta a sera stessa o u l’in dumani ?</text:span><text:span text:style-name="T6"/></text:p>
      <text:p text:style-name="Text_20_body" loext:marker-style-name="T6"><text:span text:style-name="T6">I FATTI : ugnunu vedi dui parsoni n’ant’a scena ’llu criminu ! U purceddu di fliccu : Lebbos e Marion e altri Chevenement, ni vedini tre ! A sola parsona ad avè vistu l’assassinu dici ch’edd’he un omu beddu maio biondu ancu ’lla barba ! Unu sguardu di mantagatu e masimu, mancu appena quiddu d’Yvan Colonna ! I ‟ prutagunisti ” so tutti di u rughjionu d’Yvan si cunnisciani da sempri e vuliani ch’eddu entri in ’ssa squattra ma Yvan un a vulsutu, s’he scantatu ! Eccu dunqua u rimprovaru sott’intesu fattu a Yvan : ci saria vulsutu ch’eddu vindissi a tutti ! In Francia st’un sè un ruffianu ti po chjappà ‟ perpet tre volti ”. Attenti ! A manipulazioni un he ancu a compia ! U statu manda in Corsica u Bonnet, brutta canaglia di furmazioni culunniali ! A ghjà fattu i so provi he l’omu chi ci vo, ind’eddu ci vo, dissi u so maestru, u riscapatu ’llu curare : J.P. Chevenement, issu spigulu‑tragicu chi no chjametimi ‟ mister bean ” ! Sti barbusacci prifiturali Bonnet cu nuvanta sei ‟ super‑gendarmes ” erani qui a veru da fà vultà a Corsica a focu e a sangui ! U so scopu era d’uppona sta volta sucetà civili e naziunalisti ! ... Vi pudeti renda contu comu u statu voli bè u populu corsu o l’altri populi di l’esagonu ! Tutta ’ssa seguita d’evenimenti dimostra una vulintà firoci, ditarminata di compiani cu i corsi.... </text:span><text:span text:style-name="T6"/></text:p>
      <text:p text:style-name="Text_20_body" loext:marker-style-name="T6"><text:span text:style-name="T6">Sarà cusi ? O vai... Un possu compia sta palisata currusiva senza parlavi di u ‟ coronàvirus ” aveti internet ? Piglieti : www.morpheus.fr ! Ci so tutti i tistimunianzi di scentifichi, a capu, nanzi a pandemia : issu covid 19 he praticatu in i laburatorii di tutti i paesi ditti svilupatti dipoi piu di trenta quattr ’anni ! Fendu un passu in daretu, quantu, virus c’emu presu in a tencia dipoi u SIDA ?</text:span><text:span text:style-name="T6"/></text:p>
      <text:p text:style-name="Text_20_body" loext:marker-style-name="T6"><text:span text:style-name="T6">Sempri cu u me spiritu ‟ dipiazatu ” vecu in stu cumbugliu, una strategia perfida, greva e di brutta augura, da circa ad’inchjustrà un pocu di piu l’umanità ! Ma tuttu he prisintatu,vistutu di rispunsabulità e di libartà ! Sempri a lingua sfurcata di l’ingannatori ! In ultima dichjarazioni di ‟ macaron ”, a invaccinatura sarà ublicatoria , prima da quiddi chi curani l’aghjenti, e dopu da tutti ! A nomu di a libartà di sicuru. L’avvena vicinu ci diciarà si no emu ricusatu ’ssa reta tutalitaria o si no avaremu accitatu di chjuda a porta ’llu nosciu infernu !</text:span><text:span text:style-name="T6"/></text:p>
      <text:p text:style-name="Text_20_body" loext:marker-style-name="T6"><text:span text:style-name="T6">Aghju scritu sti filari di ghjiugnu dui mila e vint’unu, aspitendu un’uparazioni chi mi pudia arricà paralisia o morti ! Anc’assà, u chjirusgicu : J.P. LESCHI omu di fedi e di cuscenza prufissiunali tamanta a riisciutu a salvami a fiocca ! U ringraziu qui cu affetu e gran rispettu !</text:span><text:span text:style-name="T6"/></text:p>
      <text:p text:style-name="Text_20_body" loext:marker-style-name="T6"><text:span text:style-name="T6">Dunqua mi tocca ad aghjustà qualchi parolli a ’ssu testu : principiu marzu dui mila e vinti dui impargu, cu pena e rabbia, cio chi he accadutu a Yvan COLONNA ! Pa’ l’omu lambdà, com’eddi dicini oghji, poca primura ! Masimu in francia, qui emu vistu aghjenti falà in carrughju e a ghjuventu affruntà parecchji ghjorna i ‟ matraqueurs assermentés ” par mè, vecchju militanti a fior di peddi e di cuscenza he unu sguvernu sprapusitatu di u statu francesu da vulè faci calà u capu, sta rubbaccia infetta e pratinziunuta piatta o prova a piattà i so impiastri ghjuvendusi di canagli da fà i so bassi bisogni ! I so bassi vargogni e i so ministri a boccastorta da u razzisimu dicini : ‟ COLONNA n’était pas un héros ! ” o essari ignobuli ! Parchi vo vi piglieti forsi pa’ ‟ héros ” e quiddi chi ani fattu tortu a un nucenti di manera a piu vili e falsa so des ‟ héros ” ? E vurriati ch’e m’assumigli a vo ! Fighjuletivi a l’internu si vo n’aveti u curaghju.</text:span><text:span text:style-name="T6"/></text:p>
      <text:p text:style-name="Text_20_body" loext:marker-style-name="T6"><text:span text:style-name="T6">Ma u curaghju un he ind’è l’upprissori ! He bensi indè u risistenti !</text:span><text:span text:style-name="T6"/></text:p>
      <text:p text:style-name="Text_20_body" loext:marker-style-name="T6"><text:span text:style-name="T6">E ch’edda vi piaci o no ! A vi lampu in faccia : YVAN COLONNA, t’avia piu valori ca centu mila ministri francesi o d’altro ! </text:span><text:span text:style-name="T6"/></text:p>
      <text:p text:style-name="Text_20_body" loext:marker-style-name="T6"><text:soft-page-break/><text:span text:style-name="T6">E u populu corsu a purtatu piu lumu a l’umanità ca tutti i vosci rè, di scrivani o spiritu di i sgio ch’e chjamu eiu : SIDA MENTAL !</text:span><text:span text:style-name="T6"/></text:p>
      <text:p text:style-name="Text_20_body" loext:marker-style-name="T6"><text:span text:style-name="T6">Vultemucini di ghjugnu vint’unu : Mi pari ch’edd’he ora di compia ’ssu scritu, chi un vogliu tarnalà a nimu, ma ci he da fà. Ci he da fà eccu a a seguita dui testi da difenda a lingua corsa ghjà publicati in U TARAVU e un antru in francesu indu ’e dicu quant’e vogliu bè u statu hunm ! Vidareti bè ! Com’e annant’a i nosci mura antichi i barreti !</text:span><text:span text:style-name="T6"/></text:p>
      <text:p text:style-name="Text_20_body" loext:marker-style-name="T6"><text:span text:style-name="T6">Eccu a barreta di ’ssu scritu : so Ghjustizia, Virità e Libartà da fà crescia l’umanità.</text:span><text:span text:style-name="T6"/></text:p>
      <text:p text:style-name="Datation">ANTONA Lavisu, Saveriu, l’Ugliu di u dui mila e vint’unu</text:p>
      <text:h text:style-name="P4" text:outline-level="2"><text:bookmark-start text:name="__RefHeading___Toc2403_2002648549"/>Scriti publicati in u misincu U Taravu<text:bookmark-end text:name="__RefHeading___Toc2403_2002648549"/></text:h>
      <text:h text:style-name="P17" text:outline-level="3"><text:bookmark-start text:name="__RefHeading___Toc6118_2002648549"/>Difindimu a noscia lingua !<text:bookmark-end text:name="__RefHeading___Toc6118_2002648549"/></text:h>
      <text:p text:style-name="Text_20_body">Vurria inizià oghji una strada, una riflissioni nant’a una situazioni trimenti : quidda di a brutta sorti fatta dipoi trent’anni a a lingua corsa.</text:p>
      <text:p text:style-name="Text_20_body">Si sà chi u sistema jaccubinu francesu a battutu a piu pudè da sdirradicà a lingua corsa. Dopu ad’avela guasgi spiantata, ani dicisu d’imparala in iscoli ;cusi bravi ’ssi jaccubini , ci he da piglianni a razza ! Ma inveci di sceglia a lingua a piu antica quidda chi si fa oghji, t’ha parecchji millenii d’asistenza, no, i nosci guvirnanti ani missu in dispartu a lingua a piu virtadeli : com’e so maldicenti ! Un ani micca fatta a posta e dunqua ci ani sciaccatu in i libri di studiu da a materna a l’Università, sempri senza falla a posta a pudeti capiscia, a v’aghju ditta a mumenti, ci ani dunqua sciaccatu, una lingua chi vulè o un vulè, he ghjunta cu u bateddu ! Un pari nudda, ebbeh ! Sariami noaltri corsi ghjenti ch’emu aspittatu i bateddi di tutti i mammi, da pudè parlà, scriva, via asista ! Quissa, o ghjenti s’edd’un he pinsamentu culunniali ; un mi chjamu piu Antona Lavisu Saveriu !</text:p>
      <text:p text:style-name="Text_20_body" loext:marker-style-name="T6"><text:span text:style-name="T6">Aghju intesu tempi fà in una emissioni chi trattava di u Mediterraniu, chi u niveddu di stu mari he cuddatu di centu vinti metra dodici mil’anni fà ; sendu eiu un beddu scemu , mi so fattu si calchi riflissioni : oghji ghjornu u fondu di a Corsica e u nordu di a Sardegna parlani sempri listessa lingua. Allora dicu avà a i cismuntinchi chi credini chi a vera lingua saria a soia, chi ci vo a sapè i cosi un pocu di piu annantu a a storia di u mari tarraniu e masimu quidda di cio chi fu in alta antichità : a civilisazioni corso sarda.</text:span><text:span text:style-name="T6"/></text:p>
      <text:p text:style-name="Text_20_body" loext:marker-style-name="T6"><text:span text:style-name="T6">Allora vi dicu, cari frateddi, chi l’affari he seriu a veru, un si tratta ne d’una chjaghjarata, ne d’una cagnara, parolla ch’e aghju intesa in una emissioni tempi fà ! L’affari pa’ noaltri suttanacci un he altru ca u mantinimentu o a perdita di a noscia lingua chi si vo un a sapeti ancu a vi dicu eiu avà : he quidda chi a iniziatu u tuscanu par via chi i corsi di parecchji millenii fà dopu ad avè avvintatu u prima ramu e ancu u prima bronzu, ani francatu u mari da travaddà u ramu e u bronzu ind’eddu ci n’era di piu ca in Corsica ! A issu niveddu di spiicazioni ci vo ch’e vi palesi a surghjenti di stu pocu sapè ci vurria, o cari fradelli, dicidavi a leghja i libri d’un omu di gran sapè, chi dopu ad ave letu bon parecchji spicialisti di i culturi di l’anticu maritarraniu, a fattu una lea, una sintesa chi l’ani purtatu luntanu in a noscia storia e masimu a preistoria di u paisonu Corso sardu anticu ! Bo ! Avà ch’e v’aghju fattu sbavacciulà a vi vogliu di ancu s’e pensu chi vo un a miriteti micca ! Aio ! Vi macagnu ! A me surghjenti si chjama Ghjaseppu Stromboni ma un he solu eddu, ci so una bedda trintena di capizzoni di l’etnulugia, di a storia, di l’archeulugia e di i studii di tanti beddi culturi di u Maritarraniu anticu, viculu di a civilisazioni umana ! Si vo un ci criditi vol’ simpliciamenti di ch’e vo aveti persu u vosciu incuscenti culletivu e a voscia vecchja lingua suttanaccia chi nienti ca cu a tupunimia pumuntinca, si po ricuddà di parecchji millenni’na storia umana. Tutta a cultura ufficiali, e masimu quidda cultura culuniali francesa ; batti di strughja in tuttu a noscia cultura sputica impastata ghjustamenti di tanta vita antica indu u ghjustu avia forza di leghji e virtu di pinsamentu. A mutivazioni di u puteri mi pari capiscitoghja : ci vo pa u sistema duminanti chi tutti a si credini chi umanità e tirania so ghjunti a tempu annantu a sta terra. Quissa mi pari ch’edda sia a piu bedda igannatura missa in baddu da i puteri da fà smintica a ghjenti chi innanzi ad eddi ci fu a vera , inveci chi in tempi d’oghji, ci vo pa i nosci duminanti chi Tutti sighini in un pinsamentu di ‟ no pinsamentu” ! veni a di chi ugnunu devi pinsà com’e tutti ; e cusi ,piu nimu un pensa ; o ditta in un antru modu, tutti so in una situazioni di pinsamentu unicu. Siami attenti a capiscia indu i puteri di a gren finanza ci voni purtà ! Da u frettu ’nu spinu !</text:span><text:span text:style-name="T6"/></text:p>
      <text:p text:style-name="Text_20_body" loext:marker-style-name="T6"><text:soft-page-break/><text:span text:style-name="T6">Ma vultemu a cio chi c’impremi ad avà ; vogliu di chi part’e piu di no’altri pinsemu chi a Corsica a vidimu da i Lavezzi a a Ghjraglia A spartera di a Corsica ‟ cismonti e pumonti ” he un fattu culuniali ghjinuvesu chi un mi po sinda ne tandu ne avà ne mai ! Inveci di credavi superiori, pinseti piutostu a sapè cio chi i forzi culuniali ani arricatu di guai a sta tinta Corsica e dopu ci pudaremu forsi fà un beddu pezzu di strada ; un beddu pezzu di storia insemu ! Un iscrivu micca qui da nocia a qualvogliasia, inno ! Scrivu qui cu tutta a primura d’un vecchju militanti corsu chi un vo perda nudda di cio chi faci chi no semu corsi e dunqua frateddi cari ,ancu si i seculi di culunialisimu ani missu in baddu certi cuntradizioni. Bisogna oghji a capiscia tutti insemu cio chi po purtà guai o castichi ; i trappuli culuniali o capitalisti chi escini da a listessa casgiaghja ; un si po piu fà necci d’un vedali ! Ci tocca a svultalli e a trabucali .</text:span><text:span text:style-name="T6"/></text:p>
      <text:p text:style-name="Datation">Ghjinnaghju 2017, U Taravu n°286 et 291</text:p>
      <text:p text:style-name="P8" loext:marker-style-name="T13"/>
      <text:h text:style-name="P17" text:outline-level="3"><text:bookmark-start text:name="__RefHeading___Toc6116_2002648549"/>Difindimu a noscia lingua ! (seguita)<text:bookmark-end text:name="__RefHeading___Toc6116_2002648549"/></text:h>
      <text:p text:style-name="Text_20_body" loext:marker-style-name="T6"><text:span text:style-name="T6">U fattu d’avè sceltu a lingua supraninca da insignala in iscoli, un he solu una dicisioni di u sistema educativu francesu ci he statu di sicuru una bedda intesa cu i ‟ capizzoni ” chi no pudemu veda oghji, patroni di l’università di CORTI ! Un parlu micca di cio ch’e un cunnoscu : a l’appartura di a facultà ani scantatu tutti i capizzoni suttanacci : Farrandu Ettori, chi s’he tantu impignatu da fà riapra ’ssa facultà ; chi a fattu tamanti studii di a storia corsa e masimu di u setti centu cu l’opara di pasquali Paoli. Rinatu Coti, chi a scritu opari chi un si poni paragunà a nisciun’altri ! Andareti a scrivalu vo, u famosu ‟ Intornu a l’essezza ” ! Ni smintecu d’altri, ma mi ramentu chi u prima prisidenti di l’università si chjamava Pascal Arrighi cunnisciutu pa’ i so fatti OAS ! Paci a so anima. A fiancu a quissu ani missu un certu : Francis Pomponi gran criatori di a celibra CFR ! Saraghju po cusi maldicenti ? A vidimu tutti chi oghji ghjornu, a corsica he tracarca di sapiintoni chi sbarsani di sviluppi ecunomichi, di sviluppi culturali ec. AIO ! Una facultà chi un sà o chi un voli prumova una vera cultura corsa in a so glubalità, in a so diversità, un vali ca cio ch’edda he ; una facultà a u solu sirviziu di u culunialisimu francesu !</text:span><text:span text:style-name="T6"/></text:p>
      <text:p text:style-name="Text_20_body" loext:marker-style-name="T6"><text:span text:style-name="T6">Quandd’eddu si pensa a i seculi di prighjo fatti da i militanti nostri, a tutti quiddi chi ani dattu a so vita p’a a Corsica, si po capiscia, u disprezzu chi a francia ci arreca ! Peghju, ’ssu statu jaccubinu he sempri in a so logica di stirpatura di issu populu e di a so cultura. He vera chi, a CORSICA ‟ dérange le siècle ” e ancu i seculi par via di u sintimu di ghjustizia, di rispetu, di sè, di l’altri e masimu u spiritu di ch’edda porta a noscia cultura, da l’alta antichità ad oghji. Ci n’invinimu chi i rumani ani scritu, chi i corsi e un populu (ibericu) un travagliavani in ischjavitu ! U disprezzu, u ci carriemu dipoi ’ss’epica, chi i sucetà, da i grechi, i rumani e sin’ad oghji so fundati annant’a u sfrutamentu di u sudori e u sangui di u populu. M’eti da di ch’e mi so bedd’alluntanatu da a lingua, ebbeh, un eti ancu capitu chi tuttu he liatu, e una cosa spieca l’altra. Dunqua diciami chi u sistema francesu, com’e d’altrondi a quidd’altri sistema pulitichi, tutti arrimbati a u puteri di u capitali, cercani a strughja in tuttu a mimoria e a cultura di u populu da impona a sottucultura di u cunsummu, chi va a tempu cu a vulintà di sottimeta l’aghjenti ! Oghji i cosi so sfarenti, chi u sistema si ghjova di parechji spicialisti in : psicanalisa di massa o individuali, da avè l’accunsentu di u sfrutatu, di l’ingannatu ! E cusi piu nimu un ci capisci un’acca e parti e piu di a ‟ brava ghjenti ”  cheri di piu cunsummu di piu pulizza, in fini di piu sottimissioni !</text:span><text:span text:style-name="T6"/></text:p>
      <text:p text:style-name="Text_20_body" loext:marker-style-name="T6"><text:span text:style-name="T6">V’aghju da fà piaceri , vultemu a u nosciu prublema di a lingua. Toglia a so lingua a un populu he a miglio manera di tumbà ’ssu populu ! He par quissa ch’eiu, simpliciu animatori di l’associu ‟ LINGUA, E CULTURA VIVA ”, un vogliu lacà mora a me bedda lingua suttanaccia !</text:span><text:span text:style-name="T6"/></text:p>
      <text:p text:style-name="Text_20_body" loext:marker-style-name="T6"><text:span text:style-name="T6">Noaltri semu forsi piu fini ca i balanini, un emu mai dittu chi in Corsica, un ci he ca una sola lingua e ch’edda he a noscia. Inno, no dimu chi in Corsica ci he dui gran parlà, a causa di tanti malfatti culuniali, </text:span><text:soft-page-break/><text:span text:style-name="T6">vi raminteti (cismonti e pumonti ) e dunqua piddemu in contu a situazioni in a so integralità, veni a di : dui parlà maio, cu tutti i particularità lucali, da un perda nudda di tamanta ricchezza linguistica. Un saraghju mai stancu da difenda a noscia lingua ! Tengu a dilla qui : difenda una lingua he difenda tutti i lingui ! E metta una lingua in dispartu he fattu culuniali ! Allora, attenti d’un fà peghju ca quiddi chi no cumbattimu ! Uputeri, si sà, dipoi nironu e ancu innanzi, chi par duminà ci vo a spicà, a divisà ! Pruvemu tandu a fà pa’u megliu.</text:span><text:span text:style-name="T6"/></text:p>
      <text:p text:style-name="Text_20_body" loext:marker-style-name="T6"><text:span text:style-name="T6">So in traccia di stà a senta l’emissioni (par un detu) : dui gran capizzoni spiecani chi ci voli a imparà u grecu e u latinu da pudè cunnoscia u mondu , masimu, a lingua corsa !</text:span><text:span text:style-name="T6"/></text:p>
      <text:p text:style-name="Text_20_body" loext:marker-style-name="T6"><text:span text:style-name="T6">OHIME ! Un sani ancu sti ‟ brav’aghjenti ”, chi a noscia lingua he bedda piu antica ca u grecu e u latinu ! Avà v’aghju da pona una induvinaghjola : (sarà po chi, l’umanità, i lingui, via, a civilisazioni, un cuminciarà ca tre mila e cinqui cent’anni fà ?) ci piddariani pa’tonti , un mi stunaria mancu appena ! Aghju da ripeta, ma un ci he primura, i puteri dipoi ch’eddi asistini battini a fà creda a u mondu sanu, chi u puteri d’uni pochi annantu a tutti quid’altri, he nurmali , he naturali, a volini, a cherini, he niccissaria ! Fighjulemu jià i nomi di i nosci carrughji : Marbeuf, Bonaparte e tanti canagli sanguinari, chi a sola bona piazza di’ssa ghjenti, saria nanzi : u ruminzulaghju di a storia ! A so, so cattivu ! Si po veda e senta ogni ghjornu in i media in cio chi tocca a l’arti, a storia, ea cultura, via , un ci he statu nudda e nienti innanzi a i Grechi e i Rumani ! Veni a di innanzi a i tiranii ! UN vi pari micca stranu a vo stu fattu ? Eiu ch’un aghju mai suppurtatu inghjustizia ne praputenza, a v’aghju da di com’e a pensu : vi pigliani pa’bucchjuli di ciuvodda ! Vi sentu dighja ‟ ma par quali si pigliarà po quissu ? ”. Un vi tarnaleti, so di i vosci, so com’e vo ; ma aghju campatu certi cosi in certi loca chi m’ani fattu apra l’occhja e socu di manera accuta cio ch’eddu vali u puteri, e masimu, u puteri francesu ! Vi parlu di u puteri, da favvi capiscia ch’eddi so piu maligni ca no ! E ancu quand’eddi capiani calcusedda, ci he sempri una trappula in calchiddocu !</text:span><text:span text:style-name="T6"/></text:p>
      <text:p text:style-name="Text_20_body" loext:marker-style-name="T6"><text:span text:style-name="T6">Avà chi vo eti capitu, a v’aghju da di : ani fattu neci di rendacci a noscia lingua inceci, ci n’ani toltu a parti a piu sputica, a lingua chi asistia a l’epica di a bibbia ! Ma comu possu sapè cosi simuli ? A v’aghju dghjà dita ! Socu un fidu littori di u sgio ghjaseppu Stromboni. Astuti com’e vi cunnoscu m’eti da chera u mutivu di tamantu malfattu ! Anc’assa ch’e t’aghju bon carataru ! He par stirpà un pocu di piu a vecchja lingua corsa a pro d’una lingua ch’eddi chjamani ‟ ausbau ”  parolla tedesca chi da cio ch’eddi m’ani spiicatu vurria di : lingua in custruzioni ! (da virifica !) Eccu l’affari ! Ani da custruiscia una lingua chi t’avia tutta a so piazza in a prima civilisazioni di u maritarraniu ! Civilisazioni chi campo in millnii e millenii innanzi a i tiranii Grechi e Rumani ! Ma quissa un ci vo a dilla ! Inveci eiu a dicu e n’aghjustu ancu un beddu cuchjaronu ! Si no fighjulemu l’ità di l’umanu ghjenaru,, si ghjungni a bon parecchji dicini di millenii ; or a noscia bedda tirania un ha ca tremila e cinqui cent’anni ! (sempri i nosci Grechi e Rumani) a vi ripetu chi a v’erati ghjà sminticata ! Ben ch’edda mi piaci a chjachjarà : di manera a piu seria dicu avà chi dunqua a tirania qualvoglia sia u versu, un he ca unu accidenti stericu ! Isie ! Aghju bè scritu stericu e micca storicu !</text:span><text:span text:style-name="T6"/></text:p>
      <text:p text:style-name="Text_20_body" loext:marker-style-name="T6"><text:span text:style-name="T6">Un mi cridareti mancu : Abbadeti tandu i disguasti fatti a a pianeta sana e a l’umanità.</text:span><text:span text:style-name="T6"/></text:p>
      <text:p text:style-name="Datation">Frivaghju 2017, U Taravu n°273</text:p>
      <text:p text:style-name="P24" loext:marker-style-name="T7"/>
      <text:h text:style-name="P17" text:outline-level="3"><text:bookmark-start text:name="__RefHeading___Toc6114_2002648549"/>L’accolta a pro di a risistenza palestinesa<text:bookmark-end text:name="__RefHeading___Toc6114_2002648549"/></text:h>
      <text:p text:style-name="Text_20_body" loext:marker-style-name="T6"><text:span text:style-name="T6">So falatu in Aghjacciu, in sustegnu a u populu Palestinesu. C’era a bona via, una cinquantina di parsoni ! Dopu a piu di sittant’anni d’una guerra ghjinucidaria, chi culpisci u populu Palistinesu, piu, u dramma chi succedi ’ssi pochi ghjorni, poca aghjenti si movi ! Cio chi accadi oghji a un populu, po accada, dumani ad un antru ! S’he vistu sottu a u fascisimu, uttant’anni fà ma oghji uni pochi di niscintreddi pensani chi cosi </text:span><text:soft-page-break/><text:span text:style-name="T6">simuli, un si ni po piu veda ! Disgraziati ! qual’he l’omu, qual’he u sturianu chi porta unu sguardu accutu, annantu a sta situazioni ughjinca ? Un ni cunnoscu eiu !</text:span><text:span text:style-name="T6"/></text:p>
      <text:p text:style-name="Text_20_body" loext:marker-style-name="T6"><text:span text:style-name="T6">Allora inveci d’addispirammi, provu di rifjeta e d’accoglia tutti i pezza e bucona, di cio chi una vita militanti m’a imparatu, a costi mei !</text:span><text:span text:style-name="T6"/></text:p>
      <text:p text:style-name="Text_20_body" loext:marker-style-name="T6"><text:span text:style-name="T6">Partimu ghjà, da a guerra di u 14‑18, Tandu a putenza di a finanza chi a contu meiu, si mundializaia dighjà, a urganizatu a stirpatura di i campagnoli d’auropa sana : l’Inglesi, i Tedeschi, i Francesi.... Noaltri CORSI, un ni parlemu ci ani missi a caternu ! M’eti da dì he unu spapositu ? Inno ! Ci vulia pa’u mondu di a finanza, a meta in ghjinoghju i populi, da chi u capitalisimu, si sviluppi monda di piu ! Cusi, rumpiani dino a famiglia, mandendu a donna a l’usina. Da tandu, l’aghjenti si so tramutati in città, da buscassi un impiegu A forza campagnola he ghjuvata a fà crescia a finanza !</text:span><text:span text:style-name="T6"/></text:p>
      <text:p text:style-name="Text_20_body" loext:marker-style-name="T6"><text:span text:style-name="T6">Vint’un’anni dopu scopia a verra di u 39‑45. Tandu dino, i puteri in mani di a finanza ani stirpatu tant’e piu e favurizatu u fascisimu di pettu a u risicu, chi u populu pigli u puteri ! Cunniscimu u risultatu !</text:span><text:span text:style-name="T6"/></text:p>
      <text:p text:style-name="Text_20_body" loext:marker-style-name="T6"><text:span text:style-name="T6">E guasgi senza avvedacinni, semu intruti in u sistema a carataru tutalizanti, chi s’he impatrunitu ava di a pianeta sana sana ! Ma chi t’ha a veda qui, u prublema Palistinesu ? Ghjustamenti ! SI oghji, u puteri sraelianu, si parmetti u massacru di i nucenti ! He ch’eddu t’ha cun eddu a forza sprapusitata di a finanza ghjudeo‑amiricana ! Un he Trump chi a missu u focu, dichjarendu a Ghjerusalema capitala d’Israel ! Dunqua ci vurria ad essa beddu niscentri o di ghjudiziu privu pa’un veda chi : America e Israel un so ca unu ! Cu u scopu d’arruvinà in tuttu u Mondu Arabu in ghjinirali ! A Palestina he u sfurtunatu laburatoriu di tamanta intrapresa criminali missa in baddu, da u puteri oramai mundiali di a puzzicosa finanza !</text:span><text:span text:style-name="T6"/></text:p>
      <text:p text:style-name="Text_20_body" loext:marker-style-name="T6"><text:span text:style-name="T6">O cari frateddi umani, capimu e femu oghji cio chi ci po salvà. Chi dì dumani un si sà ! Forsi sunieghju ? Ma mi pari, chi amori, virità, ghjustizia e LIBARTÀ poni ghjuvà a fà crescia l’Umanità !</text:span></text:p>
      <text:p text:style-name="P25">Scritu di maghju di u dui mila e diciottu</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face style:name="Calibri1" svg:font-family="Calibri"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Liberation Mono" svg:font-family="'Liberation Mono'" style:font-family-generic="roman"/>
    <style:font-face style:name="Liberation Mono1" svg:font-family="'Liberation Mono'" style:font-family-generic="system" style:font-pitch="variable"/>
    <style:font-face style:name="Liberation Sans" svg:font-family="'Liberation Sans'" style:font-family-generic="swiss"/>
    <style:font-face style:name="Liberation Serif" svg:font-family="'Liberation Serif'" style:font-family-generic="roman"/>
    <style:font-face style:name="Liberation Serif:subs&amp;sups&amp;dlig" svg:font-family="'Liberation Serif:subs&amp;sups&amp;dlig'" style:font-family-generic="roman"/>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fr" fo:country="FR" style:letter-kerning="false" style:font-name-asian="Calibri1" style:font-size-asian="12pt" style:language-asian="en" style:country-asian="US" style:font-name-complex="DejaVu Sans"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134cm" style:writing-mode="lr-tb"/>
      <style:text-properties style:use-window-font-color="true" loext:opacity="0%" style:font-name="Calibri" fo:font-size="12pt" fo:language="fr" fo:country="FR" style:letter-kerning="false" style:font-name-asian="Calibri1" style:font-size-asian="12pt" style:language-asian="en" style:country-asian="US" style:font-name-complex="DejaVu Sans"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fo:hyphenation-ladder-count="no-limit" fo:hyphenation-keep="auto" loext:hyphenation-keep-type="column" loext:hyphenation-keep-line="false" fo:keep-with-next="always" text:number-lines="false" text:line-number="0" style:punctuation-wrap="simple" style:snap-to-layout-grid="false" style:writing-mode="lr-tb"/>
      <style:text-properties style:use-window-font-color="true" loext:opacity="0%" style:font-name="Liberation Serif" fo:font-family="'Liberation Serif'" style:font-family-generic="roman" fo:font-size="12pt" fo:language="fr" fo:country="FR" style:letter-kerning="false" style:font-name-asian="Arial1" style:font-family-asian="Arial" style:font-family-generic-asian="system" style:font-pitch-asian="variable" style:font-size-asian="12pt" style:language-asian="en" style:country-asian="US" style:font-name-complex="Arial1" style:font-family-complex="Arial" style:font-family-generic-complex="system" style:font-pitch-complex="variable" style:font-size-complex="11pt" style:language-complex="ar" style:country-complex="SA" fo:hyphenate="false" fo:hyphenation-remain-char-count="2" fo:hyphenation-push-char-count="2" loext:hyphenation-no-caps="tru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fo:font-size="14pt" style:font-name-asian="Noto Sans CJK SC" style:font-family-asian="'Noto Sans CJK SC'"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loext:linked-style-name="Corps_20_de_20_texte_20_Car" style:class="text">
      <style:paragraph-properties fo:margin-top="0cm" fo:margin-bottom="0.101cm" style:contextual-spacing="false" fo:text-align="justify" style:justify-single-word="false" fo:keep-together="auto" fo:orphans="2" fo:widows="2" fo:keep-with-next="auto" loext:word-spacing-minimum="75%" loext:word-spacing-maximum="133%"/>
    </style:style>
    <style:style style:name="List" style:family="paragraph" style:parent-style-name="Text_20_body" style:class="list">
      <style:text-properties style:font-name="Liberation Serif:subs&amp;sups&amp;dlig" fo:font-family="'Liberation Serif:subs&amp;sups&amp;dlig'" style:font-family-generic="roman" style:font-name-complex="FreeSans" style:font-family-complex="Free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style:font-name="Liberation Serif:subs&amp;sups&amp;dlig" fo:font-family="'Liberation Serif:subs&amp;sups&amp;dlig'" style:font-family-generic="roman" fo:font-size="12pt" fo:font-style="italic" style:font-size-asian="12pt" style:font-style-asian="italic" style:font-name-complex="FreeSans" style:font-family-complex="Free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Liberation Serif:subs&amp;sups&amp;dlig" fo:font-family="'Liberation Serif:subs&amp;sups&amp;dlig'" style:font-family-generic="roman" style:font-name-complex="FreeSans" style:font-family-complex="FreeSans" style:font-family-generic-complex="system" style:font-pitch-complex="variable"/>
    </style:style>
    <style:style style:name="Heading_20_1" style:display-name="Heading 1" style:family="paragraph" style:parent-style-name="Standard" style:next-style-name="Text_20_body" loext:linked-style-name="Titre_20_1_20_Car" style:auto-update="true" style:default-outline-level="1" style:list-style-name="" style:class="chapter">
      <style:paragraph-properties fo:margin-top="1cm" fo:margin-bottom="1cm" style:contextual-spacing="false" fo:line-height="100%" fo:text-align="center" style:justify-single-word="false" fo:break-before="page" text:number-lines="false" text:line-number="0" style:vertical-align="middle"/>
      <style:text-properties fo:font-size="26pt" fo:font-style="italic" style:font-size-asian="26pt" style:font-style-asian="italic" style:font-size-complex="26pt"/>
    </style:style>
    <style:style style:name="Heading_20_2" style:display-name="Heading 2" style:family="paragraph" style:parent-style-name="Standard" style:next-style-name="Heading_20_3" style:auto-update="true" style:default-outline-level="2" style:list-style-name="" style:class="chapter">
      <style:paragraph-properties fo:margin-top="1cm" fo:margin-bottom="1cm" style:contextual-spacing="false" fo:text-align="center" style:justify-single-word="false" fo:break-before="page" style:vertical-align="middle"/>
      <style:text-properties fo:font-size="22pt" fo:font-style="italic" style:font-size-asian="22pt" style:font-style-asian="italic"/>
    </style:style>
    <style:style style:name="Heading_20_3" style:display-name="Heading 3" style:family="paragraph" style:parent-style-name="Standard" style:next-style-name="Text_20_body" style:auto-update="true" style:default-outline-level="3" style:list-style-name="" style:class="chapter">
      <style:paragraph-properties fo:margin-top="0.25cm" fo:margin-bottom="0.4cm" style:contextual-spacing="false" fo:text-align="center" style:justify-single-word="false" style:vertical-align="bottom"/>
      <style:text-properties fo:font-size="16pt" fo:font-style="italic" fo:font-weight="normal" style:font-size-asian="16pt" style:font-style-asian="italic" style:font-weight-asian="normal" style:font-size-complex="14pt" style:font-weight-complex="bold"/>
    </style:style>
    <style:style style:name="Titre" style:family="paragraph" style:parent-style-name="Standard" style:next-style-name="Text_20_body">
      <style:paragraph-properties fo:margin-top="0.423cm" fo:margin-bottom="0.212cm" style:contextual-spacing="false" fo:keep-together="always" fo:hyphenation-ladder-count="no-limit" fo:hyphenation-keep="auto" loext:hyphenation-keep-type="column" loext:hyphenation-keep-line="false" fo:keep-with-next="always"/>
      <style:text-properties fo:language="fr" fo:country="FR" fo:font-style="italic" style:font-style-asian="italic"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0.176cm" fo:margin-top="0.346cm" fo:margin-bottom="0cm" style:contextual-spacing="false" fo:text-indent="-0.637cm" style:auto-text-indent="fals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8.154cm" style:type="center"/>
          <style:tab-stop style:position="16.309cm" style:type="right"/>
        </style:tab-stops>
      </style:paragraph-properties>
    </style:style>
    <style:style style:name="En-tête_20_et_20_pied_20_de_20_page" style:display-name="En-tête et pied de page" style:family="paragraph" style:parent-style-name="Standard"/>
    <style:style style:name="Footer" style:family="paragraph" style:parent-style-name="En-tête_20_et_20_pied_20_de_20_page" style:class="extra">
      <style:paragraph-properties text:number-lines="false" text:line-number="0">
        <style:tab-stops/>
      </style:paragraph-properties>
    </style:style>
    <style:style style:name="Commentaire" style:family="paragraph" style:parent-style-name="Standard">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Datation" style:family="paragraph" style:parent-style-name="Text_20_body" style:auto-update="true">
      <style:paragraph-properties fo:margin-top="0.3cm" fo:margin-bottom="0.101cm" style:contextual-spacing="false"/>
    </style:style>
    <style:style style:name="Index_20_Heading" style:display-name="Index Heading" style:family="paragraph" style:parent-style-name="Titre"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Standard" style:next-style-name="Heading_20_1" style:class="index">
      <style:paragraph-properties fo:margin-left="0cm" fo:margin-top="1cm" fo:margin-bottom="0.101cm" style:contextual-spacing="false" fo:text-align="center" style:justify-single-word="false" fo:text-indent="0cm" style:auto-text-indent="false" text:number-lines="false" text:line-number="0"/>
      <style:text-properties fo:font-size="22pt" fo:font-style="italic" fo:font-weight="normal" style:font-size-asian="22pt" style:font-style-asian="italic" style:font-weight-asian="normal" style:font-size-complex="16pt" style:font-weight-complex="bold"/>
    </style:style>
    <style:style style:name="Contents_20_1" style:display-name="Contents 1" style:family="paragraph" style:parent-style-name="Standard" style:next-style-name="Contents_20_2" style:list-style-name="" style:class="index">
      <style:paragraph-properties fo:margin-top="0.9cm" fo:margin-bottom="0.6cm" style:contextual-spacing="false" fo:text-align="center" style:justify-single-word="false" text:number-lines="false" text:line-number="0" style:vertical-align="middle">
        <style:tab-stops/>
      </style:paragraph-properties>
      <style:text-properties style:font-name="Liberation Serif" fo:font-family="'Liberation Serif'" style:font-family-generic="roman" fo:font-size="16pt" fo:font-style="italic" style:font-size-asian="16pt" style:font-style-asian="italic"/>
    </style:style>
    <style:style style:name="Contents_20_4" style:display-name="Contents 4" style:family="paragraph" style:parent-style-name="Index" style:next-style-name="Contents_20_2" style:class="index">
      <style:paragraph-properties fo:margin-left="1.499cm" fo:text-indent="0cm" style:auto-text-indent="false">
        <style:tab-stops>
          <style:tab-stop style:position="10.702cm" style:type="right" style:leader-style="dotted" style:leader-text="."/>
        </style:tab-stops>
      </style:paragraph-properties>
    </style:style>
    <style:style style:name="Contents_20_2" style:display-name="Contents 2" style:family="paragraph" style:parent-style-name="Standard" style:class="index">
      <style:paragraph-properties fo:margin-left="0.499cm" fo:margin-top="0.4cm" fo:margin-bottom="0.101cm" style:contextual-spacing="false" fo:text-indent="0cm" style:auto-text-indent="false">
        <style:tab-stops>
          <style:tab-stop style:position="11.702cm" style:type="right" style:leader-style="dotted" style:leader-text="."/>
        </style:tab-stops>
      </style:paragraph-properties>
      <style:text-properties style:font-name="Liberation Serif" fo:font-family="'Liberation Serif'" style:font-family-generic="roman" fo:font-style="italic" style:font-style-asian="italic"/>
    </style:style>
    <style:style style:name="Contents_20_3" style:display-name="Contents 3" style:family="paragraph" style:parent-style-name="Standard" style:class="index">
      <style:paragraph-properties fo:margin-left="1cm" fo:margin-top="0.101cm" fo:margin-bottom="0.101cm" style:contextual-spacing="false" fo:text-indent="0cm" style:auto-text-indent="false">
        <style:tab-stops>
          <style:tab-stop style:position="11.201cm" style:type="right" style:leader-style="dotted" style:leader-text="."/>
        </style:tab-stops>
      </style:paragraph-properties>
      <style:text-properties style:font-name="Liberation Serif" fo:font-family="'Liberation Serif'" style:font-family-generic="roman" fo:font-style="italic" style:font-style-asian="italic"/>
    </style:style>
    <style:style style:name="Subtitle" style:family="paragraph" style:parent-style-name="Titre" style:next-style-name="Text_20_body" style:auto-update="true" style:class="chapter" style:master-page-name="">
      <style:paragraph-properties fo:margin-top="0.106cm" fo:margin-bottom="0.212cm" style:contextual-spacing="false" fo:text-align="justify" style:justify-single-word="false" style:page-number="auto" loext:word-spacing-minimum="75%" loext:word-spacing-maximum="133%"/>
      <style:text-properties fo:font-size="14pt" style:font-size-asian="14pt" style:font-size-complex="18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Header" style:family="paragraph" style:parent-style-name="En-tête_20_et_20_pied_20_de_20_page" style:class="extra">
      <style:paragraph-properties text:number-lines="false" text:line-number="0">
        <style:tab-stops>
          <style:tab-stop style:position="6.1cm" style:type="center"/>
          <style:tab-stop style:position="12.201cm" style:type="right"/>
        </style:tab-stops>
      </style:paragraph-properties>
    </style:style>
    <style:style style:name="En-tête_20_gauche" style:display-name="En-tête gauche" style:family="paragraph" style:parent-style-name="Header">
      <style:paragraph-properties text:number-lines="false" text:line-number="0"/>
    </style:style>
    <style:style style:name="Varum" style:family="paragraph" style:parent-style-name="Heading_20_3" style:default-outline-level="" style:list-style-name=""/>
    <style:style style:name="Title" style:family="paragraph" style:parent-style-name="Titre" style:next-style-name="Text_20_body" style:class="chapter">
      <style:paragraph-properties fo:margin-top="6.001cm" fo:margin-bottom="0cm" style:contextual-spacing="false" fo:line-height="200%" fo:text-align="center" style:justify-single-word="false" style:vertical-align="middle"/>
      <style:text-properties fo:font-size="28pt" fo:font-weight="bold" style:font-size-asian="28pt" style:font-weight-asian="bold" style:font-size-complex="28pt" style:font-weight-complex="bold"/>
    </style:style>
    <style:style style:name="Legal" style:family="paragraph" style:parent-style-name="Standard" style:default-outline-level="" style:master-page-name="">
      <style:paragraph-properties fo:margin-top="2.2cm" fo:margin-bottom="0cm" style:contextual-spacing="false" fo:text-align="center" style:justify-single-word="false" style:page-number="auto" style:vertical-align="middle"/>
    </style:style>
    <style:style style:name="Default_20_Paragraph_20_Font" style:display-name="Default Paragraph Font" style:family="text"/>
    <style:style style:name="Titre_20_1_20_Car" style:display-name="Titre 1 Car" style:family="text" style:parent-style-name="Default_20_Paragraph_20_Font">
      <style:text-properties style:font-name="Arial" fo:font-family="Arial" style:font-family-generic="swiss" fo:font-size="18pt" fo:language="en" fo:country="GB" style:font-name-asian="Arial1" style:font-family-asian="Arial" style:font-family-generic-asian="system" style:font-pitch-asian="variable" style:font-size-asian="18pt" style:font-name-complex="Arial1" style:font-family-complex="Arial" style:font-family-generic-complex="system" style:font-pitch-complex="variable" style:font-size-complex="18pt"/>
    </style:style>
    <style:style style:name="Corps_20_de_20_texte_20_Car" style:display-name="Corps de texte Car" style:family="text" style:parent-style-name="Default_20_Paragraph_20_Font">
      <style:text-properties style:font-name="Arial" fo:font-family="Arial" style:font-family-generic="swiss" fo:font-size="11pt" fo:language="en" fo:country="GB" style:font-name-asian="Arial1" style:font-family-asian="Arial" style:font-family-generic-asian="system" style:font-pitch-asian="variable" style:font-size-asian="11pt" style:font-name-complex="Arial1" style:font-family-complex="Arial" style:font-family-generic-complex="system" style:font-pitch-complex="variable" style:font-size-complex="11pt"/>
    </style:style>
    <style:style style:name="Internet_20_link" style:display-name="Internet link" style:family="text">
      <style:text-properties fo:color="#000080" loext:opacity="100%" style:text-underline-style="solid" style:text-underline-width="auto" style:text-underline-color="font-color"/>
    </style:style>
    <style:style style:name="Saut_20_d_27_index" style:display-name="Saut d'index" style:family="text"/>
    <style:style style:name="Caractères_20_de_20_numérotation" style:display-name="Caractères de numérotation" style:family="text"/>
    <style:style style:name="Caractères_20_de_20_note_20_de_20_bas_20_de_20_page" style:display-name="Caractères de note de bas de page" style:family="text">
      <style:text-properties style:text-position="super 58%"/>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Caractères_20_de_20_note_20_de_20_fin" style:display-name="Caractères de note de fin" style:family="text">
      <style:text-properties style:text-position="super 58%"/>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Line_20_numbering" style:display-name="Line numbering" style:family="text"/>
    <style:style style:name="Substituant" style:family="text">
      <style:text-properties fo:font-variant="normal" fo:text-transform="none" style:use-window-font-color="true" loext:opacity="0%" style:font-name="Liberation Serif" fo:font-family="'Liberation Serif'" style:font-family-generic="roman" fo:letter-spacing="0.353cm" style:text-underline-style="none" style:letter-kerning="false"/>
    </style:style>
    <style:style style:name="Page_20_Number" style:display-name="Page Number" style:family="text">
      <style:text-properties style:font-name="Liberation Serif" fo:font-family="'Liberation Serif'" style:font-family-generic="roman"/>
    </style:style>
    <style:style style:name="Texte_20_non_20_proportionnel" style:display-name="Texte non proportionnel" style:family="text">
      <style:text-properties style:font-name="Liberation Mono" fo:font-family="'Liberation Mono'" style:font-family-generic="roman" fo:font-size="6pt" fo:letter-spacing="0.706cm" style:letter-kerning="false" style:font-name-asian="Liberation Mono1" style:font-family-asian="'Liberation Mono'" style:font-family-generic-asian="system" style:font-pitch-asian="variable" style:font-size-asian="6pt" style:font-name-complex="Liberation Mono1" style:font-family-complex="'Liberation Mono'" style:font-family-generic-complex="system" style:font-pitch-complex="variabl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Thème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usage="mirrored">
      <style:page-layout-properties fo:page-width="21.59cm" fo:page-height="27.94cm" style:num-format="1" style:print-orientation="portrait" fo:margin-top="1.9cm" fo:margin-bottom="0.64cm" fo:margin-left="1.9cm" fo:margin-right="1.9cm" style:writing-mode="lr-tb" style:layout-grid-color="#c0c0c0" style:layout-grid-lines="21"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86cm" fo:margin-left="0cm" fo:margin-right="0cm" fo:margin-top="0.885cm" style:dynamic-spacing="true"/>
      </style:footer-style>
    </style:page-layout>
    <style:page-layout style:name="Mpm2" style:page-usage="mirrored">
      <style:page-layout-properties fo:page-width="21.59cm" fo:page-height="27.94cm" style:num-format="1" style:print-orientation="portrait" fo:margin-top="1.9cm" fo:margin-bottom="0.64cm" fo:margin-left="1.9cm" fo:margin-right="1.9cm" style:writing-mode="lr-tb" style:layout-grid-color="#c0c0c0" style:layout-grid-lines="12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2.54cm" fo:margin-left="0cm" fo:margin-right="0cm" fo:margin-top="2.439cm" style:dynamic-spacing="true"/>
      </style:footer-style>
    </style:page-layout>
    <style:page-layout style:name="Mpm3">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59cm" fo:page-height="27.94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7.94cm" fo:page-height="21.59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style:master-page style:name="Converted1" style:page-layout-name="Mpm2" draw:style-name="Mdp1">
      <style:footer>
        <text:p text:style-name="Standard"/>
      </style:footer>
    </style:master-page>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7-20T10:01:07</meta:creation-date>
    <meta:initial-creator>Louis-Xavier Antona</meta:initial-creator>
    <dc:description>Quand on parle de la Corse on pense d’abord à la beauté indicible de ses paysages. Toutefois sur cette île, montagnes, maquis et villages perchés abritent un secret tout aussi magnifique, un cœur battant : ‟ l’Être corse ”.
L’Être corse est aujourd’hui entravé, bâillonné, voire occulté par des forces violentes et cyniques qui l’empêchent de vivre sa passion : œuvrer pour la défense de sa culture profondément humaniste. La fraternité, l’amour et le respect de la terre natale, de la langue, le rêve démocratique de Pascal Paoli, sont menacés d’extinction.
Voilà une vie entière d’engagement livrée sans fard et sans indulgence pour qui que ce soit à commencer par lui-même, une vie agitée sans doute mais une vie fière à l’état brut.</dc:description>
    <meta:keyword>Récit</meta:keyword>
    <meta:keyword>Témoignage</meta:keyword>
    <meta:keyword>Corse</meta:keyword>
    <meta:keyword>Corsica</meta:keyword>
    <meta:keyword>FLNC</meta:keyword>
    <meta:keyword>Langue</meta:keyword>
    <meta:keyword>corse</meta:keyword>
    <meta:keyword>Indépendantisme</meta:keyword>
    <meta:keyword>corse</meta:keyword>
    <meta:keyword>Palestine</meta:keyword>
    <meta:keyword>Sionisme</meta:keyword>
    <dc:language>fr-FR</dc:language>
    <dc:creator>Louis-Xavier Antona</dc:creator>
    <dc:date>2026-08-28T14:39:05.675243811</dc:date>
    <meta:editing-cycles>39</meta:editing-cycles>
    <dc:subject>Textes en corse et traduit en français de ‟ In u bughju ’lli me visciari ”</dc:subject>
    <dc:title>Du tréfonds de mes viscères</dc:title>
    <meta:editing-duration>PT2H59M25S</meta:editing-duration>
    <meta:generator>LibreOffice/26.2.5.2$Linux_X86_64 LibreOffice_project/620$Build-2</meta:generator>
    <meta:document-statistic meta:table-count="0" meta:image-count="0" meta:object-count="0" meta:page-count="80" meta:paragraph-count="837" meta:word-count="54362" meta:character-count="295124" meta:non-whitespace-character-count="241367"/>
    <meta:user-defined meta:name="AppVersion">15.0000</meta:user-defined>
    <meta:template xlink:type="simple" xlink:actuate="onRequest" xlink:title="Normal.dotm" xlink:href=""/>
  </office:meta>
</office:document-meta>
</file>